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tot het vaststellen van TAM-omgevingsplan, Hoofdstuk 22p "Blije - Mieddyk 3"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AM-Omgevingsplan, hoofdstuk 22p ‘Blije – Mieddyk 3’ is vastgesteld</text:p>
            <text:p text:style-name="common-al"/>
            <text:p text:style-name="common-al">Op 5 maart 2026 heeft de gemeenteraad het omgevingsplan Noardeast-Fryslan gewijzigd voor "Blije - Mieddyk 3", NL.IMRO.1970.TAMopBLMieddyk3-VA01.</text:p>
            <text:p text:style-name="common-al">Het bestaande bestemmingsvlak 'Wonen' opp het perceel Mieddyk 3 te Blije wordt verschoven, zodat de beoogde woning met paardenstal op een grotere afstand van de Mieddyk kan worden gerealiseerd.</text:p>
            <text:p text:style-name="common-al">Het TAM-omgevingsplan inzien</text:p>
            <text:p text:style-name="common-al">U kunt het plan bekijken op www.omgevingswet.overheid.nl/regels-op-de-kaart/viewer.</text:p>
            <text:p text:style-name="common-al">Wilt u het plan bekijken op het gemeentehuis of heeft u vragen, neem dan contact op via telefoonnummer (0519) 29 88 88.</text:p>
            <text:p text:style-name="common-al">Wilt u reageren?</text:p>
            <text:p text:style-name="common-al">Tot en met 30 april 2026 kunt u een beroepschrift indienen bij de Afdeling bestuursrecht van de Raad van State, Postbus 20019, 2500EA Den Haag.</text:p>
            <text:p text:style-name="common-al">U mag alleen beroep instellen als u direct te maken krijgt met de gevolgen van het besluit (u bent belanghebbende). Of als u geen belanghebbende bent, maar wel op tijd een reactie heeft gegeven op het ontwerp TAM-omgevingsplan (zienswijze).</text:p>
            <text:p text:style-name="common-al">Wilt u de start van de activiteiten tegenhouden?</text:p>
            <text:p text:style-name="common-al">Vraag gelijktijdig met het indienen van een beroepschrift een voorlopige voorziening aan. Ga voor meer informatie naar: https://www.raadvanstate.nl/overrvs/bestuursrechtspraak/.</text:p>
            <text:p text:style-name="common-al">Dokkum, 17 maart 2026</text:p>
            <text:p text:style-name="common-al">Namens burgemeester en wethouders van de gemeente Noardeast-Frysla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2263</text:span><text:line-break/><text:date style:data-style-name="dag" text:fixed="true" text:date-value="2026-03-20"/><text:line-break/><text:date style:data-style-name="jaar" text:fixed="true" text:date-value="2026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2263</text:span><text:date style:data-style-name="nicedate" text:fixed="true" text:date-value="2026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2263</text:span><text:date style:data-style-name="nicedate" text:fixed="true" text:date-value="2026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2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TAMopBlMieddyk3-VA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Besluit tot het vaststellen van TAM-omgevingsplan, Hoofdstuk 22p "Blije - Mieddyk 3"</meta:user-defined>
    <meta:user-defined meta:name="DCTERMS.W3CDTF/DCTERMS.available">2026-03-20</meta:user-defined>
    <meta:user-defined meta:name="DCTERMS.W3CDTF/OVERHEIDop.jaargang">2026</meta:user-defined>
    <meta:user-defined meta:name="OVERHEIDop.publicationIssue">132263</meta:user-defined>
    <meta:user-defined meta:name="OVERHEIDop.GmbID/DC.identifier">gmb-2026-132263</meta:user-defined>
    <meta:user-defined meta:name="OVERHEIDop.versieInformatie"/>
  </office:meta>
</office:document-meta>
</file>