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Godijn van Dormaalstraat 12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Prins Alexander</text:p>
            <text:p text:style-name="common-al">Adres: Godijn van Dormaalstraat 122</text:p>
            <text:p text:style-name="common-al">Postcode: 3067 JK</text:p>
            <text:p text:style-name="common-al">Activiteit: vergunning kamerverhuur aan 3 personen </text:p>
            <text:p text:style-name="common-al">Verzenddatum besluit: 18 maart 2026 </text:p>
            <text:p text:style-name="common-al">Zaaknummer: 189375-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2209</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09</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209</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Godijn van Dormaalstraat 122</meta:user-defined>
    <meta:user-defined meta:name="DCTERMS.W3CDTF/DCTERMS.available">2026-03-20</meta:user-defined>
    <meta:user-defined meta:name="DCTERMS.W3CDTF/OVERHEIDop.jaargang">2026</meta:user-defined>
    <meta:user-defined meta:name="OVERHEIDop.publicationIssue">132209</meta:user-defined>
    <meta:user-defined meta:name="OVERHEIDop.GmbID/DC.identifier">gmb-2026-132209</meta:user-defined>
    <meta:user-defined meta:name="OVERHEIDop.versieInformatie"/>
  </office:meta>
</office:document-meta>
</file>