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het vaststellen van TAM-omgevingsplan, Hoofdstuk 22p, "Blije - Mieddyk 3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AM-Omgevingsplan, hoofdstuk 22p ‘Blije – Mieddyk 3’ is vastgesteld </text:span>
          </text:p>
            <text:p text:style-name="common-al">Op 5 maart 2026 heeft de gemeenteraad het omgevingsplan gewijzigd voor ‘Blije – Mieddyk 3’, NL.IMRO.1970.TAMopBlMieddyk3-VA01.</text:p>
            <text:p text:style-name="common-al">Het bestaande bestemmingsvlak ‘Wonen’ op het perceel Mieddyk 3 te Blije wordt verschoven, zodat de woning en de paardenstal op een grotere afstand van de Mieddyk kan worden gerealiseerd.</text:p>
            <text:p text:style-name="common-al">
            <text:span text:style-name="nadrukvet">Het omgevingsplan inzien </text:span>
          </text:p>
            <text:p text:style-name="common-al">U kunt het plan bekijken op <text:a xlink:href="http://www.omgevingswet.overheid.nl/regels-op-de-kaart/viewer" xlink:type="simple">www.omgevingswet.overheid.nl/regels-op-de-kaart/viewer</text:a>. </text:p>
            <text:p text:style-name="common-al">Wilt u het plan bekijken op het gemeentehuis of heeft u vragen, neem dan contact op via telefoonnummer (0519) 29 88 88. </text:p>
            <text:p text:style-name="common-al">
            <text:span text:style-name="nadrukvet">Wilt u reageren? </text:span>
          </text:p>
            <text:p text:style-name="common-al">Tot en met 30 april 2026 kunt u een beroepschrift indienen bij de Afdeling bestuursrechtspraak van de Raad van State, Postbus 20019, 2500EA Den Haag. </text:p>
            <text:p text:style-name="common-al">U mag alleen beroep instellen als u direct te maken krijgt met de gevolgen van het besluit (u bent belanghebbende). Of als u geen belanghebbende bent maar wel op tijd een reactie heeft gegeven op het ontwerpbesluit wijziging omgevingsplan (zienswijze). </text:p>
            <text:p text:style-name="common-al">Wilt u de start van de activiteiten tegenhouden? Vraag dan gelijktijdig een voorlopige voorziening aan. Ga voor meer informatie naar: <text:a xlink:href="https://eur04.safelinks.protection.outlook.com/?url=https%3A%2F%2Fwww.raadvanstate.nl%2Foverrvs%2Fbestuursrechtspraak%2F&amp;data=05%7C02%7Cb.bartelds%40noardeast-fryslan.nl%7Cb6cb49d9747e43c0048508dca18ff4bf%7C938c17e33cd94fe690d0a1053a1228b5%7C0%7C0%7C638562886886239302%7CUnknown%7CTWFpbGZsb3d8eyJWIjoiMC4wLjAwMDAiLCJQIjoiV2luMzIiLCJBTiI6Ik1haWwiLCJXVCI6Mn0%3D%7C0%7C%7C%7C&amp;sdata=3qKFsvQeaiA3x3Crl3AIfFgoQzsLugaoi%2FTOQNAZhnY%3D&amp;reserved=0" xlink:type="simple">https://www.raadvanstate.nl/overrvs/bestuursrechtspraak/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Dokkum, 12 maart 2026</text:span>
            <text:span text:style-name="datum"/>
          </text:p>
          </text:section>
          <text:section text:name="ondertekening_id1-3-2-2-2">
            <text:p><text:span text:style-name="deze">Namens burgemeester en wethouders gemeente Noardeast-Frysl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2165</text:span><text:line-break/><text:date style:data-style-name="dag" text:fixed="true" text:date-value="2026-03-20"/><text:line-break/><text:date style:data-style-name="jaar" text:fixed="true" text:date-value="2026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165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165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TAMopBlMieddyk3-VA01</meta:user-defined>
    <meta:user-defined meta:name="OVERHEIDop.Plansoort/OVERHEIDop.plansoort">bestemmings- of omgevingsplan</meta:user-defined>
    <meta:user-defined meta:name="DCTERMS.abstract">Betreft een TAM-omgevingsplan voor het kunnen verschuiven van het bestemmingsvlak 'Wonen', teneinde de beoogde woning en paardenstal op een grotere (30 m) afstand van de Mieddyk te kunnen realiseren.</meta:user-defined>
    <dc:language>nl</dc:language>
    <meta:user-defined meta:name="OVERHEIDop.locatietype/OVERHEIDop.gebiedsmarkering">Adres</meta:user-defined>
    <meta:user-defined meta:name="DC.title">Besluit tot het vaststellen van TAM-omgevingsplan, Hoofdstuk 22p, "Blije - Mieddyk 3"</meta:user-defined>
    <meta:user-defined meta:name="DCTERMS.W3CDTF/DCTERMS.available">2026-03-20</meta:user-defined>
    <meta:user-defined meta:name="DCTERMS.W3CDTF/OVERHEIDop.jaargang">2026</meta:user-defined>
    <meta:user-defined meta:name="OVERHEIDop.publicationIssue">132165</meta:user-defined>
    <meta:user-defined meta:name="OVERHEIDop.GmbID/DC.identifier">gmb-2026-132165</meta:user-defined>
    <meta:user-defined meta:name="OVERHEIDop.versieInformatie"/>
  </office:meta>
</office:document-meta>
</file>