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Ultrasonic1i83c9826b-4ffb-4efd-94a5-dcfcd907634a.png" manifest:media-type="image/png"/>
  <manifest:file-entry manifest:full-path="Pictures/Ultrasonic2i1ad5c9f9-1613-4898-b4c9-cb85703bde4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alcoholverbod en verbod op voorhanden hebben van een drone/RPA</text:p>
      <text:section text:name="regeling_id1-3-2" text:style-name="regeling">
        <text:section text:name="aanhef_id1-3-2-1" text:style-name="aanhef">
          <text:section text:name="preambule_id1-3-2-1-1" text:style-name="preambule">
            <text:p text:style-name="al">Het college van burgemeester en wethouders van Stichtse Vecht heeft bij besluit van 10 maart 2026 op grond van het bepaalde in artikel 2:48 van de Algemene Plaatselijke Verordening (APV) 2024, in het belang van de handhaving van de openbare orde, in relatie tot de kermis welke gehouden wordt op het parkeerterrein bij de Maarsseveense Plassen, voor de periode van 25 maart tot en met 29 maart 2026, voor het dance event Ultrasonic welke gehouden wordt op 11 juli 2026 op het terrein van de Maarseveense Plassen en voor de kermis welke gehouden wordt in de periode van 14 oktober 2026 tot en met 18 oktober 2026 op het parkeerterrein bij de Maarsseveense Plassen, het volgende besloten:</text:p>
            <text:p text:style-name="al"/>
            <text:list text:style-name="id1-3-2-1-1-3">
              <text:list-item text:style-override="id1-3-2-1-1-3-1">
                <text:number>1.</text:number>
                <text:p text:style-name="al">een alcoholverbodsgebied aan te wijzen.</text:p>
                <text:p text:style-name="al"/>
              </text:list-item>
            </text:list>
            <text:p text:style-name="al">De burgemeester van Stichtse Vecht heeft bij besluit van 10 maart 2026 op grond van het bepaalde in artikel 2:9a van de APV 2024, in het belang van de handhaving van de openbare orde, in relatie tot dance event Ultrasonic welke gehouden wordt op 11 juli 2026 op het terrein van de Maarseveense Plassen, het volgende besloten:</text:p>
            <text:p text:style-name="al"/>
            <text:list text:style-name="id1-3-2-1-1-6">
              <text:list-item text:style-override="id1-3-2-1-1-6-1">
                <text:number>2.</text:number>
                <text:p text:style-name="al">een gebied aan te wijzen waarbinnen het verboden is een modelluchtvaarttuig of RPA voorhanden te hebben.</text:p>
                <text:p text:style-name="al"/>
              </text:list-item>
            </text:list>
            <text:p text:style-name="al">Het verbod onder 1 geldt voor de kermis van 25 maart 2026 van 12:00 uur tot en met 30 maart 2026 01:00 uur en voor de kermis van 14 oktober 2026 van 12:00 uur tot en met 19 oktober 2026 01:00 uur. Voor Ultrasonic geldt het verbod onder 1 en 2 van 11 juli 2026 van 10:00 uur tot en met 12 juli 2026 03:00 uur.</text:p>
            <text:p text:style-name="al"/>
            <text:p text:style-name="al">De verboden gelden voor de parkeerplaats en de wegen en paden rondom het recreatieterrein Maarsseveense Plassen, alsmede de Gageldijk (niet zijnde de bebouwde kom) tot aan de gemeentegrens van Utrecht. In het aangewezen openbare gebied is het gebruik van alcohol niet toegestaan en is het tevens verboden aangebroken flessen, blikjes en dergelijke met alcoholhoudende drank bij zich te hebben. Voor het evenement Ultrasonic is het daarnaast verboden om in het aangewezen gebied en op het evenemententerrein een modelluchtvaartuig of RPA (drone) voorhanden te hebben.</text:p>
            <text:p text:style-name="al"/>
            <text:p text:style-name="al">Tegen bovenstaand besluit kan elke belanghebbende een bezwaarschrift indienen. Het bezwaarschrift dient bij het voor het besluit verantwoordelijke bestuursorgaan te zijn ingediend binnen zes weken volgend op de dag van bekendmaking van het besluit. Het bezwaarschrift kan ter attentie van het voor het besluit verantwoordelijke bestuursorgaan worden verstuurd naar Gemeente Stichtse Vecht, Endelhovenlaan 1, Postbus 1212, 3600 BE Maarssen. </text:p>
            <text:p text:style-name="al">De besluiten en de daarbij behorende kaarten waarop het gebied waarvoor het verbod geldt is gemarkeerd, liggen tijdens de gebruikelijke openingstijden ter inzage op het gemeentekantoor aan de Endelhovenlaan 1 te Maarssen.</text:p>
            <text:p text:style-name="al">
            <draw:frame><draw:text-box><text:section text:name="plaatje_id1-3-2-1-1-13-1" text:style-name="plaatje">
              <text:p text:style-name="illustratie_id1-3-2-1-1-13-1-1"><draw:frame draw:style-name="illustratie_id1-3-2-1-1-13-1-1" text:anchor-type="paragraph" svg:width="110mm" svg:height="146.2mm"><draw:image xlink:href="Pictures/Ultrasonic1i83c9826b-4ffb-4efd-94a5-dcfcd907634a.png" xlink:type="simple"/></draw:frame></text:p>
            </text:section></draw:text-box></draw:frame>
          </text:p>
            <text:p text:style-name="al">
            <draw:frame><draw:text-box><text:section text:name="plaatje_id1-3-2-1-1-14-1" text:style-name="plaatje">
              <text:p text:style-name="illustratie_id1-3-2-1-1-14-1-1"><draw:frame draw:style-name="illustratie_id1-3-2-1-1-14-1-1" text:anchor-type="paragraph" svg:width="110mm" svg:height="144.9mm"><draw:image xlink:href="Pictures/Ultrasonic2i1ad5c9f9-1613-4898-b4c9-cb85703bde4a.png" xlink:type="simple"/></draw:frame></text:p>
            </text:section></draw:text-box></draw:frame>
          </text:p>
            <text:p text:style-name="al"> </text:p>
            <text:p text:style-name="al">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style:style style:family="paragraph" style:name="illustratie_id1-3-2-1-1-14-1-1" style:parent-style-name="Standard">
      <style:paragraph-properties style:line-spacing="0mm" style:text-autospace="none" ofo:line-height="0.001cm"/>
    </style:style>
    <style:style style:family="graphic" style:name="illustratie_id1-3-2-1-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31824</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824</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824</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Stichtse Vecht</meta:user-defined>
    <meta:user-defined meta:name="OVERHEID.Informatietype/DC.type">officiële publicatie</meta:user-defined>
    <meta:user-defined meta:name="OVERHEIDop.Rubriek/DC.type">ander besluit van algemene strekking</meta:user-defined>
    <meta:user-defined meta:name="OVERHEID.Gemeente/DCTERMS.publisher">Stichtse Vecht</meta:user-defined>
    <meta:user-defined meta:name="OVERHEID.Gemeente/OVERHEID.authority">Stichtse Vecht</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Adres</meta:user-defined>
    <meta:user-defined meta:name="DC.title">Aanwijzingsbesluit alcoholverbod en verbod op voorhanden hebben van een drone/RPA</meta:user-defined>
    <meta:user-defined meta:name="DCTERMS.W3CDTF/DCTERMS.available">2026-03-20</meta:user-defined>
    <meta:user-defined meta:name="DCTERMS.W3CDTF/OVERHEIDop.jaargang">2026</meta:user-defined>
    <meta:user-defined meta:name="OVERHEIDop.publicationIssue">131824</meta:user-defined>
    <meta:user-defined meta:name="OVERHEIDop.GmbID/DC.identifier">gmb-2026-131824</meta:user-defined>
    <meta:user-defined meta:name="OVERHEIDop.versieInformatie"/>
  </office:meta>
</office:document-meta>
</file>