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e omgevingsvergunning - buitenplanse omgevingsplanactiviteit, het bouwen van een garage , Langelaan 12, 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bouwen van een garage , Langelaan 12, Burgum</text:p>
            <text:p text:style-name="common-al">Zaaknummer: TZ2026-000155</text:p>
            <text:p text:style-name="common-al">Zaakadres: Langelaan 12, Burgum</text:p>
            <text:p text:style-name="common-al">Omschrijving: het bouwen van een garage </text:p>
            <text:p text:style-name="common-al">Datum ontvangst: 23-01-2026</text:p>
            <text:p text:style-name="common-al">Datum bekendmaking: 25-03-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130006</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0006</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0006</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0155</meta:user-defined>
    <meta:user-defined meta:name="DCTERMS.abstract">het bouwen van een garage </meta:user-defined>
    <dc:language>nl</dc:language>
    <meta:user-defined meta:name="DC.title">Gemeente Tytsjerksteradiel - verleende omgevingsvergunning - buitenplanse omgevingsplanactiviteit, het bouwen van een garage , Langelaan 12, Burgum</meta:user-defined>
    <meta:user-defined meta:name="OVERHEIDop.locatietype/OVERHEIDop.gebiedsmarkering">GeometrieRef</meta:user-defined>
    <meta:user-defined meta:name="DCTERMS.W3CDTF/DCTERMS.available">2026-03-25</meta:user-defined>
    <meta:user-defined meta:name="DCTERMS.W3CDTF/OVERHEIDop.jaargang">2026</meta:user-defined>
    <meta:user-defined meta:name="OVERHEIDop.externeBijlage">Afwijkvergunning|exb-2026-9982</meta:user-defined>
    <meta:user-defined meta:name="OVERHEIDop.publicationIssue">130006</meta:user-defined>
    <meta:user-defined meta:name="OVERHEIDop.GmbID/DC.identifier">gmb-2026-130006</meta:user-defined>
    <meta:user-defined meta:name="OVERHEIDop.versieInformatie"/>
  </office:meta>
</office:document-meta>
</file>