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4-5-1-1">
      <style:table-column-properties style:rel-column-width="25*"/>
    </style:style>
    <style:style style:family="table-column" style:parent-style-name="colspec" style:name="id1-3-2-4-5-1-2">
      <style:table-column-properties style:rel-column-width="32*"/>
    </style:style>
    <style:style style:family="table-column" style:parent-style-name="colspec" style:name="id1-3-2-4-5-1-3">
      <style:table-column-properties style:rel-column-width="35*"/>
    </style:style>
    <style:style style:family="table-column" style:parent-style-name="colspec" style:name="id1-3-2-4-5-1-4">
      <style:table-column-properties style:rel-column-width="28*"/>
    </style:style>
    <style:style style:family="table-column" style:parent-style-name="colspec" style:name="id1-3-2-5-9-1-1">
      <style:table-column-properties style:rel-column-width="26*"/>
    </style:style>
    <style:style style:family="table-column" style:parent-style-name="colspec" style:name="id1-3-2-5-9-1-2">
      <style:table-column-properties style:rel-column-width="42*"/>
    </style:style>
    <style:style style:family="table-column" style:parent-style-name="colspec" style:name="id1-3-2-5-9-1-3">
      <style:table-column-properties style:rel-column-width="23*"/>
    </style:style>
    <style:style style:family="table-column" style:parent-style-name="colspec" style:name="id1-3-2-5-9-1-4">
      <style:table-column-properties style:rel-column-width="14*"/>
    </style:style>
  </office:automatic-styles>
  <office:body>
    <office:text>
      <text:p text:style-name="new_page_staatscourant"/>
      <text:p text:style-name="single-kop-titel">Uitvoeringsregeling gegevensverstrekking basisregistratie personen Waterland 2026</text:p>
      <text:section text:name="regeling_id1-3-2" text:style-name="regeling">
        <text:section text:name="aanhef_id1-3-2-1" text:style-name="aanhef">
          <text:section text:name="preambule_id1-3-2-1-1" text:style-name="preambule">
            <text:p text:style-name="al">Het college van burgemeester en wethouders van de gemeente Waterland, </text:p>
            <text:p text:style-name="al"/>
            <text:p text:style-name="al">overwegende dat het wenselijk is om de Uitvoeringsregeling gegevensverstrekking basisregistratie personen Waterland 2014 te vervangen door de Uitvoeringsregeling gegevensverstrekking basisregistratie personen Waterland 2026;</text:p>
            <text:p text:style-name="al"/>
            <text:p text:style-name="al">gelet op artikelen 3.8 en 3.9 van de Wet basisregistratie personen (Wet BRP), Algemene verordening gegevensbescherming (AVG) en Verordening gegevensverstrekking basisregistratie personen Waterland 2026;</text:p>
            <text:p text:style-name="al"/>
            <text:p text:style-name="al"/>
            <text:p text:style-name="al">
            <text:span text:style-name="nadrukvet">BESLUIT:</text:span>
          </text:p>
            <text:p text:style-name="al">vast stellen de navolgende:</text:p>
            <text:p text:style-name="al"/>
            <text:p text:style-name="al">Uitvoeringsregeling gegevensverstrekking basisregistratie personen Waterland 2026.</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text:p>
            <text:p text:style-name="al">In deze uitvoeringsregeling wordt verstaan onder: </text:p>
            <text:list text:style-name="id1-3-2-2-1-3">
              <text:list-item text:style-override="id1-3-2-2-1-3-1">
                <text:number>a.</text:number>
                <text:p text:style-name="al">basisregistratie personen: de geautomatiseerde verwerking van persoonsgegevens;</text:p>
              </text:list-item>
              <text:list-item text:style-override="id1-3-2-2-1-3-2">
                <text:number>b.</text:number>
                <text:p text:style-name="al">college: het college van burgemeester en wethouders van Waterland;</text:p>
              </text:list-item>
              <text:list-item text:style-override="id1-3-2-2-1-3-3">
                <text:number>c.</text:number>
                <text:p text:style-name="al">derde: elke natuurlijke persoon niet zijnde een overheidsorgaan of een ingeschrevene en elke rechtspersoon die niet krachtens publiekrecht is ingesteld, noch met enig openbaar gezag is bekleed;</text:p>
              </text:list-item>
              <text:list-item text:style-override="id1-3-2-2-1-3-4">
                <text:number>d.</text:number>
                <text:p text:style-name="al">ingeschrevene: degene ten aanzien van wie een persoonslijst in de basisregistratie personen van de gemeente is opgenomen;</text:p>
              </text:list-item>
              <text:list-item text:style-override="id1-3-2-2-1-3-5">
                <text:number>e.</text:number>
                <text:p text:style-name="al">ingezetene: de ingeschrevene die zijn adres heeft in Waterland, en op wiens persoonslijst niet het gegeven van zijn overlijden of van vertrek uit Nederland als actueel gegeven is opgenomen;</text:p>
              </text:list-item>
              <text:list-item text:style-override="id1-3-2-2-1-3-6">
                <text:number>f.</text:number>
                <text:p text:style-name="al">orgaan: een orgaan van de gemeente Waterland</text:p>
              </text:list-item>
              <text:list-item text:style-override="id1-3-2-2-1-3-7">
                <text:number>g.</text:number>
                <text:p text:style-name="al">persoonslijst: het geheel van gegevens over één persoon in de basisregistratie, als bedoeld in artikel 2.7, eerste lid, en 2.69, eerste lid van de wet.</text:p>
              </text:list-item>
              <text:list-item text:style-override="id1-3-2-2-1-3-8">
                <text:number>h.</text:number>
                <text:p text:style-name="al">verordening: de Verordening gegevensverstrekking basisregistratie personen Waterland 2026;</text:p>
              </text:list-item>
              <text:list-item text:style-override="id1-3-2-2-1-3-9">
                <text:number>i.</text:number>
                <text:p text:style-name="al">wet: de Wet basisregistratie personen;</text:p>
              </text:list-item>
            </text:list>
          </text:section>
          <text:section text:name="artikel_id1-3-2-2-2" text:style-name="artikel">
            <text:p text:style-name="artikel_kop_titel"><text:span text:style-name="artikel_kop_label">Artikel</text:span> <text:span text:style-name="artikel_kop_nr">2</text:span> Verstrekkingen aan een orgaan van de gemeente</text:p>
            <text:list text:style-name="id1-3-2-2-2-2">
              <text:list-item text:style-override="id1-3-2-2-2-2">
                <text:number>1.</text:number>
                <text:p text:style-name="al">Het college verstrekt overeenkomstig de artikel 3.8 van de wet uit de basisregistratie personen van de gemeente Waterland aan organen van de gemeente Waterland, voor zover deze zijn aangewezen in bijlage 1.</text:p>
              </text:list-item>
              <text:list-item text:style-override="id1-3-2-2-2-3">
                <text:number>2.</text:number>
                <text:p text:style-name="al">De verstrekkingen als bedoeld in het eerste lid, kunnen plaatsvinden door middel van systematische verstrekkingen, incidentele verstrekkingen, spontane verstrekkingen, selectieverstrekkingen, ad-hoc verstrekkingen en rechtstreekse inzage.</text:p>
              </text:list-item>
            </text:list>
          </text:section>
          <text:section text:name="artikel_id1-3-2-2-3" text:style-name="artikel">
            <text:p text:style-name="artikel_kop_titel"><text:span text:style-name="artikel_kop_label">Artikel</text:span> <text:span text:style-name="artikel_kop_nr">3</text:span> Verstrekkingen aan derden</text:p>
            <text:list text:style-name="id1-3-2-2-3-2">
              <text:list-item text:style-override="id1-3-2-2-3-2">
                <text:number>1.</text:number>
                <text:p text:style-name="al">Met inachtneming van het bepaalde in artikel 3 van de verordening, kunnen over een ingeschrevene die ingezetene is van de gemeente Waterland en over een overledene, die op het moment van overlijden ingezetene van de gemeente Waterland was, gegevens uit de basisregistratie personen worden verstrekt aan derden die werkzaamheden uitvoeren met een gewichtig maatschappelijk belang voor de gemeente en deze derde is aangewezen in bijlage 2 van deze uitvoeringsregeling;</text:p>
              </text:list-item>
              <text:list-item text:style-override="id1-3-2-2-3-3">
                <text:number>2.</text:number>
                <text:p text:style-name="al">Over een ingezetene van de gemeente Waterland kunnen gegevens uit de basisregistratie personen worden verstrekt aan een derde, mits deze vooraf een schriftelijke toestemming heeft van de ingezetene over wie gegevens worden gevraagd. De schriftelijke toestemming mag niet ouder zijn dan drie maanden;</text:p>
              </text:list-item>
              <text:list-item text:style-override="id1-3-2-2-3-4">
                <text:number>3.</text:number>
                <text:p text:style-name="al">Een verstrekking als bedoeld in het eerste lid vindt slechts plaats voor zover deze nodig is voor de behartiging van het gerechtvaardigde belang van de derde en het belang of de fundamentele rechten en vrijheden van de ingeschrevene niet aan de verstrekking in de weg staan.</text:p>
              </text:list-item>
              <text:list-item text:style-override="id1-3-2-2-3-5">
                <text:number>4.</text:number>
                <text:p text:style-name="al">Een verstrekking als bedoeld in dit artikel kan uitsluitend betrekking hebben op algemene gegevens namelijk over de naam, het geslacht, de geslachtsnaam van de echtgenoot dan wel geregistreerde partner, de eerdere echtgenoot of eerdere geregistreerde partner, het gebruik door de ingeschrevene van de geslachtsnaam van de echtgenoot dan wel geregistreerde partner, de eerdere echtgenoot of eerdere geregistreerde partner, het adres, de bijhoudingsgemeente, de geboortedatum en de datum van overlijden.</text:p>
              </text:list-item>
            </text:list>
          </text:section>
          <text:section text:name="artikel_id1-3-2-2-4" text:style-name="artikel">
            <text:p text:style-name="artikel_kop_titel"><text:span text:style-name="artikel_kop_label">Artikel</text:span> <text:span text:style-name="artikel_kop_nr">4</text:span> Aanwijzing gewichtige maatschappelijke belangen en categorieën derden</text:p>
            <text:list text:style-name="id1-3-2-2-4-2">
              <text:list-item text:style-override="id1-3-2-2-4-2">
                <text:number>1.</text:number>
                <text:p text:style-name="al">Als werkzaamheden met een gewichtig maatschappelijk belang worden aangewezen de werkzaamheden als genoemd in bijlage 2.</text:p>
              </text:list-item>
              <text:list-item text:style-override="id1-3-2-2-4-3">
                <text:number>2.</text:number>
                <text:p text:style-name="al">Als categorieën van derden die de in het eerste lid genoemde werkzaamheden uitvoeren, worden aangewezen de categorieën als genoemd in bijlage 2. </text:p>
              </text:list-item>
            </text:list>
          </text:section>
          <text:section text:name="artikel_id1-3-2-2-5" text:style-name="artikel">
            <text:p text:style-name="artikel_kop_titel"><text:span text:style-name="artikel_kop_label">Artikel</text:span> <text:span text:style-name="artikel_kop_nr">5</text:span> Inwerkingtreding</text:p>
            <text:list text:style-name="id1-3-2-2-5-2">
              <text:list-item text:style-override="id1-3-2-2-5-2">
                <text:number>1.</text:number>
                <text:p text:style-name="al">Deze uitvoeringsregeling treedt in werking de dag na bekendmaking.</text:p>
              </text:list-item>
              <text:list-item text:style-override="id1-3-2-2-5-3">
                <text:number>2.</text:number>
                <text:p text:style-name="al">De Uitvoeringsregeling gegevensverstrekking basisregistratie personen Waterland 2014 wordt ingetrokken met ingang van de dag van de bekendmaking van de verordening gegevensverstrekking basisregistratie personen Waterland 2026.</text:p>
              </text:list-item>
            </text:list>
          </text:section>
          <text:section text:name="artikel_id1-3-2-2-6" text:style-name="artikel">
            <text:p text:style-name="artikel_kop_titel"><text:span text:style-name="artikel_kop_label">Artikel</text:span> <text:span text:style-name="artikel_kop_nr">6</text:span> Citeertitel</text:p>
            <text:p text:style-name="al">Dit besluit wordt aangehaald als: Uitvoeringsregeling gegevensverstrekking basisregistratie personen Waterland 2026.</text:p>
          </text:section>
        </text:section>
        <text:section text:name="regeling-sluiting_id1-3-2-3" text:style-name="regeling-sluiting">
          <text:section text:name="ondertekening_id1-3-2-3-1">
            <text:p><text:span text:style-name="functie">Aldus besloten in de vergadering van het college van burgemeester en wethouders van de gemeente Waterland, gehouden op 3 maart 2026. </text:span></text:p>
            <text:p><text:span text:style-name="functie"/></text:p>
          </text:section>
          <text:section text:name="ondertekening_id1-3-2-3-2">
            <text:p><text:span text:style-name="functie"/></text:p>
            <text:p><text:span text:style-name="functie">drs. E.G.H. Dijk MPM</text:span></text:p>
            <text:p><text:span text:style-name="functie">gemeentesecretaris/algemeen directeur </text:span></text:p>
            <text:p><text:span text:style-name="functie"/></text:p>
          </text:section>
          <text:section text:name="ondertekening_id1-3-2-3-3">
            <text:p><text:span text:style-name="functie"/></text:p>
            <text:p><text:span text:style-name="functie">drs. M.C. van der Weele</text:span></text:p>
            <text:p><text:span text:style-name="functie">burgemeester</text:span></text:p>
          </text:section>
        </text:section>
        <text:section text:name="bijlage_id1-3-2-4" text:style-name="bijlage">
          <text:p text:style-name="bijlage_top"/>
          <text:p text:style-name="hoofdstuk_kop"><text:span text:style-name="label">Bijlage</text:span> <text:span text:style-name="nr">1:</text:span> Binnengemeentelijke organen, zoals bedoeld in artikel 2 van de uitvoeringsregeling gegevensverstrekking basisregistratie personen Waterland 2026</text:p>
          <text:p text:style-name="al"/>
          <text:p text:style-name="al">Met binnengemeentelijke organen worden de binnengemeentelijke afdelingen bedoeld. De binnengemeentelijke afdelingen ontvangen gegevens uit de basisregistratie personen die zij nodig hebben ter uitvoering van hun publieke taak. De gegevens kunnen op de volgende manieren verstrekt worden: systematische verstrekkingen, incidentele verstrekkingen, spontane verstrekkingen, selectieverstrekkingen en rechtstreekse inzage. Hieronder staat weergegeven voor welke publieke taken van de binnengemeentelijke afdelingen, over welke doelgroep en uit welke categorieën gegevens uit de basisregistratie personen kunnen worden verstrekt.</text:p>
          <text:p text:style-name="al"/>
          <text:section text:name="table_id1-3-2-4-5" text:style-name="table">
            <text:p text:style-name="table_top"/>
            <table:table table:style-name="tgroup">
              <table:table-column table:style-name="id1-3-2-4-5-1-1"/>
              <table:table-column table:style-name="id1-3-2-4-5-1-2"/>
              <table:table-column table:style-name="id1-3-2-4-5-1-3"/>
              <table:table-column table:style-name="id1-3-2-4-5-1-4"/>
              <table:table-row table:style-name="row">
                <table:table-cell table:style-name="cell_frame_all" table:number-rows-spanned="1" table:number-columns-spanned="1">
                  <text:p text:style-name="table_al">
                    <text:span text:style-name="nadrukvet">De taak van de binnengemeentelijke afdeling</text:span>
                  </text:p>
                </table:table-cell>
                <table:table-cell table:style-name="cell_frame_all" table:number-rows-spanned="1" table:number-columns-spanned="1">
                  <text:p text:style-name="table_al">
                    <text:span text:style-name="nadrukvet">Grondslag</text:span>
                  </text:p>
                </table:table-cell>
                <table:table-cell table:style-name="cell_frame_all" table:number-rows-spanned="1" table:number-columns-spanned="1">
                  <text:p text:style-name="table_al">
                    <text:span text:style-name="nadrukvet">Doelgroep</text:span>
                  </text:p>
                </table:table-cell>
                <table:table-cell table:style-name="cell_frame_all" table:number-rows-spanned="1" table:number-columns-spanned="1">
                  <text:p text:style-name="table_al">
                    <text:span text:style-name="nadrukvet">Categorieën waaruit persoonsgegevens uit de basisregistratie personen worden verstrekt</text:span>
                  </text:p>
                </table:table-cell>
              </table:table-row>
              <table:table-row table:style-name="row">
                <table:table-cell table:style-name="cell_frame_all" table:number-rows-spanned="1" table:number-columns-spanned="1">
                  <text:p text:style-name="table_al">Bijhouden van de basisregistratie personen.</text:p>
                </table:table-cell>
                <table:table-cell table:style-name="cell_frame_all" table:number-rows-spanned="1" table:number-columns-spanned="1">
                  <text:p text:style-name="table_al">Wet basisregistratie personen. Besluit basisregistratie personen. Regeling basisregistratie personen.</text:p>
                </table:table-cell>
                <table:table-cell table:style-name="cell_frame_all" table:number-rows-spanned="1" table:number-columns-spanned="1">
                  <text:p text:style-name="table_al">Personen en gerelateerde(n) van wie gegevens in de basisregistratie personen worden bijgehouden.</text:p>
                  <text:p text:style-name="table_al"/>
                  <text:p text:style-name="table_al">Personen die een verzoek doen om correctie, actualisatie, verwijdering of inzage in de basisregistratie personen.</text:p>
                  <text:p text:style-name="table_al"/>
                  <text:p text:style-name="table_al">Personen die (her)ingeschreven worden in de basisregistratie personen.</text:p>
                </table:table-cell>
                <table:table-cell table:style-name="cell_frame_all" table:number-rows-spanned="1" table:number-columns-spanned="1">
                  <text:p text:style-name="table_al">Alle categorieën.</text:p>
                </table:table-cell>
              </table:table-row>
              <table:table-row table:style-name="row">
                <table:table-cell table:style-name="cell_frame_all" table:number-rows-spanned="1" table:number-columns-spanned="1">
                  <text:p text:style-name="table_al">Naturalisatie en opteren tot Nederlanderschap.</text:p>
                </table:table-cell>
                <table:table-cell table:style-name="cell_frame_all" table:number-rows-spanned="1" table:number-columns-spanned="1">
                  <text:p text:style-name="table_al">Rijkswet op het Nederlanderschap, Besluit verkrijging en verlies Nederlanderschap.</text:p>
                </table:table-cell>
                <table:table-cell table:style-name="cell_frame_all" table:number-rows-spanned="1" table:number-columns-spanned="1">
                  <text:p text:style-name="table_al">Personen die een naturalisatie of optieverzoek indienen. Kinderen van verzoekers die in het verzoek worden betrokken. De ouder die toestemming verleend voor een aanvraag naturalisatie of optie van een kind.</text:p>
                </table:table-cell>
                <table:table-cell table:style-name="cell_frame_all" table:number-rows-spanned="1" table:number-columns-spanned="1">
                  <text:p text:style-name="table_al">Cat. 01 persoon.</text:p>
                  <text:p text:style-name="table_al">Cat. 02 en 03 oudergegevens.</text:p>
                  <text:p text:style-name="table_al">Cat. 04 nationaliteit.</text:p>
                  <text:p text:style-name="table_al">Cat. 05 geregistreerd partnerschap/ huwelijk.</text:p>
                  <text:p text:style-name="table_al">Cat. 06 overlijden.</text:p>
                  <text:p text:style-name="table_al">Cat 07 inschrijving.</text:p>
                  <text:p text:style-name="table_al">Cat. 08 verblijfplaats.</text:p>
                  <text:p text:style-name="table_al">Cat. 09 kind.</text:p>
                  <text:p text:style-name="table_al">Cat. 10 verblijfsvergunning.</text:p>
                  <text:p text:style-name="table_al">Cat. 11 handelingsbekwaamheid en gezag.</text:p>
                  <text:p text:style-name="table_al">Cat. 12 reisdocumenten.</text:p>
                  <text:p text:style-name="table_al">Indicatie geheim.</text:p>
                </table:table-cell>
              </table:table-row>
              <table:table-row table:style-name="row">
                <table:table-cell table:style-name="cell_frame_all" table:number-rows-spanned="1" table:number-columns-spanned="1">
                  <text:p text:style-name="table_al">Reisdocumenten.</text:p>
                </table:table-cell>
                <table:table-cell table:style-name="cell_frame_all" table:number-rows-spanned="1" table:number-columns-spanned="1">
                  <text:p text:style-name="table_al">Paspoortwet.</text:p>
                  <text:p text:style-name="table_al"/>
                  <text:p text:style-name="table_al">Paspoortbesluit.</text:p>
                </table:table-cell>
                <table:table-cell table:style-name="cell_frame_all" table:number-rows-spanned="1" table:number-columns-spanned="1">
                  <text:p text:style-name="table_al">Personen die een aanvraag indienen voor een document. Personen waarvan een document verloopt, wordt vernietigd, is ingehouden of ongeldig is verklaard. Personen die een document moeten ophalen.</text:p>
                </table:table-cell>
                <table:table-cell table:style-name="cell_frame_all" table:number-rows-spanned="1" table:number-columns-spanned="1">
                  <text:p text:style-name="table_al">Cat. 01 persoon.</text:p>
                  <text:p text:style-name="table_al">Cat. 02 en 03 oudergegevens.</text:p>
                  <text:p text:style-name="table_al">Cat. 04 nationaliteit.</text:p>
                  <text:p text:style-name="table_al">Cat. 05 geregistreerd partnerschap/ huwelijk.</text:p>
                  <text:p text:style-name="table_al">Cat. 06 overlijden.</text:p>
                  <text:p text:style-name="table_al">Cat. 08 verblijfplaats.</text:p>
                  <text:p text:style-name="table_al">Cat. 09 kind.</text:p>
                  <text:p text:style-name="table_al">Cat. 10 verblijfstitel.</text:p>
                  <text:p text:style-name="table_al">Cat. 11 handelingsbekwaamheid en gezag.</text:p>
                  <text:p text:style-name="table_al">Cat. 12 reisdocumenten.</text:p>
                  <text:p text:style-name="table_al">Indicatie geheim.</text:p>
                </table:table-cell>
              </table:table-row>
              <table:table-row table:style-name="row">
                <table:table-cell table:style-name="cell_frame_all" table:number-rows-spanned="1" table:number-columns-spanned="1">
                  <text:p text:style-name="table_al">Rijbewijzen.</text:p>
                </table:table-cell>
                <table:table-cell table:style-name="cell_frame_all" table:number-rows-spanned="1" table:number-columns-spanned="1">
                  <text:p text:style-name="table_al">Reglement Rijbewijzen.</text:p>
                </table:table-cell>
                <table:table-cell table:style-name="cell_frame_all" table:number-rows-spanned="1" table:number-columns-spanned="1">
                  <text:p text:style-name="table_al">Personen die een aanvraag indienen voor een document. Personen waarvan een document verloopt, wordt vernietigd, is ingehouden of ongeldig is verklaard. Personen die een document moeten ophalen.</text:p>
                </table:table-cell>
                <table:table-cell table:style-name="cell_frame_all" table:number-rows-spanned="1" table:number-columns-spanned="1">
                  <text:p text:style-name="table_al">Cat. 01 persoon.</text:p>
                  <text:p text:style-name="table_al">Cat. 06 overlijden.</text:p>
                  <text:p text:style-name="table_al">Cat 07 inschrijving.</text:p>
                  <text:p text:style-name="table_al">Cat. 08 verblijfplaats.</text:p>
                  <text:p text:style-name="table_al">Cat. 10 verblijfstitel.</text:p>
                  <text:p text:style-name="table_al">Cat. 11 handelingsbekwaamheid en gezag.</text:p>
                  <text:p text:style-name="table_al">Indicatie geheim.</text:p>
                </table:table-cell>
              </table:table-row>
              <table:table-row table:style-name="row">
                <table:table-cell table:style-name="cell_frame_all" table:number-rows-spanned="1" table:number-columns-spanned="1">
                  <text:p text:style-name="table_al">Verkiezingen. </text:p>
                </table:table-cell>
                <table:table-cell table:style-name="cell_frame_all" table:number-rows-spanned="1" table:number-columns-spanned="1">
                  <text:p text:style-name="table_al">Kieswet.</text:p>
                </table:table-cell>
                <table:table-cell table:style-name="cell_frame_all" table:number-rows-spanned="1" table:number-columns-spanned="1">
                  <text:p text:style-name="table_al">Stembureauleden. Kiesgerechtigden. Partijkandidaten gemeenteraad. </text:p>
                </table:table-cell>
                <table:table-cell table:style-name="cell_frame_all" table:number-rows-spanned="1" table:number-columns-spanned="1">
                  <text:p text:style-name="table_al">Cat. 01 persoon.</text:p>
                  <text:p text:style-name="table_al">Cat. 04 nationaliteit.</text:p>
                  <text:p text:style-name="table_al">Cat. 05 geregistreerd partnerschap/ huwelijk.</text:p>
                  <text:p text:style-name="table_al">Cat. 06 overlijden.</text:p>
                  <text:p text:style-name="table_al">Cat. 10 verblijfstitel.</text:p>
                  <text:p text:style-name="table_al">Cat 13 kiesrecht.</text:p>
                  <text:p text:style-name="table_al">Indicatie geheim.</text:p>
                </table:table-cell>
              </table:table-row>
              <table:table-row table:style-name="row">
                <table:table-cell table:style-name="cell_frame_all" table:number-rows-spanned="1" table:number-columns-spanned="1">
                  <text:p text:style-name="table_al">Burgerlijke Stand.</text:p>
                </table:table-cell>
                <table:table-cell table:style-name="cell_frame_all" table:number-rows-spanned="1" table:number-columns-spanned="1">
                  <text:p text:style-name="table_al">Boek 1 en Boek 10 BW, Wet op de lijkbezorging.</text:p>
                </table:table-cell>
                <table:table-cell table:style-name="cell_frame_all" table:number-rows-spanned="1" table:number-columns-spanned="1">
                  <text:p text:style-name="table_al">Personen waarvan gegevens noodzakelijk zijn voor het correct uitvoeren van werkzaamheden t.b.v. de burgerlijke stand.</text:p>
                </table:table-cell>
                <table:table-cell table:style-name="cell_frame_all" table:number-rows-spanned="1" table:number-columns-spanned="1">
                  <text:p text:style-name="table_al">Cat. 01 persoon.</text:p>
                  <text:p text:style-name="table_al">Cat. 02 en 03 oudergegevens.</text:p>
                  <text:p text:style-name="table_al">Cat. 04 nationaliteit.</text:p>
                  <text:p text:style-name="table_al">Cat. 05 geregistreerd partnerschap/ huwelijk.</text:p>
                  <text:p text:style-name="table_al">Cat. 06 overlijden.</text:p>
                  <text:p text:style-name="table_al">Cat. 08 verblijfplaats.</text:p>
                  <text:p text:style-name="table_al">Cat. 09 kind.</text:p>
                  <text:p text:style-name="table_al">Cat. 10 verblijfsvergunning.</text:p>
                  <text:p text:style-name="table_al">Cat. 11 handelingsbekwaamheid en gezag.</text:p>
                  <text:p text:style-name="table_al">Indicatie geheim.</text:p>
                </table:table-cell>
              </table:table-row>
              <table:table-row table:style-name="row">
                <table:table-cell table:style-name="cell_frame_all" table:number-rows-spanned="1" table:number-columns-spanned="1">
                  <text:p text:style-name="table_al">Legaliseren</text:p>
                </table:table-cell>
                <table:table-cell table:style-name="cell_frame_all" table:number-rows-spanned="1" table:number-columns-spanned="1">
                  <text:p text:style-name="table_al">Lokale regelgeving.</text:p>
                </table:table-cell>
                <table:table-cell table:style-name="cell_frame_all" table:number-rows-spanned="1" table:number-columns-spanned="1">
                  <text:p text:style-name="table_al">Personen die een aanvraag indienen.</text:p>
                </table:table-cell>
                <table:table-cell table:style-name="cell_frame_all" table:number-rows-spanned="1" table:number-columns-spanned="1">
                  <text:p text:style-name="table_al">Cat. 01 persoon.</text:p>
                  <text:p text:style-name="table_al">Cat 06 overlijden.</text:p>
                  <text:p text:style-name="table_al">Indicatie geheim.</text:p>
                </table:table-cell>
              </table:table-row>
              <table:table-row table:style-name="row">
                <table:table-cell table:style-name="cell_frame_all" table:number-rows-spanned="1" table:number-columns-spanned="1">
                  <text:p text:style-name="table_al">Verklaring omtrent gedrag.</text:p>
                </table:table-cell>
                <table:table-cell table:style-name="cell_frame_all" table:number-rows-spanned="1" table:number-columns-spanned="1">
                  <text:p text:style-name="table_al">Wet justitiële documentatie.</text:p>
                </table:table-cell>
                <table:table-cell table:style-name="cell_frame_all" table:number-rows-spanned="1" table:number-columns-spanned="1">
                  <text:p text:style-name="table_al">Personen die een aanvraag indienen.</text:p>
                </table:table-cell>
                <table:table-cell table:style-name="cell_frame_all" table:number-rows-spanned="1" table:number-columns-spanned="1">
                  <text:p text:style-name="table_al">Cat. 01 persoon.</text:p>
                  <text:p text:style-name="table_al">Cat 08 verblijfplaats.</text:p>
                  <text:p text:style-name="table_al">Cat 06 overlijden.</text:p>
                  <text:p text:style-name="table_al">Indicatie geheim.</text:p>
                </table:table-cell>
              </table:table-row>
              <table:table-row table:style-name="row">
                <table:table-cell table:style-name="cell_frame_all" table:number-rows-spanned="1" table:number-columns-spanned="1">
                  <text:p text:style-name="table_al">Begraafplaatsadministratie en gemeentelijke uitvaart.</text:p>
                </table:table-cell>
                <table:table-cell table:style-name="cell_frame_all" table:number-rows-spanned="1" table:number-columns-spanned="1">
                  <text:p text:style-name="table_al">Wet op de lijkbezorging, Verordening op de heffing en invordering van lijkbezorgingsrechten gemeente Waterland.</text:p>
                </table:table-cell>
                <table:table-cell table:style-name="cell_frame_all" table:number-rows-spanned="1" table:number-columns-spanned="1">
                  <text:p text:style-name="table_al">Overledenen, erfgenamen en uitvaartverzorger.</text:p>
                </table:table-cell>
                <table:table-cell table:style-name="cell_frame_all" table:number-rows-spanned="1" table:number-columns-spanned="1">
                  <text:p text:style-name="table_al">Cat. 01 persoon.</text:p>
                  <text:p text:style-name="table_al">Cat. 02 en 03 oudergegevens.</text:p>
                  <text:p text:style-name="table_al">Cat. 05 geregistreerd partnerschap/ huwelijk.</text:p>
                  <text:p text:style-name="table_al">Cat. 06 overlijden.</text:p>
                  <text:p text:style-name="table_al">Cat. 08 verblijfplaats.</text:p>
                  <text:p text:style-name="table_al">Cat. 09 kind.</text:p>
                  <text:p text:style-name="table_al">Indicatie geheim.</text:p>
                </table:table-cell>
              </table:table-row>
              <table:table-row table:style-name="row">
                <table:table-cell table:style-name="cell_frame_all" table:number-rows-spanned="1" table:number-columns-spanned="1">
                  <text:p text:style-name="table_al">Gehandicapten parkeerkaarten- en plaatsen.</text:p>
                </table:table-cell>
                <table:table-cell table:style-name="cell_frame_all" table:number-rows-spanned="1" table:number-columns-spanned="1">
                  <text:p text:style-name="table_al"> Regeling gehandicaptenparkeerkaart. Wegenverkeerswet 1994, Wegenwet, Besluit administratieve bepalingen inzake het wegverkeer en lokale regelgeving.</text:p>
                </table:table-cell>
                <table:table-cell table:style-name="cell_frame_all" table:number-rows-spanned="1" table:number-columns-spanned="1">
                  <text:p text:style-name="table_al">Personen die een gehandicaptenparkeerkaart of plaats hebben aangevraagd of aan wie deze is verleend.</text:p>
                </table:table-cell>
                <table:table-cell table:style-name="cell_frame_all" table:number-rows-spanned="1" table:number-columns-spanned="1">
                  <text:p text:style-name="table_al">Cat 01 persoon.</text:p>
                  <text:p text:style-name="table_al">Cat. 05 geregistreerd partnerschap/ huwelijk.</text:p>
                  <text:p text:style-name="table_al">Cat. 06 overlijden.</text:p>
                  <text:p text:style-name="table_al">Cat. 08 verblijfplaats.</text:p>
                  <text:p text:style-name="table_al">Indicatie geheim.</text:p>
                </table:table-cell>
              </table:table-row>
              <table:table-row table:style-name="row">
                <table:table-cell table:style-name="cell_frame_all" table:number-rows-spanned="1" table:number-columns-spanned="1">
                  <text:p text:style-name="table_al">Verkeersontheffingen en vergunningen.</text:p>
                </table:table-cell>
                <table:table-cell table:style-name="cell_frame_all" table:number-rows-spanned="1" table:number-columns-spanned="1">
                  <text:p text:style-name="table_al"> Wegenverkeerswet, Wegenwet, Besluit administratieve bepalingen inzake het wegverkeer en lokale regelgeving.</text:p>
                </table:table-cell>
                <table:table-cell table:style-name="cell_frame_all" table:number-rows-spanned="1" table:number-columns-spanned="1">
                  <text:p text:style-name="table_al">Personen die een verkeersontheffing of parkeervergunning hebben aangevraagd of aan wie deze is verleend.</text:p>
                </table:table-cell>
                <table:table-cell table:style-name="cell_frame_all" table:number-rows-spanned="1" table:number-columns-spanned="1">
                  <text:p text:style-name="table_al">Cat 01 persoon.</text:p>
                  <text:p text:style-name="table_al">Cat. 05 geregistreerd partnerschap/ huwelijk.</text:p>
                  <text:p text:style-name="table_al">Cat. 06 overlijden.</text:p>
                  <text:p text:style-name="table_al">Cat. 08 verblijfplaats.</text:p>
                  <text:p text:style-name="table_al">Indicatie geheim.</text:p>
                </table:table-cell>
              </table:table-row>
              <table:table-row table:style-name="row">
                <table:table-cell table:style-name="cell_frame_all" table:number-rows-spanned="1" table:number-columns-spanned="1">
                  <text:p text:style-name="table_al">Beheer gevonden en verloren voorwerpen. </text:p>
                </table:table-cell>
                <table:table-cell table:style-name="cell_frame_all" table:number-rows-spanned="1" table:number-columns-spanned="1">
                  <text:p text:style-name="table_al">Boek 5 Burgerlijk Wetboek, Besluit gevonden voorwerpen.</text:p>
                </table:table-cell>
                <table:table-cell table:style-name="cell_frame_all" table:number-rows-spanned="1" table:number-columns-spanned="1">
                  <text:p text:style-name="table_al">Personen van wie wordt vermoed dat hij de eigenaar is van een gevonden voorwerp, de vinder van een voorwerp.</text:p>
                </table:table-cell>
                <table:table-cell table:style-name="cell_frame_all" table:number-rows-spanned="1" table:number-columns-spanned="1">
                  <text:p text:style-name="table_al">Cat 01 persoon.</text:p>
                  <text:p text:style-name="table_al">Cat. 05 geregistreerd partnerschap/ huwelijk.</text:p>
                  <text:p text:style-name="table_al">Cat. 06 overlijden.</text:p>
                  <text:p text:style-name="table_al">Cat. 08 verblijfplaats.</text:p>
                  <text:p text:style-name="table_al">Indicatie geheim.</text:p>
                </table:table-cell>
              </table:table-row>
              <table:table-row table:style-name="row">
                <table:table-cell table:style-name="cell_frame_all" table:number-rows-spanned="1" table:number-columns-spanned="1">
                  <text:p text:style-name="table_al">Beheer persoonsgegevens in magazijn voor de interne datadistributie van persoonsgegevens.</text:p>
                </table:table-cell>
                <table:table-cell table:style-name="cell_frame_all" table:number-rows-spanned="1" table:number-columns-spanned="1">
                  <text:p text:style-name="table_al">Lokale taak.</text:p>
                </table:table-cell>
                <table:table-cell table:style-name="cell_frame_all" table:number-rows-spanned="1" table:number-columns-spanned="1">
                  <text:p text:style-name="table_al">Ingeschrevenen van gemeente Waterland.</text:p>
                </table:table-cell>
                <table:table-cell table:style-name="cell_frame_all" table:number-rows-spanned="1" table:number-columns-spanned="1">
                  <text:p text:style-name="table_al">Alle categorieën. </text:p>
                </table:table-cell>
              </table:table-row>
              <table:table-row table:style-name="row">
                <table:table-cell table:style-name="cell_frame_all" table:number-rows-spanned="1" table:number-columns-spanned="1">
                  <text:p text:style-name="table_al">Gegevensbeheer van Basisregistratie Adressen en Gebouwen en Basisregistratie Grootschalige Topografie.</text:p>
                </table:table-cell>
                <table:table-cell table:style-name="cell_frame_all" table:number-rows-spanned="1" table:number-columns-spanned="1">
                  <text:p text:style-name="table_al">Wet basisregistratie adressen en gebouwen.</text:p>
                </table:table-cell>
                <table:table-cell table:style-name="cell_frame_all" table:number-rows-spanned="1" table:number-columns-spanned="1">
                  <text:p text:style-name="table_al">Ingeschrevenen van gemeente Waterland.</text:p>
                </table:table-cell>
                <table:table-cell table:style-name="cell_frame_all" table:number-rows-spanned="1" table:number-columns-spanned="1">
                  <text:p text:style-name="table_al">Cat 01 persoon.</text:p>
                  <text:p text:style-name="table_al">Cat. 05 geregistreerd partnerschap/ huwelijk.</text:p>
                  <text:p text:style-name="table_al">Cat. 06 overlijden.</text:p>
                  <text:p text:style-name="table_al">Cat 07 inschrijving.</text:p>
                  <text:p text:style-name="table_al">Cat. 08 verblijfplaats.</text:p>
                  <text:p text:style-name="table_al">Indicatie geheim.</text:p>
                </table:table-cell>
              </table:table-row>
              <table:table-row table:style-name="row">
                <table:table-cell table:style-name="cell_frame_all" table:number-rows-spanned="1" table:number-columns-spanned="1">
                  <text:p text:style-name="table_al">Beheer gemeentelijk archief.</text:p>
                </table:table-cell>
                <table:table-cell table:style-name="cell_frame_all" table:number-rows-spanned="1" table:number-columns-spanned="1">
                  <text:p text:style-name="table_al">Archiefwet.</text:p>
                </table:table-cell>
                <table:table-cell table:style-name="cell_frame_all" table:number-rows-spanned="1" table:number-columns-spanned="1">
                  <text:p text:style-name="table_al">Personen van wie gegevens in een archiefstuk voorkomen en van wie gegevens moeten worden geverifieerd om te kunnen bepalen of het archiefstuk openbaar gemaakt kan worden.</text:p>
                </table:table-cell>
                <table:table-cell table:style-name="cell_frame_all" table:number-rows-spanned="1" table:number-columns-spanned="1">
                  <text:p text:style-name="table_al">Cat 01 persoon.</text:p>
                  <text:p text:style-name="table_al">Cat. 05 geregistreerd partnerschap/ huwelijk.</text:p>
                  <text:p text:style-name="table_al">Cat. 06 overlijden.</text:p>
                  <text:p text:style-name="table_al">Cat. 08 verblijfplaats.</text:p>
                  <text:p text:style-name="table_al">Indicatie geheim.</text:p>
                </table:table-cell>
              </table:table-row>
              <table:table-row table:style-name="row">
                <table:table-cell table:style-name="cell_frame_all" table:number-rows-spanned="1" table:number-columns-spanned="1">
                  <text:p text:style-name="table_al">Waardering ontroerende zaken. Heffing gemeentelijke belasting en leges.</text:p>
                </table:table-cell>
                <table:table-cell table:style-name="cell_frame_all" table:number-rows-spanned="1" table:number-columns-spanned="1">
                  <text:p text:style-name="table_al"> Gemeentewet, Invorderingswet, Uitvoeringsregeling Invorderingswet, Milieuwet, Wet waardering onroerende zaken en lokale regelgeving.</text:p>
                </table:table-cell>
                <table:table-cell table:style-name="cell_frame_all" table:number-rows-spanned="1" table:number-columns-spanned="1">
                  <text:p text:style-name="table_al">Alle inwoners van de gemeente, eigenaren van panden in de gemeente, gebruikers van panden en verzoekers.</text:p>
                  <text:p text:style-name="table_al"/>
                  <text:p text:style-name="table_al">Personen ten aanzien van wie een gemeentelijke heffing, leges of belasting wordt geheven of wordt ingevorderd.</text:p>
                  <text:p text:style-name="table_al"/>
                  <text:p text:style-name="table_al">Personen die eigenaar, huurder of vruchtgebruiker zijn van een onroerende zaak.</text:p>
                </table:table-cell>
                <table:table-cell table:style-name="cell_frame_all" table:number-rows-spanned="1" table:number-columns-spanned="1">
                  <text:p text:style-name="table_al">Cat 01 persoon.</text:p>
                  <text:p text:style-name="table_al">Cat. 05 geregistreerd partnerschap/ huwelijk.</text:p>
                  <text:p text:style-name="table_al">Cat. 06 overlijden.</text:p>
                  <text:p text:style-name="table_al">Cat. 08 verblijfplaats.</text:p>
                  <text:p text:style-name="table_al">Indicatie geheim.</text:p>
                </table:table-cell>
              </table:table-row>
              <table:table-row table:style-name="row">
                <table:table-cell table:style-name="cell_frame_all" table:number-rows-spanned="1" table:number-columns-spanned="1">
                  <text:p text:style-name="table_al">Debiteuren- en crediteuren administratie.</text:p>
                </table:table-cell>
                <table:table-cell table:style-name="cell_frame_all" table:number-rows-spanned="1" table:number-columns-spanned="1">
                  <text:p text:style-name="table_al"> Gemeentewet, Invorderingswet en lokale regelgeving. </text:p>
                </table:table-cell>
                <table:table-cell table:style-name="cell_frame_all" table:number-rows-spanned="1" table:number-columns-spanned="1">
                  <text:p text:style-name="table_al">Personen ten aanzien van wie een gemeentelijke heffing, leges of belasting wordt geheven of ingevorderd.</text:p>
                </table:table-cell>
                <table:table-cell table:style-name="cell_frame_all" table:number-rows-spanned="1" table:number-columns-spanned="1">
                  <text:p text:style-name="table_al">Cat 01 persoon.</text:p>
                  <text:p text:style-name="table_al">Cat. 05 geregistreerd partnerschap/ huwelijk.</text:p>
                  <text:p text:style-name="table_al">Cat. 06 overlijden.</text:p>
                  <text:p text:style-name="table_al">Cat. 08 verblijfplaats.</text:p>
                  <text:p text:style-name="table_al">Indicatie geheim.</text:p>
                </table:table-cell>
              </table:table-row>
              <table:table-row table:style-name="row">
                <table:table-cell table:style-name="cell_frame_all" table:number-rows-spanned="1" table:number-columns-spanned="1">
                  <text:p text:style-name="table_al">Vergunningen en ontheffingen.</text:p>
                </table:table-cell>
                <table:table-cell table:style-name="cell_frame_all" table:number-rows-spanned="1" table:number-columns-spanned="1">
                  <text:p text:style-name="table_al">Wet algemene bepalingen omgevingsrecht, Omgevingswet, Wet milieubeheer, Omgevingsbesluit, Besluit kwaliteit leefomgeving, Omgevingsregeling, Besluit bouwwerken leefomgeving, Besluit activiteiten leefomgeving.</text:p>
                  <text:p text:style-name="table_al"/>
                  <text:p text:style-name="table_al"> Alcoholwet, Wet bevordering integriteitsbeoordelingen door het openbaar bestuur, Alcoholbesluit.</text:p>
                  <text:p text:style-name="table_al"/>
                  <text:p text:style-name="table_al">Algemene plaatselijke verordening, Winkeltijdenwet, Drank- en Horecawet, Wet op de kansspelen en lokale regelgeving.</text:p>
                </table:table-cell>
                <table:table-cell table:style-name="cell_frame_all" table:number-rows-spanned="1" table:number-columns-spanned="1">
                  <text:p text:style-name="table_al">Personen die een aanvraag om een omgevingsvergunning hebben ingediend, personen aan wie een dergelijke vergunning is verleend of die een gebruiksmelding hebben gedaan.</text:p>
                  <text:p text:style-name="table_al"/>
                  <text:p text:style-name="table_al">Personen die op grond van de APV een aanvraag of melding doen of moeten doen.</text:p>
                </table:table-cell>
                <table:table-cell table:style-name="cell_frame_all" table:number-rows-spanned="1" table:number-columns-spanned="1">
                  <text:p text:style-name="table_al">Cat 01 persoon.</text:p>
                  <text:p text:style-name="table_al">Cat. 05 geregistreerd partnerschap/ huwelijk.</text:p>
                  <text:p text:style-name="table_al">Cat. 06 overlijden.</text:p>
                  <text:p text:style-name="table_al">Cat. 08 verblijfplaats.</text:p>
                  <text:p text:style-name="table_al">Cat. 10 verblijfstitel.</text:p>
                  <text:p text:style-name="table_al">Cat. 11 handelingsbekwaamheid en gezag.</text:p>
                  <text:p text:style-name="table_al">Indicatie geheim.</text:p>
                </table:table-cell>
              </table:table-row>
              <table:table-row table:style-name="row">
                <table:table-cell table:style-name="cell_frame_all" table:number-rows-spanned="1" table:number-columns-spanned="1">
                  <text:p text:style-name="table_al">Bezwaar-en beroepsprocedure, klachten.</text:p>
                  <text:p text:style-name="table_al"/>
                  <text:p text:style-name="table_al">Verzoeken tot inzage, correctie, beperking en verwijdering.</text:p>
                  <text:p text:style-name="table_al"/>
                  <text:p text:style-name="table_al">Woo-verzoeken.</text:p>
                </table:table-cell>
                <table:table-cell table:style-name="cell_frame_all" table:number-rows-spanned="1" table:number-columns-spanned="1">
                  <text:p text:style-name="table_al">Algemene wet bestuursrecht.</text:p>
                  <text:p text:style-name="table_al"/>
                  <text:p text:style-name="table_al">Algemene verordening gegevensbescherming.</text:p>
                  <text:p text:style-name="table_al"/>
                  <text:p text:style-name="table_al">Wet openbaarheid overheid.</text:p>
                </table:table-cell>
                <table:table-cell table:style-name="cell_frame_all" table:number-rows-spanned="1" table:number-columns-spanned="1">
                  <text:p text:style-name="table_al">Personen die betrokken zijn bij een bezwaar- of beroepsprocedure. Personen die en verzoek indienen.</text:p>
                </table:table-cell>
                <table:table-cell table:style-name="cell_frame_all" table:number-rows-spanned="1" table:number-columns-spanned="1">
                  <text:p text:style-name="table_al">Cat 01 persoon.</text:p>
                  <text:p text:style-name="table_al">Cat. 05 geregistreerd partnerschap/ huwelijk.</text:p>
                  <text:p text:style-name="table_al">Cat. 06 overlijden.</text:p>
                  <text:p text:style-name="table_al">Cat. 08 verblijfplaats.</text:p>
                  <text:p text:style-name="table_al">Indicatie geheim.</text:p>
                </table:table-cell>
              </table:table-row>
              <table:table-row table:style-name="row">
                <table:table-cell table:style-name="cell_frame_all" table:number-rows-spanned="1" table:number-columns-spanned="1">
                  <text:p text:style-name="table_al">Bevorderen lezen.</text:p>
                </table:table-cell>
                <table:table-cell table:style-name="cell_frame_all" table:number-rows-spanned="1" table:number-columns-spanned="1">
                  <text:p text:style-name="table_al">Lokale taak.</text:p>
                </table:table-cell>
                <table:table-cell table:style-name="cell_frame_all" table:number-rows-spanned="1" table:number-columns-spanned="1">
                  <text:p text:style-name="table_al">Nieuw geboren kinderen ingeschreven in gemeente Waterland.</text:p>
                </table:table-cell>
                <table:table-cell table:style-name="cell_frame_all" table:number-rows-spanned="1" table:number-columns-spanned="1">
                  <text:p text:style-name="table_al">Cat 01 persoon.</text:p>
                  <text:p text:style-name="table_al">Cat 08 verblijfplaats.</text:p>
                  <text:p text:style-name="table_al">Cat. 06 overlijden.</text:p>
                  <text:p text:style-name="table_al">Indicatie geheim.</text:p>
                </table:table-cell>
              </table:table-row>
              <table:table-row table:style-name="row">
                <table:table-cell table:style-name="cell_frame_all" table:number-rows-spanned="1" table:number-columns-spanned="1">
                  <text:p text:style-name="table_al">Locatie coördinatie opvang.</text:p>
                </table:table-cell>
                <table:table-cell table:style-name="cell_frame_all" table:number-rows-spanned="1" table:number-columns-spanned="1">
                  <text:p text:style-name="table_al">Wet Centraal Orgaan opvang asielzoekers.</text:p>
                </table:table-cell>
                <table:table-cell table:style-name="cell_frame_all" table:number-rows-spanned="1" table:number-columns-spanned="1">
                  <text:p text:style-name="table_al">Inwoners van de gemeentelijke opvanglocatie.</text:p>
                </table:table-cell>
                <table:table-cell table:style-name="cell_frame_all" table:number-rows-spanned="1" table:number-columns-spanned="1">
                  <text:p text:style-name="table_al">Cat 01 persoon.</text:p>
                  <text:p text:style-name="table_al">Cat. 05 geregistreerd partnerschap/ huwelijk.</text:p>
                  <text:p text:style-name="table_al">Cat. 06 overlijden.</text:p>
                  <text:p text:style-name="table_al">Cat 07 inschrijving.</text:p>
                  <text:p text:style-name="table_al">Cat. 08 verblijfplaats.</text:p>
                  <text:p text:style-name="table_al">Cat 10 verblijfstitel.</text:p>
                  <text:p text:style-name="table_al">Indicatie geheim</text:p>
                </table:table-cell>
              </table:table-row>
              <table:table-row table:style-name="row">
                <table:table-cell table:style-name="cell_frame_all" table:number-rows-spanned="1" table:number-columns-spanned="1">
                  <text:p text:style-name="table_al">Leerplicht.</text:p>
                </table:table-cell>
                <table:table-cell table:style-name="cell_frame_all" table:number-rows-spanned="1" table:number-columns-spanned="1">
                  <text:p text:style-name="table_al">Leerplichtwet 1969, Wet op het primair onderwijs, Wet op het voortgezet onderwijs, Wet educatie en beroepsonderwijs.</text:p>
                </table:table-cell>
                <table:table-cell table:style-name="cell_frame_all" table:number-rows-spanned="1" table:number-columns-spanned="1">
                  <text:p text:style-name="table_al">De leerplichtige, (pleeg)ouder(s), voogd(en) en gezaghouder(s).</text:p>
                </table:table-cell>
                <table:table-cell table:style-name="cell_frame_all" table:number-rows-spanned="1" table:number-columns-spanned="1">
                  <text:p text:style-name="table_al">Cat 01 persoon.</text:p>
                  <text:p text:style-name="table_al">Cat. 02 en 03 oudergegevens.</text:p>
                  <text:p text:style-name="table_al">Cat. 04 nationaliteit.</text:p>
                  <text:p text:style-name="table_al">Cat. 05 geregistreerd partnerschap/ huwelijk.</text:p>
                  <text:p text:style-name="table_al">Cat. 06 overlijden.</text:p>
                  <text:p text:style-name="table_al">Cat. 08 verblijfplaats.</text:p>
                  <text:p text:style-name="table_al">Cat. 09 Kind.</text:p>
                  <text:p text:style-name="table_al">Cat. 11 handelingsbekwaamheid en gezag.</text:p>
                  <text:p text:style-name="table_al">Indicatie geheim.</text:p>
                </table:table-cell>
              </table:table-row>
              <table:table-row table:style-name="row">
                <table:table-cell table:style-name="cell_frame_all" table:number-rows-spanned="1" table:number-columns-spanned="1">
                  <text:p text:style-name="table_al">Leerlingenvervoer.</text:p>
                </table:table-cell>
                <table:table-cell table:style-name="cell_frame_all" table:number-rows-spanned="1" table:number-columns-spanned="1">
                  <text:p text:style-name="table_al">Wet op de expertisecentra.</text:p>
                </table:table-cell>
                <table:table-cell table:style-name="cell_frame_all" table:number-rows-spanned="1" table:number-columns-spanned="1">
                  <text:p text:style-name="table_al">Personen die leerlingenvervoer aanvragen of leerlingenvervoer gebruiken.</text:p>
                </table:table-cell>
                <table:table-cell table:style-name="cell_frame_all" table:number-rows-spanned="1" table:number-columns-spanned="1">
                  <text:p text:style-name="table_al">Cat 01 persoon.</text:p>
                  <text:p text:style-name="table_al">Cat. 02 en 03 oudergegevens.</text:p>
                  <text:p text:style-name="table_al">Cat. 05 geregistreerd partnerschap/ huwelijk.</text:p>
                  <text:p text:style-name="table_al">Cat. 06 overlijden.</text:p>
                  <text:p text:style-name="table_al">Cat. 08 verblijfplaats.</text:p>
                  <text:p text:style-name="table_al">Cat. 09 Kind.</text:p>
                  <text:p text:style-name="table_al">Indicatie geheim.</text:p>
                </table:table-cell>
              </table:table-row>
              <table:table-row table:style-name="row">
                <table:table-cell table:style-name="cell_frame_all" table:number-rows-spanned="1" table:number-columns-spanned="1">
                  <text:p text:style-name="table_al">Jeugdhulp.</text:p>
                </table:table-cell>
                <table:table-cell table:style-name="cell_frame_all" table:number-rows-spanned="1" table:number-columns-spanned="1">
                  <text:p text:style-name="table_al">Jeugdwet.</text:p>
                </table:table-cell>
                <table:table-cell table:style-name="cell_frame_all" table:number-rows-spanned="1" table:number-columns-spanned="1">
                  <text:p text:style-name="table_al">Personen die een aanvraag hebben ingediend, lopende jeugdhulp ontvangen of in aanmerking komen voor jeugdhulp. De jeugdige, (pleeg)ouder(s), voogd(en) en gezaghouder(s).</text:p>
                </table:table-cell>
                <table:table-cell table:style-name="cell_frame_all" table:number-rows-spanned="1" table:number-columns-spanned="1">
                  <text:p text:style-name="table_al">Cat 01 persoon.</text:p>
                  <text:p text:style-name="table_al">Cat. 02 en 03 oudergegevens.</text:p>
                  <text:p text:style-name="table_al">Cat. 04 nationaliteit.</text:p>
                  <text:p text:style-name="table_al">Cat. 05 geregistreerd partnerschap/ huwelijk.</text:p>
                  <text:p text:style-name="table_al">Cat. 06 overlijden.</text:p>
                  <text:p text:style-name="table_al">Cat 07 Inschrijving.</text:p>
                  <text:p text:style-name="table_al">Cat. 08 verblijfplaats.</text:p>
                  <text:p text:style-name="table_al">Cat. 09 Kind.</text:p>
                  <text:p text:style-name="table_al">Cat 10 verblijfstitel.</text:p>
                  <text:p text:style-name="table_al">Cat. 11 handelingsbekwaamheid en gezag.</text:p>
                  <text:p text:style-name="table_al">Indicatie geheim.</text:p>
                </table:table-cell>
              </table:table-row>
              <table:table-row table:style-name="row">
                <table:table-cell table:style-name="cell_frame_all" table:number-rows-spanned="1" table:number-columns-spanned="1">
                  <text:p text:style-name="table_al">Maatschappelijke ondersteuning.</text:p>
                </table:table-cell>
                <table:table-cell table:style-name="cell_frame_all" table:number-rows-spanned="1" table:number-columns-spanned="1">
                  <text:p text:style-name="table_al">Wet maatschappelijke ondersteuning (WMO).</text:p>
                </table:table-cell>
                <table:table-cell table:style-name="cell_frame_all" table:number-rows-spanned="1" table:number-columns-spanned="1">
                  <text:p text:style-name="table_al">Personen die een aanvraag hebben ingediend, in aanmerking komen voor een WMO voorziening of een lopende WMO voorziening hebben.</text:p>
                </table:table-cell>
                <table:table-cell table:style-name="cell_frame_all" table:number-rows-spanned="1" table:number-columns-spanned="1">
                  <text:p text:style-name="table_al">Cat 01 persoon.</text:p>
                  <text:p text:style-name="table_al">Cat. 02 en 03 oudergegevens.</text:p>
                  <text:p text:style-name="table_al">Cat. 04 nationaliteit.</text:p>
                  <text:p text:style-name="table_al">Cat. 05 geregistreerd partnerschap/ huwelijk.</text:p>
                  <text:p text:style-name="table_al">Cat. 06 overlijden.</text:p>
                  <text:p text:style-name="table_al">Cat. 08 verblijfplaats.</text:p>
                  <text:p text:style-name="table_al">Cat 10 verblijfstitel.</text:p>
                  <text:p text:style-name="table_al">Cat. 11 handelingsbekwaamheid en gezag.</text:p>
                  <text:p text:style-name="table_al">Indicatie geheim.</text:p>
                </table:table-cell>
              </table:table-row>
              <table:table-row table:style-name="row">
                <table:table-cell table:style-name="cell_frame_all" table:number-rows-spanned="1" table:number-columns-spanned="1">
                  <text:p text:style-name="table_al">Werk en inkomen.</text:p>
                </table:table-cell>
                <table:table-cell table:style-name="cell_frame_all" table:number-rows-spanned="1" table:number-columns-spanned="1">
                  <text:p text:style-name="table_al">Participatiewet, Wajong, Besluit bijstandverlening zelfstandigen, Wet inkomensvoorziening oudere en gedeeltelijk arbeidsongeschikte werkloze werknemers, Wet inkomensvoorziening oudere en gedeeltelijk arbeidsongeschikte gewezen zelfstandigen. Wet sociale werkvoorziening.</text:p>
                </table:table-cell>
                <table:table-cell table:style-name="cell_frame_all" table:number-rows-spanned="1" table:number-columns-spanned="1">
                  <text:p text:style-name="table_al">Personen die een aanvraag hebben ingediend, een uitkering ontvangen of personen die een betalingsverplichting hebben tegenover de gemeente.</text:p>
                </table:table-cell>
                <table:table-cell table:style-name="cell_frame_all" table:number-rows-spanned="1" table:number-columns-spanned="1">
                  <text:p text:style-name="table_al">Cat 01 persoon.</text:p>
                  <text:p text:style-name="table_al">Cat. 02 en 03 oudergegevens.</text:p>
                  <text:p text:style-name="table_al">Cat. 04 nationaliteit.</text:p>
                  <text:p text:style-name="table_al">Cat. 05 geregistreerd partnerschap/ huwelijk.</text:p>
                  <text:p text:style-name="table_al">Cat. 06 overlijden.</text:p>
                  <text:p text:style-name="table_al">Cat. 08 verblijfplaats.</text:p>
                  <text:p text:style-name="table_al">Cat. 09 kind.</text:p>
                  <text:p text:style-name="table_al">Cat 10 verblijfstitel.</text:p>
                  <text:p text:style-name="table_al">Cat. 11 handelingsbekwaamheid en gezag.</text:p>
                  <text:p text:style-name="table_al">Indicatie geheim.</text:p>
                </table:table-cell>
              </table:table-row>
              <table:table-row table:style-name="row">
                <table:table-cell table:style-name="cell_frame_all" table:number-rows-spanned="1" table:number-columns-spanned="1">
                  <text:p text:style-name="table_al">Inburgering.</text:p>
                </table:table-cell>
                <table:table-cell table:style-name="cell_frame_all" table:number-rows-spanned="1" table:number-columns-spanned="1">
                  <text:p text:style-name="table_al">Wet inburgering.</text:p>
                </table:table-cell>
                <table:table-cell table:style-name="cell_frame_all" table:number-rows-spanned="1" table:number-columns-spanned="1">
                  <text:p text:style-name="table_al">Personen die ondersteuning ontvangen bij inburgering. </text:p>
                </table:table-cell>
                <table:table-cell table:style-name="cell_frame_all" table:number-rows-spanned="1" table:number-columns-spanned="1">
                  <text:p text:style-name="table_al">Cat 01 persoon.</text:p>
                  <text:p text:style-name="table_al">Cat. 02 en 03 oudergegevens.</text:p>
                  <text:p text:style-name="table_al">Cat. 04 nationaliteit.</text:p>
                  <text:p text:style-name="table_al">Cat. 05 geregistreerd partnerschap/ huwelijk.</text:p>
                  <text:p text:style-name="table_al">Cat. 06 overlijden.</text:p>
                  <text:p text:style-name="table_al">Cat 07. Inschrijving.</text:p>
                  <text:p text:style-name="table_al">Cat. 08 verblijfplaats.</text:p>
                  <text:p text:style-name="table_al">Cat 10 verblijfstitel.</text:p>
                  <text:p text:style-name="table_al">Indicatie geheim.</text:p>
                </table:table-cell>
              </table:table-row>
              <table:table-row table:style-name="row">
                <table:table-cell table:style-name="cell_frame_all" table:number-rows-spanned="1" table:number-columns-spanned="1">
                  <text:p text:style-name="table_al">Bestuursondersteuning, jubilea, inwonersavonden, onderscheidingen, gedecoreerden en nationale naturalisatiedag. </text:p>
                </table:table-cell>
                <table:table-cell table:style-name="cell_frame_all" table:number-rows-spanned="1" table:number-columns-spanned="1">
                  <text:p text:style-name="table_al">Publieke taak.</text:p>
                  <text:p text:style-name="table_al"/>
                  <text:p text:style-name="table_al">Wet instelling Orde van de Nederlandse Leeuw en Orde van Oranje-Nassau.</text:p>
                </table:table-cell>
                <table:table-cell table:style-name="cell_frame_all" table:number-rows-spanned="1" table:number-columns-spanned="1">
                  <text:p text:style-name="table_al">Personen die aan jubileumcriteria voldoen, personen die voorgedragen zijn voor een onderscheiding, veteranen en personen die uitgenodigd worden voor de Nationale naturalisatiedag.</text:p>
                </table:table-cell>
                <table:table-cell table:style-name="cell_frame_all" table:number-rows-spanned="1" table:number-columns-spanned="1">
                  <text:p text:style-name="table_al">Cat 01 persoon.</text:p>
                  <text:p text:style-name="table_al">Cat. 05 geregistreerd partnerschap/ huwelijk.</text:p>
                  <text:p text:style-name="table_al">Cat. 06 overlijden.</text:p>
                  <text:p text:style-name="table_al">Cat 08 verblijfplaats.</text:p>
                  <text:p text:style-name="table_al">Indicatie geheim.</text:p>
                </table:table-cell>
              </table:table-row>
              <table:table-row table:style-name="row">
                <table:table-cell table:style-name="cell_frame_all" table:number-rows-spanned="1" table:number-columns-spanned="1">
                  <text:p text:style-name="table_al">Openbare orde en veiligheid</text:p>
                </table:table-cell>
                <table:table-cell table:style-name="cell_frame_all" table:number-rows-spanned="1" table:number-columns-spanned="1">
                  <text:p text:style-name="table_al">Wet bijzondere opnemingen in psychiatrische ziekenhuizen, Wet van geestelijke gezondheidzorg. Wet zorg en dwang, Wet bevordering integriteitsbeoordelingen door het openbaar bestuur. Openbare orde en veiligheid.</text:p>
                </table:table-cell>
                <table:table-cell table:style-name="cell_frame_all" table:number-rows-spanned="1" table:number-columns-spanned="1">
                  <text:p text:style-name="table_al">Persoon die in bewaring is gesteld, echtgenoten, wettelijke vertegenwoordiger of naaste familie van de persoon die in bewaring is gesteld. De persoon aan wie nazorg wordt verleend. </text:p>
                </table:table-cell>
                <table:table-cell table:style-name="cell_frame_all" table:number-rows-spanned="1" table:number-columns-spanned="1">
                  <text:p text:style-name="table_al">Cat 01 persoon.</text:p>
                  <text:p text:style-name="table_al">Cat. 02 en 03 oudergegevens.</text:p>
                  <text:p text:style-name="table_al">Cat. 05 geregistreerd partnerschap/ huwelijk.</text:p>
                  <text:p text:style-name="table_al">Cat. 06 overlijden.</text:p>
                  <text:p text:style-name="table_al">Cat. 09 kind.</text:p>
                  <text:p text:style-name="table_al">Cat. 08 verblijfplaats.</text:p>
                  <text:p text:style-name="table_al">Cat. 11 handelingsbekwaamheid en gezag.</text:p>
                  <text:p text:style-name="table_al">Indicatie geheim.</text:p>
                </table:table-cell>
              </table:table-row>
              <table:table-row table:style-name="row">
                <table:table-cell table:style-name="cell_frame_all" table:number-rows-spanned="1" table:number-columns-spanned="1">
                  <text:p text:style-name="table_al">Rampenbestrijding en crisisbeheersing.</text:p>
                </table:table-cell>
                <table:table-cell table:style-name="cell_frame_all" table:number-rows-spanned="1" table:number-columns-spanned="1">
                  <text:p text:style-name="table_al">Wet veiligheidsregio’s. Besluit veiligheidsregio’s.</text:p>
                </table:table-cell>
                <table:table-cell table:style-name="cell_frame_all" table:number-rows-spanned="1" table:number-columns-spanned="1">
                  <text:p text:style-name="table_al">Een persoon die slachtoffer is van wie gegevens moeten worden opgenomen.</text:p>
                  <text:p text:style-name="table_al"/>
                  <text:p text:style-name="table_al">Personen in crisisgebied.</text:p>
                  <text:p text:style-name="table_al"/>
                  <text:p text:style-name="table_al">Echtgenoten, wettelijke vertegenwoordiger of naaste familie van de persoon.</text:p>
                </table:table-cell>
                <table:table-cell table:style-name="cell_frame_all" table:number-rows-spanned="1" table:number-columns-spanned="1">
                  <text:p text:style-name="table_al">Cat 01 persoon.</text:p>
                  <text:p text:style-name="table_al">Cat. 02 en 03 oudergegevens.</text:p>
                  <text:p text:style-name="table_al">Cat. 05 geregistreerd partnerschap/ huwelijk.</text:p>
                  <text:p text:style-name="table_al">Cat. 06 overlijden.</text:p>
                  <text:p text:style-name="table_al">Cat. 09 kind.</text:p>
                  <text:p text:style-name="table_al">Cat. 08 verblijfplaats.</text:p>
                  <text:p text:style-name="table_al">Cat. 11 handelingsbekwaamheid en gezag.</text:p>
                  <text:p text:style-name="table_al">Indicatie geheim.</text:p>
                </table:table-cell>
              </table:table-row>
              <table:table-row table:style-name="row">
                <table:table-cell table:style-name="cell_frame_all" table:number-rows-spanned="1" table:number-columns-spanned="1">
                  <text:p text:style-name="table_al">Handhaving, toezicht en opsporing.</text:p>
                </table:table-cell>
                <table:table-cell table:style-name="cell_frame_all" table:number-rows-spanned="1" table:number-columns-spanned="1">
                  <text:p text:style-name="table_al">Wet politiegegevens. Besluit van de minister van Veiligheid en Justitie tot aanwijzing van buitengewoon opsporingsambtenaren. Aanwijzingsbesluit toezichthouder van het gemeentebestuur en lokale regelgeving.</text:p>
                </table:table-cell>
                <table:table-cell table:style-name="cell_frame_all" table:number-rows-spanned="1" table:number-columns-spanned="1">
                  <text:p text:style-name="table_al">Personen van wie gegevens nodig zijn voor de opsporing van strafbare feiten, gepleegd in openbare ruimten. Personen die een bestuurlijke strafbeschikking krijgen opgelegd. Verdachten die door de gemeentelijke opsporingsambtenaren worden verbaliseerd.</text:p>
                </table:table-cell>
                <table:table-cell table:style-name="cell_frame_all" table:number-rows-spanned="1" table:number-columns-spanned="1">
                  <text:p text:style-name="table_al">Cat 01 persoon.</text:p>
                  <text:p text:style-name="table_al">Cat. 05 geregistreerd partnerschap/ huwelijk.</text:p>
                  <text:p text:style-name="table_al">Cat. 08 verblijfplaats.</text:p>
                  <text:p text:style-name="table_al">Cat. 06 overlijden.</text:p>
                  <text:p text:style-name="table_al">Indicatie geheim.</text:p>
                </table:table-cell>
              </table:table-row>
              <table:table-row table:style-name="row">
                <table:table-cell table:style-name="cell_frame_all" table:number-rows-spanned="1" table:number-columns-spanned="1">
                  <text:p text:style-name="table_al">Meldingen openbare ruimte.</text:p>
                  <text:p text:style-name="table_al"/>
                  <text:p text:style-name="table_al">Uitvoering taken afvalstoffen</text:p>
                </table:table-cell>
                <table:table-cell table:style-name="cell_frame_all" table:number-rows-spanned="1" table:number-columns-spanned="1">
                  <text:p text:style-name="table_al">Lokale taak.</text:p>
                </table:table-cell>
                <table:table-cell table:style-name="cell_frame_all" table:number-rows-spanned="1" table:number-columns-spanned="1">
                  <text:p text:style-name="table_al">Personen die een verzoek hebben ingediend.</text:p>
                </table:table-cell>
                <table:table-cell table:style-name="cell_frame_all" table:number-rows-spanned="1" table:number-columns-spanned="1">
                  <text:p text:style-name="table_al">Cat 01 persoon.</text:p>
                  <text:p text:style-name="table_al">Cat. 05 geregistreerd partnerschap/ huwelijk.</text:p>
                  <text:p text:style-name="table_al">Cat. 08 verblijfplaats.</text:p>
                  <text:p text:style-name="table_al">Cat. 06 overlijden.</text:p>
                  <text:p text:style-name="table_al">Indicatie geheim.</text:p>
                </table:table-cell>
              </table:table-row>
              <table:table-row table:style-name="row">
                <table:table-cell table:style-name="cell_frame_all" table:number-rows-spanned="1" table:number-columns-spanned="1">
                  <text:p text:style-name="table_al">Huisvesting</text:p>
                </table:table-cell>
                <table:table-cell table:style-name="cell_frame_all" table:number-rows-spanned="1" table:number-columns-spanned="1">
                  <text:p text:style-name="table_al">Leegstandswet, Huisvestingswet, Woningwet, Wet voorkeursrecht gemeenten en lokale regelgeving. </text:p>
                </table:table-cell>
                <table:table-cell table:style-name="cell_frame_all" table:number-rows-spanned="1" table:number-columns-spanned="1">
                  <text:p text:style-name="table_al">Personen die een verzoek hebben ingediend.</text:p>
                  <text:p text:style-name="table_al"/>
                  <text:p text:style-name="table_al">Inwoners van de gemeente vallend binnen woonwensenonderzoek.</text:p>
                </table:table-cell>
                <table:table-cell table:style-name="cell_frame_all" table:number-rows-spanned="1" table:number-columns-spanned="1">
                  <text:p text:style-name="table_al">Cat 01 persoon.</text:p>
                  <text:p text:style-name="table_al">Cat. 02 en 03 oudergegevens.</text:p>
                  <text:p text:style-name="table_al">Cat. 04 nationaliteit.</text:p>
                  <text:p text:style-name="table_al">Cat. 05 geregistreerd partnerschap/ huwelijk.</text:p>
                  <text:p text:style-name="table_al">Cat. 06 overlijden.</text:p>
                  <text:p text:style-name="table_al">Cat. 08 verblijfplaats.</text:p>
                  <text:p text:style-name="table_al">Cat 09 kind.</text:p>
                  <text:p text:style-name="table_al">Cat 10 verblijfstitel.</text:p>
                  <text:p text:style-name="table_al">Cat. 11 handelingsbekwaamheid en gezag.</text:p>
                  <text:p text:style-name="table_al">Indicatie geheim.</text:p>
                </table:table-cell>
              </table:table-row>
              <table:table-row table:style-name="row">
                <table:table-cell table:style-name="cell_frame_all" table:number-rows-spanned="1" table:number-columns-spanned="1">
                  <text:p text:style-name="table_al">Grondzaken.</text:p>
                </table:table-cell>
                <table:table-cell table:style-name="cell_frame_all" table:number-rows-spanned="1" table:number-columns-spanned="1">
                  <text:p text:style-name="table_al">Burgerlijk Wetboek boek 6. Omgevingswet, Kadasterwet, Grondbeleid, Pachtwet, Onteigeningswet, Erfgoedwet.</text:p>
                </table:table-cell>
                <table:table-cell table:style-name="cell_frame_all" table:number-rows-spanned="1" table:number-columns-spanned="1">
                  <text:p text:style-name="table_al">Personen die een verzoek hebben ingediend. Eigenaren en bewoners van een adres waarnaar onderzoek wordt gedaan of waar een vergunning voor wordt aangevraagd.</text:p>
                </table:table-cell>
                <table:table-cell table:style-name="cell_frame_all" table:number-rows-spanned="1" table:number-columns-spanned="1">
                  <text:p text:style-name="table_al">Cat 01 persoon.</text:p>
                  <text:p text:style-name="table_al">Cat. 05 geregistreerd partnerschap/ huwelijk.</text:p>
                  <text:p text:style-name="table_al">Cat. 08 verblijfplaats</text:p>
                  <text:p text:style-name="table_al">Cat. 06 overlijden.</text:p>
                  <text:p text:style-name="table_al">Indicatie geheim.</text:p>
                </table:table-cell>
              </table:table-row>
              <table:table-row table:style-name="row">
                <table:table-cell table:style-name="cell_frame_all" table:number-rows-spanned="1" table:number-columns-spanned="1">
                  <text:p text:style-name="table_al">Subsidies.</text:p>
                </table:table-cell>
                <table:table-cell table:style-name="cell_frame_all" table:number-rows-spanned="1" table:number-columns-spanned="1">
                  <text:p text:style-name="table_al">Algemene wet bestuursrecht, Subsidieregeling instandhouding monumenten en Uitvoeringsregeling duurzaamheidsfonds.</text:p>
                </table:table-cell>
                <table:table-cell table:style-name="cell_frame_all" table:number-rows-spanned="1" table:number-columns-spanned="1">
                  <text:p text:style-name="table_al">Personen die een verzoek hebben ingediend of in aanmerking komen voor een subsidie.</text:p>
                </table:table-cell>
                <table:table-cell table:style-name="cell_frame_all" table:number-rows-spanned="1" table:number-columns-spanned="1">
                  <text:p text:style-name="table_al">Cat 01 persoon.</text:p>
                  <text:p text:style-name="table_al">Cat. 05 geregistreerd partnerschap/ huwelijk.</text:p>
                  <text:p text:style-name="table_al">Cat. 08 verblijfplaats</text:p>
                  <text:p text:style-name="table_al">Cat. 06 overlijden.</text:p>
                  <text:p text:style-name="table_al">Indicatie geheim.</text:p>
                </table:table-cell>
              </table:table-row>
              <table:table-row table:style-name="row">
                <table:table-cell table:style-name="cell_frame_all" table:number-rows-spanned="1" table:number-columns-spanned="1">
                  <text:p text:style-name="table_al">Vergunningsverlening, toezicht en handhaving.</text:p>
                  <text:p text:style-name="table_al"/>
                  <text:p text:style-name="table_al">Tegengaan van illegale en permanente bewoning.</text:p>
                </table:table-cell>
                <table:table-cell table:style-name="cell_frame_all" table:number-rows-spanned="1" table:number-columns-spanned="1">
                  <text:p text:style-name="table_al">Omgevingswet, Burgerlijk Wetboek Boek 5, Wet algemene bepalingen omgevingsrecht, Besluit omgevingsrecht, Woningwet, Huisvestingswet, Milieuwet.</text:p>
                </table:table-cell>
                <table:table-cell table:style-name="cell_frame_all" table:number-rows-spanned="1" table:number-columns-spanned="1">
                  <text:p text:style-name="table_al">Aanvrager van een vergunning of eigenaar van een vergunning. Eigenaren en bewoners van een adres waarnaar onderzoek wordt gedaan of waar een vergunning voor wordt aangevraagd.</text:p>
                </table:table-cell>
                <table:table-cell table:style-name="cell_frame_all" table:number-rows-spanned="1" table:number-columns-spanned="1">
                  <text:p text:style-name="table_al">Cat 01 persoon.</text:p>
                  <text:p text:style-name="table_al">Cat. 02 en 03 oudergegevens.</text:p>
                  <text:p text:style-name="table_al">Cat. 05 geregistreerd partnerschap/ huwelijk.</text:p>
                  <text:p text:style-name="table_al">Cat. 06 overlijden.</text:p>
                  <text:p text:style-name="table_al">Cat. 08 verblijfplaats.</text:p>
                  <text:p text:style-name="table_al">Cat 09 kind.</text:p>
                  <text:p text:style-name="table_al">Cat. 11 handelingsbekwaamheid en gezag.</text:p>
                  <text:p text:style-name="table_al">Indicatie geheim.</text:p>
                </table:table-cell>
              </table:table-row>
              <table:table-row table:style-name="row">
                <table:table-cell table:style-name="cell_frame_all" table:number-rows-spanned="1" table:number-columns-spanned="1">
                  <text:p text:style-name="table_al">Pensioenen en uitkeringen van politieke ambtsdragers.</text:p>
                </table:table-cell>
                <table:table-cell table:style-name="cell_frame_all" table:number-rows-spanned="1" table:number-columns-spanned="1">
                  <text:p text:style-name="table_al">Ambtenarenwet, Gemeentewet, Algemene pensioenwet politieke ambtsdragers.</text:p>
                </table:table-cell>
                <table:table-cell table:style-name="cell_frame_all" table:number-rows-spanned="1" table:number-columns-spanned="1">
                  <text:p text:style-name="table_al">Raadsleden, wethouders, gemeenteambtenaren en hun gerelateerde.</text:p>
                </table:table-cell>
                <table:table-cell table:style-name="cell_frame_all" table:number-rows-spanned="1" table:number-columns-spanned="1">
                  <text:p text:style-name="table_al">Cat 01 persoon.</text:p>
                  <text:p text:style-name="table_al">Cat. 05 geregistreerd partnerschap/ huwelijk.</text:p>
                  <text:p text:style-name="table_al">Cat. 08 verblijfplaats</text:p>
                  <text:p text:style-name="table_al">Cat. 06 overlijden.</text:p>
                  <text:p text:style-name="table_al">Indicatie geheim.</text:p>
                </table:table-cell>
              </table:table-row>
              <table:table-row table:style-name="row">
                <table:table-cell table:style-name="cell_frame_all" table:number-rows-spanned="1" table:number-columns-spanned="1">
                  <text:p text:style-name="table_al">Klantcontactregistratie.</text:p>
                </table:table-cell>
                <table:table-cell table:style-name="cell_frame_all" table:number-rows-spanned="1" table:number-columns-spanned="1">
                  <text:p text:style-name="table_al">Lokale taak.</text:p>
                </table:table-cell>
                <table:table-cell table:style-name="cell_frame_all" table:number-rows-spanned="1" table:number-columns-spanned="1">
                  <text:p text:style-name="table_al">Personen die een verzoek hebben ingediend.</text:p>
                </table:table-cell>
                <table:table-cell table:style-name="cell_frame_all" table:number-rows-spanned="1" table:number-columns-spanned="1">
                  <text:p text:style-name="table_al">Cat 01 persoon.</text:p>
                  <text:p text:style-name="table_al">Cat. 05 geregistreerd partnerschap/ huwelijk.</text:p>
                  <text:p text:style-name="table_al">Cat. 08 verblijfplaats.</text:p>
                  <text:p text:style-name="table_al">Cat. 06 overlijden.</text:p>
                  <text:p text:style-name="table_al">Indicatie geheim.</text:p>
                </table:table-cell>
              </table:table-row>
              <table:table-row table:style-name="row">
                <table:table-cell table:style-name="cell_frame_all" table:number-rows-spanned="1" table:number-columns-spanned="1">
                  <text:p text:style-name="table_al">De toegewezen publiekrechtelijke taken van gemeente Waterland. Iedere medewerker in dienst van deze gemeente, die geen rechtstreekse inzage heeft in de basisregistratie personen.</text:p>
                </table:table-cell>
                <table:table-cell table:style-name="cell_frame_all" table:number-rows-spanned="1" table:number-columns-spanned="1">
                  <text:p text:style-name="table_al">Publiekrechtelijke taak van deze gemeente.</text:p>
                </table:table-cell>
                <table:table-cell table:style-name="cell_frame_all" table:number-rows-spanned="1" table:number-columns-spanned="1">
                  <text:p text:style-name="table_al">Inwoners van de gemeente.</text:p>
                </table:table-cell>
                <table:table-cell table:style-name="cell_frame_all" table:number-rows-spanned="1" table:number-columns-spanned="1">
                  <text:p text:style-name="table_al">De categorie van persoonsgegevens die noodzakelijk zijn voor het uitvoeren van de publieke of wettelijke taak van de gemeente.</text:p>
                </table:table-cell>
              </table:table-row>
              <table:table-row table:style-name="row">
                <table:table-cell table:style-name="cell_frame_all" table:number-rows-spanned="1" table:number-columns-spanned="1">
                  <text:p text:style-name="table_al">Burgerparticipatie, opkomstbevordering verkiezingen.</text:p>
                </table:table-cell>
                <table:table-cell table:style-name="cell_frame_all" table:number-rows-spanned="1" table:number-columns-spanned="1">
                  <text:p text:style-name="table_al">Lokale taak.</text:p>
                </table:table-cell>
                <table:table-cell table:style-name="cell_frame_all" table:number-rows-spanned="1" table:number-columns-spanned="1">
                  <text:p text:style-name="table_al">Kiesgerechtigden.</text:p>
                </table:table-cell>
                <table:table-cell table:style-name="cell_frame_all" table:number-rows-spanned="1" table:number-columns-spanned="1">
                  <text:p text:style-name="table_al">Cat 01 persoon.</text:p>
                  <text:p text:style-name="table_al">Cat. 05 geregistreerd partnerschap/ huwelijk.</text:p>
                  <text:p text:style-name="table_al">Cat. 08 verblijfplaats</text:p>
                  <text:p text:style-name="table_al">Cat. 06 overlijden.</text:p>
                  <text:p text:style-name="table_al">Indicatie geheim.</text:p>
                </table:table-cell>
              </table:table-row>
            </table:table>
            <text:p text:style-name="table_bottom"/>
          </text:section>
        </text:section>
        <text:section text:name="bijlage_id1-3-2-5" text:style-name="bijlage">
          <text:p text:style-name="bijlage_top"/>
          <text:p text:style-name="hoofdstuk_kop"><text:span text:style-name="label">Bijlage</text:span> <text:span text:style-name="nr">2:</text:span> Derden als bedoeld in artikel 3 lid 1 van de uitvoeringsregeling BRP Waterland 2026</text:p>
          <text:p text:style-name="al"/>
          <text:p text:style-name="al">In deze bijlage worden aangewezen derden benoemd die werkzaamheden met een gewichtig maat-schappelijk belang voor de gemeente Waterland verrichten, waarvoor gegevens uit de basisregistratie personen kunnen worden verstrekt <text:span text:style-name="nadrukondlijn">zonder</text:span> voorafgaande schriftelijke toestemming van de ingeschrevene over wie gegevens worden verstrekt.</text:p>
          <text:p text:style-name="al"/>
          <text:p text:style-name="al">Een derde is <text:span text:style-name="nadrukvet">geen</text:span> overheidsorgaan of de ingeschrevene zelf.</text:p>
          <text:p text:style-name="al"/>
          <text:p text:style-name="al">Er worden in geen geval gegevens aan een derde verstrekt als op de persoonslijst een aantekening omtrent beperking van de verstrekking van gegevens aan derden is vermeld, als bedoeld in artikel 3.21, eerste lid Wet basisregistratie personen. Dat wil zeggen: als de burger om geheimhouding heeft verzocht. Tenzij hieronder bij nadere regeling anders is bepaald zoals bedoeld in art 3.6 lid 2 wet basisregistratie personen.</text:p>
          <text:p text:style-name="al"/>
          <text:section text:name="table_id1-3-2-5-9" text:style-name="table">
            <text:p text:style-name="table_top"/>
            <table:table table:style-name="tgroup">
              <table:table-column table:style-name="id1-3-2-5-9-1-1"/>
              <table:table-column table:style-name="id1-3-2-5-9-1-2"/>
              <table:table-column table:style-name="id1-3-2-5-9-1-3"/>
              <table:table-column table:style-name="id1-3-2-5-9-1-4"/>
              <table:table-row table:style-name="row">
                <table:table-cell table:style-name="cell_frame_all" table:number-rows-spanned="1" table:number-columns-spanned="1">
                  <text:p text:style-name="table_al">
                    <text:span text:style-name="nadrukvet">Categorie derde BRP</text:span>
                  </text:p>
                </table:table-cell>
                <table:table-cell table:style-name="cell_frame_all" table:number-rows-spanned="1" table:number-columns-spanned="1">
                  <text:p text:style-name="table_al">
                    <text:span text:style-name="nadrukvet">Gewichtig maatschappelijk belang BRP</text:span>
                  </text:p>
                </table:table-cell>
                <table:table-cell table:style-name="cell_frame_all" table:number-rows-spanned="1" table:number-columns-spanned="1">
                  <text:p text:style-name="table_al">
                    <text:span text:style-name="nadrukvet">Welke gegevens</text:span>
                  </text:p>
                </table:table-cell>
                <table:table-cell table:style-name="cell_frame_all" table:number-rows-spanned="1" table:number-columns-spanned="1">
                  <text:p text:style-name="table_al">
                    <text:span text:style-name="nadrukvet">Art.3.21 wet BRP van toepassing</text:span>
                  </text:p>
                </table:table-cell>
              </table:table-row>
              <table:table-row table:style-name="row">
                <table:table-cell table:style-name="cell_frame_all" table:number-rows-spanned="1" table:number-columns-spanned="1">
                  <text:p text:style-name="table_al">Niet-gemeentelijke crematoria en begraafplaatsen.</text:p>
                </table:table-cell>
                <table:table-cell table:style-name="cell_frame_all" table:number-rows-spanned="1" table:number-columns-spanned="1">
                  <text:p text:style-name="table_al">Bijhouding begraafplaatsadministratie en uitvoering Wet op de Lijkbezorging. Terugvinden van nabestaanden i.v.m. begraven en cremeren van inwoners van de gemeente. </text:p>
                </table:table-cell>
                <table:table-cell table:style-name="cell_frame_all" table:number-rows-spanned="1" table:number-columns-spanned="1">
                  <text:p text:style-name="table_al">Maximaal de gegevens genoemd in art. 3.9, lid 4 Wet BRP.</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ext:p text:style-name="table_al">Oorlogsgravenstichting.</text:p>
                </table:table-cell>
                <table:table-cell table:style-name="cell_frame_all" table:number-rows-spanned="1" table:number-columns-spanned="1">
                  <text:p text:style-name="table_al">Werkzaamheden voor het bijhouden van de administratie over de graven, waarvoor contact met nabestaanden noodzakelijk is.</text:p>
                </table:table-cell>
                <table:table-cell table:style-name="cell_frame_all" table:number-rows-spanned="1" table:number-columns-spanned="1">
                  <text:p text:style-name="table_al">Maximaal de gegevens genoemd in art. 3.9, lid 4 Wet BRP.</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ext:p text:style-name="table_al">Instellingen of organisaties ten behoeve van: maatschappelijke dienstverlening, algemene of geestelijke gezondheidszorg, kinderopvang, jeugdwelzijnswerk, ouderenzorg, gehandicaptenzorg en sociale werkvoorziening.</text:p>
                </table:table-cell>
                <table:table-cell table:style-name="cell_frame_all" table:number-rows-spanned="1" table:number-columns-spanned="1">
                  <text:p text:style-name="table_al">Instellingen die werkzaamheden met een gewichtig maatschappelijk belang verrichten op het terrein van zorgverlening zoals het geven van hulp en voorlichting.</text:p>
                </table:table-cell>
                <table:table-cell table:style-name="cell_frame_all" table:number-rows-spanned="1" table:number-columns-spanned="1">
                  <text:p text:style-name="table_al">Maximaal de gegevens genoemd in art. 3.9, lid 4 Wet BRP.</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ext:p text:style-name="table_al">Thuiszorgorganisaties.</text:p>
                </table:table-cell>
                <table:table-cell table:style-name="cell_frame_all" table:number-rows-spanned="1" table:number-columns-spanned="1">
                  <text:p text:style-name="table_al">Door WMO gecontracteerde instellingen die werkzaamheden verrichten met een gewichtig maatschappelijk belang op het terrein van bevorderen van de zelfredzaamheid.</text:p>
                </table:table-cell>
                <table:table-cell table:style-name="cell_frame_all" table:number-rows-spanned="1" table:number-columns-spanned="1">
                  <text:p text:style-name="table_al">Maximaal de gegevens genoemd in art. 3.9, lid 4 Wet BRP.</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ext:p text:style-name="table_al">Instellingen/organisaties ten behoeve van belangenbehartiging vervolgingsslachtoffers.</text:p>
                </table:table-cell>
                <table:table-cell table:style-name="cell_frame_all" table:number-rows-spanned="1" table:number-columns-spanned="1">
                  <text:p text:style-name="table_al">Werkzaamheden ter uitvoering van de belangenbehartiging.</text:p>
                </table:table-cell>
                <table:table-cell table:style-name="cell_frame_all" table:number-rows-spanned="1" table:number-columns-spanned="1">
                  <text:p text:style-name="table_al">Maximaal de gegevens genoemd in art. 3.9, lid 4 Wet BRP.</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ext:p text:style-name="table_al">Kredietbank, stichting.</text:p>
                </table:table-cell>
                <table:table-cell table:style-name="cell_frame_all" table:number-rows-spanned="1" table:number-columns-spanned="1">
                  <text:p text:style-name="table_al">Werkzaamheden met een gewichtig maatschappelijk belang, op het terrein van kredietverstrekking/schuldhulpverlening.</text:p>
                </table:table-cell>
                <table:table-cell table:style-name="cell_frame_all" table:number-rows-spanned="1" table:number-columns-spanned="1">
                  <text:p text:style-name="table_al">Maximaal de gegevens genoemd in art. 3.9, lid 4 Wet BRP.</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ext:p text:style-name="table_al">Vluchtelingenorganisaties in de gemeente</text:p>
                </table:table-cell>
                <table:table-cell table:style-name="cell_frame_all" table:number-rows-spanned="1" table:number-columns-spanned="1">
                  <text:p text:style-name="table_al">Werkzaamheden met een gewichtig maatschappelijk belang, op het terrein van hulp aan vluchtelingen met betrekking tot verblijf in de gemeente en ten behoeve van inburgering.</text:p>
                </table:table-cell>
                <table:table-cell table:style-name="cell_frame_all" table:number-rows-spanned="1" table:number-columns-spanned="1">
                  <text:p text:style-name="table_al">Maximaal de gegevens genoemd in art. 3.9, lid 4 Wet BRP.</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ext:p text:style-name="table_al">Reclassering/ verslaafdenzorg.</text:p>
                </table:table-cell>
                <table:table-cell table:style-name="cell_frame_all" table:number-rows-spanned="1" table:number-columns-spanned="1">
                  <text:p text:style-name="table_al">Werkzaamheden met een gewichtig maatschappelijk belang, op het terrein van begeleiding en zorgverlening.</text:p>
                </table:table-cell>
                <table:table-cell table:style-name="cell_frame_all" table:number-rows-spanned="1" table:number-columns-spanned="1">
                  <text:p text:style-name="table_al">Maximaal de gegevens genoemd in art. 3.9, lid 4 Wet BRP.</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ext:p text:style-name="table_al">Veilig Thuis.</text:p>
                </table:table-cell>
                <table:table-cell table:style-name="cell_frame_all" table:number-rows-spanned="1" table:number-columns-spanned="1">
                  <text:p text:style-name="table_al">Het uitvoeren van de taken, bedoeld in artikel 4.1.1, tweede lid, van de Wet maatschappelijke ondersteuning 2015 dan wel uitvoering van de Jeugdwet (voorbeelden: huiselijk geweld, kindermishandeling).</text:p>
                </table:table-cell>
                <table:table-cell table:style-name="cell_frame_all" table:number-rows-spanned="1" table:number-columns-spanned="1">
                  <text:p text:style-name="table_al">Maximaal de gegevens genoemd in art. 3.9, lid 4 Wet BRP.</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ext:p text:style-name="table_al">Ziekenhuizen *1.</text:p>
                </table:table-cell>
                <table:table-cell table:style-name="cell_frame_all" table:number-rows-spanned="1" table:number-columns-spanned="1">
                  <text:p text:style-name="table_al">Het verlenen van medische zorg en innen van rekeningen i.v.m. de verleende zorg.</text:p>
                </table:table-cell>
                <table:table-cell table:style-name="cell_frame_all" table:number-rows-spanned="1" table:number-columns-spanned="1">
                  <text:p text:style-name="table_al">Maximaal de gegevens genoemd in art. 3.9, lid 4 Wet BRP.</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ext:p text:style-name="table_al">Pensioenfondsen*2</text:p>
                  <text:p text:style-name="table_al"/>
                  <text:p text:style-name="table_al">Pensioenfondsen, beroepspensioenfondsen, de Stichting Notarieel Pensioenfonds en premiepensioeninstellingen als bedoeld in artikel 1:1 van de Wet op het financieel toezicht.</text:p>
                  <text:p text:style-name="table_al"/>
                  <text:p text:style-name="table_al">Verzekeraars als bedoeld in artikel 1 van de Pensioenwet.</text:p>
                </table:table-cell>
                <table:table-cell table:style-name="cell_frame_all" table:number-rows-spanned="1" table:number-columns-spanned="1">
                  <text:p text:style-name="table_al">Bijhoudingsadministratie met betrekking tot pensioenvoorzieningen voor deelnemers.</text:p>
                </table:table-cell>
                <table:table-cell table:style-name="cell_frame_all" table:number-rows-spanned="1" table:number-columns-spanned="1">
                  <text:p text:style-name="table_al">Maximaal de gegevens genoemd in art. 3.9, lid 4 Wet BRP.</text:p>
                </table:table-cell>
                <table:table-cell table:style-name="cell_frame_all" table:number-rows-spanned="1" table:number-columns-spanned="1">
                  <text:p text:style-name="table_al">Nee.</text:p>
                </table:table-cell>
              </table:table-row>
              <table:table-row table:style-name="row">
                <table:table-cell table:style-name="cell_frame_all" table:number-rows-spanned="1" table:number-columns-spanned="1">
                  <text:p text:style-name="table_al">Uitvaartverzorgers.</text:p>
                </table:table-cell>
                <table:table-cell table:style-name="cell_frame_all" table:number-rows-spanned="1" table:number-columns-spanned="1">
                  <text:p text:style-name="table_al">Werkzaamheden met een gewichtig maatschappelijk belang met betrekking tot uitvaartverzorging.</text:p>
                </table:table-cell>
                <table:table-cell table:style-name="cell_frame_all" table:number-rows-spanned="1" table:number-columns-spanned="1">
                  <text:p text:style-name="table_al">Maximaal de gegevens genoemd in art. 3.9, lid 4 Wet BRP.</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ext:p text:style-name="table_al">Bewindvoerder/ Bewindvoerderskantoor.</text:p>
                </table:table-cell>
                <table:table-cell table:style-name="cell_frame_all" table:number-rows-spanned="1" table:number-columns-spanned="1">
                  <text:p text:style-name="table_al">Slechts voor het achterhalen van gegevens van de cliënt voor taken die onder het bewind vallen. Bijvoorbeeld als de bewindvoerder het adres van zijn cliënt wil achterhalen. Let op: besluit van bewind- voering moet in kopie bij de aanvraag zitten.</text:p>
                </table:table-cell>
                <table:table-cell table:style-name="cell_frame_all" table:number-rows-spanned="1" table:number-columns-spanned="1">
                  <text:p text:style-name="table_al">Maximaal de gegevens genoemd in art. 3.9, lid 4 Wet BRP.</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ext:p text:style-name="table_al">Wetenschappelijke onderzoekers *3</text:p>
                  <text:p text:style-name="table_al"/>
                  <text:p text:style-name="table_al"> Een instelling als bedoeld in artikel 1.2 van de Wet op het hoger onderwijs en wetenschappelijk onderzoek. </text:p>
                </table:table-cell>
                <table:table-cell table:style-name="cell_frame_all" table:number-rows-spanned="1" table:number-columns-spanned="1">
                  <text:p text:style-name="table_al">Wetenschappelijk, statistisch of historisch onderzoek. </text:p>
                </table:table-cell>
                <table:table-cell table:style-name="cell_frame_all" table:number-rows-spanned="1" table:number-columns-spanned="1">
                  <text:p text:style-name="table_al">Gegevens noodzakelijk voor het onderzoek.</text:p>
                </table:table-cell>
                <table:table-cell table:style-name="cell_frame_all" table:number-rows-spanned="1" table:number-columns-spanned="1">
                  <text:p text:style-name="table_al">Nee.</text:p>
                </table:table-cell>
              </table:table-row>
              <table:table-row table:style-name="row">
                <table:table-cell table:style-name="cell_frame_all" table:number-rows-spanned="1" table:number-columns-spanned="1">
                  <text:p text:style-name="table_al">Organisaties genoemd in bijlage 4 van het Besluit basisregistratie personen.</text:p>
                  <text:p text:style-name="table_al"/>
                  <text:p text:style-name="table_al">Met uitzondering van SILA, waaraan – buiten de mogelijke systematische verstrekking door Onze Minister – door de gemeente alleen gegevens worden verstrekt na voorafgaande toestemming van de ingeschrevene.</text:p>
                </table:table-cell>
                <table:table-cell table:style-name="cell_frame_all" table:number-rows-spanned="1" table:number-columns-spanned="1">
                  <text:p text:style-name="table_al">Werkzaamheden genoemd in bijlage 4 Besluit basisregistratie personen.</text:p>
                </table:table-cell>
                <table:table-cell table:style-name="cell_frame_all" table:number-rows-spanned="1" table:number-columns-spanned="1">
                  <text:p text:style-name="table_al">Maximaal de gegevens genoemd in art. 3.9, lid 4 Wet BRP.</text:p>
                </table:table-cell>
                <table:table-cell table:style-name="cell_frame_all" table:number-rows-spanned="1" table:number-columns-spanned="1">
                  <text:p text:style-name="table_al">Zoals bepaald in Besluit basisregistratie personen.</text:p>
                </table:table-cell>
              </table:table-row>
              <table:table-row table:style-name="row">
                <table:table-cell table:style-name="cell_frame_all" table:number-rows-spanned="1" table:number-columns-spanned="1">
                  <text:p text:style-name="table_al">Woningcorporaties genoemd in het convenant onrechtmatige bewoning en huurfraude.</text:p>
                </table:table-cell>
                <table:table-cell table:style-name="cell_frame_all" table:number-rows-spanned="1" table:number-columns-spanned="1">
                  <text:p text:style-name="table_al">Eerlijke verdeling van sociale woonruimte en tegengaan woonadresfraude.</text:p>
                </table:table-cell>
                <table:table-cell table:style-name="cell_frame_all" table:number-rows-spanned="1" table:number-columns-spanned="1">
                  <text:p text:style-name="table_al">Maximaal de gegevens genoemd in art. 3.9, lid 4 Wet BRP.</text:p>
                </table:table-cell>
                <table:table-cell table:style-name="cell_frame_all" table:number-rows-spanned="1" table:number-columns-spanned="1">
                  <text:p text:style-name="table_al">Nee.</text:p>
                </table:table-cell>
              </table:table-row>
            </table:table>
            <text:p text:style-name="table_bottom"/>
          </text:section>
          <text:p text:style-name="al"/>
          <text:p text:style-name="al">
          <text:span text:style-name="nadrukvet">1* Ziekenhuizen</text:span>
        </text:p>
          <text:p text:style-name="al">Ziekenhuizen zijn aangewezen derden die systematische gegevens kunnen opvragen via de landelijke centrale voorziening (artikel 3.3 Wet BRP). Er is in de Wet BRP niet geregeld dat ziekenhuizen ook recht hebben op verstrekkingen buiten de landelijke centrale voorziening om. Deze verstrekking kan dan niet plaatsvinden op grond van artikel 3.6 Wet BRP. Om verstrekking aan niet-geautoriseerde ziekenhuizen na een schriftelijk verzoek mogelijk te maken, moet dit in de gemeentelijke verordening zijn opgenomen. Verstrekking is toegestaan in verband met openstaande rekeningen omdat dit wordt gezien als een verlengde van de verleende zorg.</text:p>
          <text:p text:style-name="al"/>
          <text:p text:style-name="al">
          <text:span text:style-name="nadrukvet">2* Pensioenfondsen</text:span>
        </text:p>
          <text:p text:style-name="al">Wanneer een pensioenfonds een schriftelijk verzoek indient over de verblijfplaats van een deelnemer van het pensioenfonds, dan is er sprake van een verstrekking die is voorgeschreven in een algemeen verbindend voorschrift zoals bedoeld in art 3.6 lid 1 sub a Wet BRP. In artikel 50 lid 2 Pensioenwet staat namelijk de verplichting voor het pensioenfonds om het (onjuiste) adres van een deelnemer in de BRP te raadplegen. Lukt dit niet via de landelijke voorziening, dan is het indienen van een schriftelijk verzoek bij de gemeente dus mogelijk. In artikel 93 van de Pensioenwet is voorgeschreven dat de verstrekking kosteloos gedaan moet worden.</text:p>
          <text:p text:style-name="al"/>
          <text:p text:style-name="al">
          <text:span text:style-name="nadrukvet">3* Wetenschappelijke onderzoekers</text:span>
        </text:p>
          <text:p text:style-name="al">Er moet worden voldaan aan de aanvullende voorwaarden in art. 44 Besluit BRP en in en art. 3.13 Wet BRP.</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terland</text:p>
            </table:table-cell>
            <table:table-cell office:value-type="string" table:style-name="header.C">
              <text:p text:style-name="headerright"><text:span text:style-name="nr">Nr. 128983</text:span><text:line-break/><text:date style:data-style-name="dag" text:fixed="true" text:date-value="2026-03-19"/><text:line-break/><text:date style:data-style-name="jaar" text:fixed="true" text:date-value="2026-03-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8983</text:span><text:date style:data-style-name="nicedate" text:fixed="true" text:date-value="2026-03-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8983</text:span><text:date style:data-style-name="nicedate" text:fixed="true" text:date-value="2026-03-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5/xml/MC-DRP-Verordeningen-Web-CB.xml</meta:user-defined>
    <meta:user-defined meta:name="OVERHEID.Gemeente/DC.creator">Waterland</meta:user-defined>
    <meta:user-defined meta:name="OVERHEID.Informatietype/DC.type">officiële publicatie</meta:user-defined>
    <meta:user-defined meta:name="OVERHEIDop.Rubriek/DC.type">algemeen verbindend voorschrift (verordening)</meta:user-defined>
    <meta:user-defined meta:name="OVERHEID.Gemeente/OVERHEID.authority">Waterland</meta:user-defined>
    <meta:user-defined meta:name="OVERHEID.Gemeente/DCTERMS.publisher">Waterland</meta:user-defined>
    <meta:user-defined meta:name="OVERHEID.TaxonomieBeleidsagendaDecentraal/OVERHEID.category">Bestuur | Organisatie en beleid</meta:user-defined>
    <meta:user-defined meta:name="DC.source">artikel 3.8 van de Wet basisregistratie personen]|[1.0:c:BWBR0033715&amp;artikel=3.8&amp;g=2025-11-11</meta:user-defined>
    <meta:user-defined meta:name="DC.source">artikel 3.9 van de Wet basisregistratie personen]|[1.0:c:BWBR0033715&amp;artikel=3.9&amp;g=2025-11-11</meta:user-defined>
    <meta:user-defined meta:name="DC.source">Verordening gegevensverstrekking basisregistratie personen Waterland 2026]|[https://lokaleregelgeving.overheid.nl/CVDR759067</meta:user-defined>
    <meta:user-defined meta:name="OVERHEIDop.referentienummer">317-42</meta:user-defined>
    <meta:user-defined meta:name="DCTERMS.alternative">Uitvoeringsregeling gegevensverstrekking basisregistratie personen Waterland 2026</meta:user-defined>
    <dc:language>nl</dc:language>
    <meta:user-defined meta:name="OVERHEIDop.locatietype/OVERHEIDop.gebiedsmarkering">Gemeente</meta:user-defined>
    <meta:user-defined meta:name="DC.title">Uitvoeringsregeling gegevensverstrekking basisregistratie personen Waterland 2026</meta:user-defined>
    <meta:user-defined meta:name="DCTERMS.W3CDTF/DCTERMS.available">2026-03-19</meta:user-defined>
    <meta:user-defined meta:name="DCTERMS.W3CDTF/OVERHEIDop.jaargang">2026</meta:user-defined>
    <meta:user-defined meta:name="OVERHEIDop.publicationIssue">128983</meta:user-defined>
    <meta:user-defined meta:name="OVERHEIDop.betreftRegeling">CVDR759072_1</meta:user-defined>
    <meta:user-defined meta:name="xs:date/OVERHEIDop.startdatum">2026-03-20</meta:user-defined>
    <meta:user-defined meta:name="OVERHEIDop.GmbID/DC.identifier">gmb-2026-128983</meta:user-defined>
    <meta:user-defined meta:name="OVERHEIDop.versieInformatie"/>
  </office:meta>
</office:document-meta>
</file>