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een overkapping, Esdoornlaan, Molenweg (nabij openluchttheater), 7213WT Gor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16 maart 2026 de volgende aanvraag voor een Omgevingsvergunning hebben ontvangen:</text:p>
            <text:p text:style-name="common-al">Esdoornlaan, Molenweg (nabij openluchttheater), 7213WT Gorssel, het plaatsen van een overkapping, Z2026-00363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128434</text:span><text:line-break/><text:date style:data-style-name="dag" text:fixed="true" text:date-value="2026-03-25"/><text:line-break/><text:date style:data-style-name="jaar" text:fixed="true" text:date-value="2026-03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8434</text:span><text:date style:data-style-name="nicedate" text:fixed="true" text:date-value="2026-03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8434</text:span><text:date style:data-style-name="nicedate" text:fixed="true" text:date-value="2026-03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363</meta:user-defined>
    <meta:user-defined meta:name="DCTERMS.abstract">Z2026-00363 Esdoornlaan, Molenlaan (nabij openluchttheater), 7213WT Gorss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plaatsen van een overkapping, Esdoornlaan, Molenweg (nabij openluchttheater), 7213WT Gorssel</meta:user-defined>
    <meta:user-defined meta:name="DCTERMS.W3CDTF/DCTERMS.available">2026-03-25</meta:user-defined>
    <meta:user-defined meta:name="DCTERMS.W3CDTF/OVERHEIDop.jaargang">2026</meta:user-defined>
    <meta:user-defined meta:name="OVERHEIDop.publicationIssue">128434</meta:user-defined>
    <meta:user-defined meta:name="OVERHEIDop.GmbID/DC.identifier">gmb-2026-128434</meta:user-defined>
    <meta:user-defined meta:name="OVERHEIDop.versieInformatie"/>
  </office:meta>
</office:document-meta>
</file>