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2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2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1-2-3-3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2-1-2-3-4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  <text:list-style style:name="id1-3-2-2-1-2-3-5">
      <text:list-level-style-number style:num-format="" style:num-prefix="E." text:level="1" text:start-value="5">
        <style:list-level-properties text:min-label-width="10mm"/>
      </text:list-level-style-number>
      <text:list-level-style-number style:num-format="" style:num-prefix="E." text:level="2">
        <style:list-level-properties text:min-label-width="10mm" text:space-before="10mm"/>
      </text:list-level-style-number>
    </text:list-style>
    <text:list-style style:name="id1-3-2-2-1-2-3-6">
      <text:list-level-style-number style:num-format="" style:num-prefix="F." text:level="1" text:start-value="6">
        <style:list-level-properties text:min-label-width="10mm"/>
      </text:list-level-style-number>
      <text:list-level-style-number style:num-format="" style:num-prefix="F." text:level="2">
        <style:list-level-properties text:min-label-width="10mm" text:space-before="10mm"/>
      </text:list-level-style-number>
    </text:list-style>
    <text:list-style style:name="id1-3-2-2-1-2-3-7">
      <text:list-level-style-number style:num-format="" style:num-prefix="G." text:level="1" text:start-value="7">
        <style:list-level-properties text:min-label-width="10mm"/>
      </text:list-level-style-number>
      <text:list-level-style-number style:num-format="" style:num-prefix="G." text:level="2">
        <style:list-level-properties text:min-label-width="10mm" text:space-before="10mm"/>
      </text:list-level-style-number>
    </text:list-style>
    <text:list-style style:name="id1-3-2-2-1-2-3-8">
      <text:list-level-style-number style:num-format="" style:num-prefix="H." text:level="1" text:start-value="8">
        <style:list-level-properties text:min-label-width="10mm"/>
      </text:list-level-style-number>
      <text:list-level-style-number style:num-format="" style:num-prefix="H." text:level="2">
        <style:list-level-properties text:min-label-width="10mm" text:space-before="10mm"/>
      </text:list-level-style-number>
    </text:list-style>
    <text:list-style style:name="id1-3-2-2-1-2-3-9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2-1-2-3-10">
      <text:list-level-style-number style:num-format="" style:num-prefix="J." text:level="1" text:start-value="10">
        <style:list-level-properties text:min-label-width="10mm"/>
      </text:list-level-style-number>
      <text:list-level-style-number style:num-format="" style:num-prefix="J." text:level="2">
        <style:list-level-properties text:min-label-width="10mm" text:space-before="10mm"/>
      </text:list-level-style-number>
    </text:list-style>
    <text:list-style style:name="id1-3-2-2-1-2-3-11">
      <text:list-level-style-number style:num-format="" style:num-prefix="K." text:level="1" text:start-value="11">
        <style:list-level-properties text:min-label-width="10mm"/>
      </text:list-level-style-number>
      <text:list-level-style-number style:num-format="" style:num-prefix="K." text:level="2">
        <style:list-level-properties text:min-label-width="10mm" text:space-before="10mm"/>
      </text:list-level-style-number>
    </text:list-style>
    <text:list-style style:name="id1-3-2-2-1-2-3-12">
      <text:list-level-style-number style:num-format="" style:num-prefix="L." text:level="1" text:start-value="12">
        <style:list-level-properties text:min-label-width="10mm"/>
      </text:list-level-style-number>
      <text:list-level-style-number style:num-format="" style:num-prefix="L." text:level="2">
        <style:list-level-properties text:min-label-width="10mm" text:space-before="10mm"/>
      </text:list-level-style-number>
    </text:list-style>
    <text:list-style style:name="id1-3-2-2-1-2-3-13">
      <text:list-level-style-number style:num-format="" style:num-prefix="M." text:level="1" text:start-value="13">
        <style:list-level-properties text:min-label-width="10mm"/>
      </text:list-level-style-number>
      <text:list-level-style-number style:num-format="" style:num-prefix="M." text:level="2">
        <style:list-level-properties text:min-label-width="10mm" text:space-before="10mm"/>
      </text:list-level-style-number>
    </text:list-style>
    <text:list-style style:name="id1-3-2-2-1-2-3-14">
      <text:list-level-style-number style:num-format="" style:num-prefix="N." text:level="1" text:start-value="14">
        <style:list-level-properties text:min-label-width="10mm"/>
      </text:list-level-style-number>
      <text:list-level-style-number style:num-format="" style:num-prefix="N." text:level="2">
        <style:list-level-properties text:min-label-width="10mm" text:space-before="10mm"/>
      </text:list-level-style-number>
    </text:list-style>
    <text:list-style style:name="id1-3-2-2-1-2-3-15">
      <text:list-level-style-number style:num-format="" style:num-prefix="O." text:level="1" text:start-value="15">
        <style:list-level-properties text:min-label-width="10mm"/>
      </text:list-level-style-number>
      <text:list-level-style-number style:num-format="" style:num-prefix="O." text:level="2">
        <style:list-level-properties text:min-label-width="10mm" text:space-before="10mm"/>
      </text:list-level-style-number>
    </text:list-style>
    <text:list-style style:name="id1-3-2-2-1-2-3-16">
      <text:list-level-style-number style:num-format="" style:num-prefix="P." text:level="1" text:start-value="16">
        <style:list-level-properties text:min-label-width="10mm"/>
      </text:list-level-style-number>
      <text:list-level-style-number style:num-format="" style:num-prefix="P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Besluit van het college van burgemeester en wethouders van de gemeente Amsterdam tot vaststelling van de subsidieplafonds voor het schooljaar 2026-2027 op grond van de Verordening op het lokaal onderwijsbeleid Amsterdam 2019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van Amsterdam, </text:p>
            <text:p text:style-name="al"/>
            <text:p text:style-name="al">gelet op artikel 3.5, 4.4 en 6.4 van bijlage 3, artikel 3.4, 4.4, 5.4 en 6.3 van bijlage 4 en artikel 3.4 van bijlage 6 bij de Verordening op het lokaal onderwijsbeleid Amsterdam 2019,</text:p>
            <text:p text:style-name="al"/>
            <text:p text:style-name="al">besluit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</text:span> </text:p>
            <text:list text:style-name="id1-3-2-2-1-2">
              <text:list-item text:style-override="id1-3-2-2-1-2">
                <text:number>1.</text:number>
                <text:p text:style-name="al">Voor het schooljaar 2026-2027 gelden de volgende subsidieplafonds:</text:p>
                <text:list text:style-name="id1-3-2-2-1-2-3">
                  <text:list-item text:style-override="id1-3-2-2-1-2-3-1">
                    <text:number>A.</text:number>
                    <text:p text:style-name="al">het subsidieplafond voor Vakleerkracht cultuur bedraagt € 742.209 en wordt verdeeld zoals beschreven in artikel 2.3 van bijlage 2; </text:p>
                  </text:list-item>
                  <text:list-item text:style-override="id1-3-2-2-1-2-3-2">
                    <text:number>B.</text:number>
                    <text:p text:style-name="al">het subsidieplafond voor Vakleerkracht bewegingsonderwijs bedraagt € 4.534.091 en wordt verdeeld zoals beschreven in artikel 3.3 van bijlage 2; </text:p>
                  </text:list-item>
                  <text:list-item text:style-override="id1-3-2-2-1-2-3-3">
                    <text:number>C.</text:number>
                    <text:p text:style-name="al">het subsidieplafond voor Ondersteunend personeel bedraagt € 2.362.167 en wordt verdeeld zoals beschreven in artikel 4.3 van bijlage 2; </text:p>
                  </text:list-item>
                  <text:list-item text:style-override="id1-3-2-2-1-2-3-4">
                    <text:number>D.</text:number>
                    <text:p text:style-name="al">het subsidieplafond voor Vroegschools aanbod bedraagt € 6.456.667 en wordt verdeeld zoals beschreven in artikel 2.3 van bijlage 3; </text:p>
                  </text:list-item>
                  <text:list-item text:style-override="id1-3-2-2-1-2-3-5">
                    <text:number>E.</text:number>
                    <text:p text:style-name="al">het subsidieplafond voor Kansenaanpak Primair Onderwijs vanaf groep 3 bedraagt € 10.463.995 en wordt verdeeld zoals beschreven in artikel 3.5 van bijlage 3; </text:p>
                  </text:list-item>
                  <text:list-item text:style-override="id1-3-2-2-1-2-3-6">
                    <text:number>F.</text:number>
                    <text:p text:style-name="al">het subsidieplafond voor Kansenaanpak PO – Kopklas mavo, havo of vwo bedraagt € 600.000 en wordt verdeeld zoals beschreven in artikel 3.5 van bijlage 3;</text:p>
                  </text:list-item>
                  <text:list-item text:style-override="id1-3-2-2-1-2-3-7">
                    <text:number>G.</text:number>
                    <text:p text:style-name="al">het subsidieplafond voor Kansenaanpak PO – Kopklas vmbo basis en -kader bedraagt € 75.000 en wordt verdeeld zoals beschreven in artikel 3.5 van bijlage 3;</text:p>
                  </text:list-item>
                  <text:list-item text:style-override="id1-3-2-2-1-2-3-8">
                    <text:number>H.</text:number>
                    <text:p text:style-name="al">het subsidieplafond voor Kansenaanpak Primair Onderwijs vanaf groep 3: Zomerscholen bedraagt € 1.500.000 en wordt verdeeld zoals beschreven in artikel 3.4, tweede lid en 3.5 van bijlage 3; </text:p>
                  </text:list-item>
                  <text:list-item text:style-override="id1-3-2-2-1-2-3-9">
                    <text:number>I.</text:number>
                    <text:p text:style-name="al">het subsidieplafond voor Kansenaanpak Voortgezet Onderwijs bedraagt € 2.504.037 en wordt verdeeld zoals beschreven in artikel 4.4, tweede lid, van bijlage 3;</text:p>
                  </text:list-item>
                  <text:list-item text:style-override="id1-3-2-2-1-2-3-10">
                    <text:number>J.</text:number>
                    <text:p text:style-name="al">het subsidieplafond voor Nieuwkomers: Primair Onderwijs bedraagt € 1.050.000 en wordt verdeeld zoals beschreven in artikel 6.4van bijlage 3; </text:p>
                  </text:list-item>
                  <text:list-item text:style-override="id1-3-2-2-1-2-3-11">
                    <text:number>K.</text:number>
                    <text:p text:style-name="al">het subsidieplafond voor Tegemoetkoming in aanvulling op cao vergoede reiskosten bedraagt € 900.000 en wordt verdeeld zoals beschreven in artikel 3.4, tweede lid, van bijlage 4; </text:p>
                  </text:list-item>
                  <text:list-item text:style-override="id1-3-2-2-1-2-3-12">
                    <text:number>L.</text:number>
                    <text:p text:style-name="al">het subsidieplafond voor Voortraject en begeleiding potentiële zij-instromers po, so en vso bedraagt € 1.200.000 en wordt verdeeld zoals beschreven in artikel 4.4, derde lid, van de bijlage 4;</text:p>
                  </text:list-item>
                  <text:list-item text:style-override="id1-3-2-2-1-2-3-13">
                    <text:number>M.</text:number>
                    <text:p text:style-name="al">het subsidieplafond voor Begeleiding zij-instromers VO bedraagt €412.000 en wordt verdeeld zoals beschreven in artikel 4.4, derde lid, van de bijlage 4; </text:p>
                  </text:list-item>
                  <text:list-item text:style-override="id1-3-2-2-1-2-3-14">
                    <text:number>N.</text:number>
                    <text:p text:style-name="al">het subsidieplafond voor Sterke Schoolleider bedraagt € 3.000.000 en wordt verdeeld zoals beschreven in artikel 5.4 van bijlage 4; </text:p>
                  </text:list-item>
                  <text:list-item text:style-override="id1-3-2-2-1-2-3-15">
                    <text:number>O.</text:number>
                    <text:p text:style-name="al">het subsidieplafond voor Bevorderen burgerschap bedraagt € 1.785.344 en wordt verdeeld zoals beschreven in artikel 2.3 van bijlage 6.</text:p>
                  </text:list-item>
                  <text:list-item text:style-override="id1-3-2-2-1-2-3-16">
                    <text:number>P.</text:number>
                    <text:p text:style-name="al">het subsidieplafond voor Hoogbegaafdheid bedraagt € 1.089.497 en wordt verdeeld zoals beschreven in artikel 3.4 van bijlage 6.</text:p>
                  </text:list-item>
                </text:list>
              </text:list-item>
            </text:list>
          </text:section>
          <text:section text:name="artikel_id1-3-2-2-2" text:style-name="artikel">
            <text:p text:style-name="artikel_kop_titel"><text:span text:style-name="artikel_kop_label">Artikel</text:span> <text:span text:style-name="artikel_kop_nr">2</text:span> </text:p>
            <text:p text:style-name="al">Het besluit treedt in werking op de dag na bekendmaking in het gemeenteblad en treedt in de plaats van het eerder bekendgemaakte besluit van 2 december 2025.</text:p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in de vergadering van 10 maart 2026</text:span></text:p>
          </text:section>
          <text:section text:name="ondertekening_id1-3-2-3-2">
            <text:p><text:span text:style-name="functie"/></text:p>
          </text:section>
          <text:section text:name="ondertekening_id1-3-2-3-3">
            <text:p><text:span text:style-name="functie"/></text:p>
            <text:p><text:span text:style-name="functie">De burgemeester</text:span></text:p>
            <text:p><text:span text:style-name="functie">Femke Halsema</text:span></text:p>
          </text:section>
          <text:section text:name="ondertekening_id1-3-2-3-4">
            <text:p><text:span text:style-name="functie"/></text:p>
            <text:p><text:span text:style-name="functie">De gemeentesecretaris</text:span></text:p>
            <text:p><text:span text:style-name="functie">Catrien Lenstra</text:span></text:p>
          </text:section>
          <text:section text:name="ondertekening_id1-3-2-3-5">
            <text:p><text:span text:style-name="functie"/></text:p>
          </text:section>
        </text:section>
        <text:section text:name="nota-toelichting_id1-3-2-4" text:style-name="nota-toelichting">
          <text:p text:style-name="kop_level0"><text:span text:style-name="label"/> <text:span text:style-name="nr"/> Toelichting</text:p>
          <text:p text:style-name="al">Middels dit besluit stelt het college op grond van de Verordening op het lokaal onderwijsbeleid Amsterdam 2019 de subsidieplafonds voor het schooljaar 2026-2027 vast. Omdat in het besluit van 2 december 2025 per abuis een aantal subsidieplafonds (vakleerkracht cultuur; vakleerkracht bewegingsonderwijs; ondersteunend personeel; vroegschools aanbod; kansenaanpak PO zomerscholen; nieuwkomers PO en Bevorderen burgerschap) ontbraken, wordt dit besluit genomen en treedt het in de plaats van het eerder genomen besluit.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26640</text:span><text:line-break/><text:date style:data-style-name="dag" text:fixed="true" text:date-value="2026-03-18"/><text:line-break/><text:date style:data-style-name="jaar" text:fixed="true" text:date-value="2026-03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26640</text:span><text:date style:data-style-name="nicedate" text:fixed="true" text:date-value="2026-03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26640</text:span><text:date style:data-style-name="nicedate" text:fixed="true" text:date-value="2026-03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erordeningen-Web-CB/5.45/xml/MC-DRP-Verordeningen-Web-CB.xml</meta:user-defined>
    <meta:user-defined meta:name="OVERHEID.Gemeente/DC.creator">Amsterdam</meta:user-defined>
    <meta:user-defined meta:name="OVERHEID.Informatietype/DC.type">officiële publicatie</meta:user-defined>
    <meta:user-defined meta:name="OVERHEIDop.Rubriek/DC.type">algemeen verbindend voorschrift (verordening)</meta:user-defined>
    <meta:user-defined meta:name="OVERHEID.Gemeente/OVERHEID.authority">Amsterdam</meta:user-defined>
    <meta:user-defined meta:name="OVERHEID.Gemeente/DCTERMS.publisher">Amsterdam</meta:user-defined>
    <meta:user-defined meta:name="OVERHEID.TaxonomieBeleidsagendaDecentraal/OVERHEID.category">Financiën | Organisatie en beleid</meta:user-defined>
    <meta:user-defined meta:name="DC.source">artikel 3.5, 4.4 en 6.4 van bijlage 3 van de Verordening op het lokaal onderwijsbeleid Amsterdam 2019]|[https://lokaleregelgeving.overheid.nl/CVDR621825/23#bijlage_3:</meta:user-defined>
    <meta:user-defined meta:name="DC.source">artikel 3.4, 4.4, 5.4 en 6.3 van bijlage 4 van de Verordening op het lokaal onderwijsbeleid Amsterdam 2019]|[https://lokaleregelgeving.overheid.nl/CVDR621825/23#bijlage_n4</meta:user-defined>
    <meta:user-defined meta:name="DC.source">artikel 3.4 van bijlage 6 van de Verordening op het lokaal onderwijsbeleid Amsterdam 2019]|[https://lokaleregelgeving.overheid.nl/CVDR621825/23#bijlage_6:</meta:user-defined>
    <meta:user-defined meta:name="DCTERMS.alternative">Besluit van het college van burgemeester en wethouders van de gemeente Amsterdam tot vaststelling van de subsidieplafonds voor het schooljaar 2026-2027 op grond van de Verordening op het lokaal onderwijsbeleid Amsterdam 2019</meta:user-defined>
    <dc:language>nl</dc:language>
    <meta:user-defined meta:name="OVERHEIDop.locatietype/OVERHEIDop.gebiedsmarkering">Gemeente</meta:user-defined>
    <meta:user-defined meta:name="DC.title">Besluit van het college van burgemeester en wethouders van de gemeente Amsterdam tot vaststelling van de subsidieplafonds voor het schooljaar 2026-2027 op grond van de Verordening op het lokaal onderwijsbeleid Amsterdam 2019</meta:user-defined>
    <meta:user-defined meta:name="DCTERMS.W3CDTF/DCTERMS.available">2026-03-18</meta:user-defined>
    <meta:user-defined meta:name="DCTERMS.W3CDTF/OVERHEIDop.jaargang">2026</meta:user-defined>
    <meta:user-defined meta:name="OVERHEIDop.publicationIssue">126640</meta:user-defined>
    <meta:user-defined meta:name="OVERHEIDop.betreftRegeling">CVDR758992_1</meta:user-defined>
    <meta:user-defined meta:name="xs:date/OVERHEIDop.startdatum">2026-03-19</meta:user-defined>
    <meta:user-defined meta:name="OVERHEIDop.GmbID/DC.identifier">gmb-2026-126640</meta:user-defined>
    <meta:user-defined meta:name="OVERHEIDop.versieInformatie"/>
  </office:meta>
</office:document-meta>
</file>