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stigen erfdienstbaarheid van overdraai en opstalrecht voor kabels te Oosterhout</text:p>
      <text:section text:name="regeling_id1-3-2" text:style-name="regeling">
        <text:section text:name="aanhef_id1-3-2-1" text:style-name="aanhef">
          <text:section text:name="preambule_id1-3-2-1-1" text:style-name="preambule">
            <text:p text:style-name="al"/>
            <text:p text:style-name="al">
            <text:span text:style-name="nadrukvet">Motivering </text:span>
          </text:p>
            <text:p text:style-name="al"/>
            <text:p text:style-name="al">De gemeente Oosterhout is voornemens om op drie grondpercelen gelegen in de Oranjepolder (nabij de A59) te Oosterhout, kadastraal bekend gemeente Oosterhout, sectie C, nummers 4083, 4085, 4154 een erfdienstbaarheid van overdraai en een recht van opstal voor het aanleggen en houden van kabels te vestigen ten behoeve van het Energiepark A59. Naar het oordeel van de gemeente is Eneco de enige serieuze gegadigde die in aanmerking komt voor het vestigen van deze rechten op de gemeentelijke grondpercelen. </text:p>
            <text:p text:style-name="al">Het Energiepark is gelegen in de Oranjepolder (nabij de A59) te Oosterhout. De gemeentelijke grondpercelen (ca. 3,2 ha) maken onderdeel uit van deze locatie.</text:p>
            <text:p text:style-name="al">De gemeente is in 2023 een anterieure overeenkomst aangegaan met Eneco voor de realisatie van het windpark dat onderdeel uitmaakt van het Energiepark. Onderdeel van de afspraken betreft het vestigen van een erfdienstbaarheid van overdraai en een recht van opstal voor de noodzakelijke kabels. De rotorbladen van de windturbines hebben een de overdraai die gedeeltelijk plaatsvindt boven gemeentegrond. Tevens is het voor de aanleg, instandhouding en onderhoud van de windturbines noodzakelijk dat een zakelijk recht wordt gevestigd voor de kabels die noodzakelijk zijn om de windturbines te kunnen exploiteren. </text:p>
            <text:p text:style-name="al">Naar het oordeel van de gemeente is Eneco de enige serieuze gegadigde die in aanmerking komt voor het vestigen van een recht van overdraai en het vestigen van een opstalrecht voor kabels in betreffende gronden. Eneco is verantwoordelijk voor de realisatie en exploitatie van het windpark. Eneco heeft daartoe afspraken gemaakt met alle grondeigenaren, waaronder de gemeente. Eneco beschikt inmiddels over de vereiste vergunningen. Om uitvoering van het windpark technisch mogelijk te maken is het noodzakelijk dat er kabels worden aangelegd. Zodra het windpark operationeel is, roteren de wieken over gemeentegrond. Hierover zijn reeds eerder afspraken gemaakt in de anterieure overeenkomst. </text:p>
            <text:p text:style-name="al">Gelet op het voorgaande is de gemeente van oordeel dat op grond van objectieve, redelijke en toetsbare criteria alleen Eneco als serieuze gegadigde in aanmerking komt voor het vestigen van een erfdienstbaarheid van overdraai en een recht van opstal voor de noodzakelijke kabels.</text:p>
            <text:p text:style-name="al"/>
            <text:p text:style-name="al">
            <text:span text:style-name="nadrukvet">Vervaltermijn</text:span>
          </text:p>
            <text:p text:style-name="al"/>
            <text:p text:style-name="al">Indien u zich niet kunt verenigen met het vestigen van het recht van overdraai en het recht van opstal door de gemeente, omdat u meent daarvoor zelf als gegadigde in aanmerking te komen, dan kunt u uiterlijk binnen een termijn van 20 kalenderdagen na publicatiedatum een kort geding procedure aanhangig maken bij de bevoegde voorzieningenrechter e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m.weterings@oosterhout.nl" xlink:type="simple">m.weterings@oosterhout.nl</text:a> te verzend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5163</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163</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5163</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Oosterhout</meta:user-defined>
    <meta:user-defined meta:name="OVERHEID.Informatietype/DC.type">officiële publicatie</meta:user-defined>
    <meta:user-defined meta:name="OVERHEIDop.Rubriek/DC.type">overige overheidsinformatie</meta:user-defined>
    <meta:user-defined meta:name="OVERHEID.Gemeente/OVERHEID.authority">Oosterhout</meta:user-defined>
    <meta:user-defined meta:name="OVERHEID.Gemeente/DCTERMS.publisher">Oosterhout</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stigen erfdienstbaarheid van overdraai en opstalrecht voor kabels te Oosterhout</meta:user-defined>
    <meta:user-defined meta:name="DCTERMS.W3CDTF/DCTERMS.available">2026-03-18</meta:user-defined>
    <meta:user-defined meta:name="DCTERMS.W3CDTF/OVERHEIDop.jaargang">2026</meta:user-defined>
    <meta:user-defined meta:name="OVERHEIDop.publicationIssue">125163</meta:user-defined>
    <meta:user-defined meta:name="OVERHEIDop.GmbID/DC.identifier">gmb-2026-125163</meta:user-defined>
    <meta:user-defined meta:name="OVERHEIDop.versieInformatie"/>
  </office:meta>
</office:document-meta>
</file>