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office:automatic-styles>
  <office:body>
    <office:text>
      <text:p text:style-name="new_page_staatscourant"/>
      <text:p text:style-name="single-kop-titel">Inspraak Notitie Reikwijdte en Detailniveau voor het Omgevingseffectrapport voor de Omgevingsvisie Heerenveen</text:p>
      <text:section text:name="zakelijke-mededeling_id1-3-2" text:style-name="zakelijke-mededeling">
        <text:section text:name="zakelijke-mededeling-tekst_id1-3-2-1" text:style-name="zakelijke-mededeling-tekst">
          <text:section text:name="tekst_id1-3-2-1-1" text:style-name="tekst">
            <text:p text:style-name="common-al">Van vrijdag 20 maart 2026 tot en met donderdag 30 april 2026 ligt de Notitie Reikwijdte en Detailniveau (NRD) voor het Omgevingseffectrapport (OER) voor de Omgevingsvisie Heerenveen ter inzage.</text:p>
            <text:p text:style-name="common-al">
            <text:span text:style-name="nadrukvet">Beschrijving </text:span>
          </text:p>
            <text:p text:style-name="common-al">
            <text:span text:style-name="nadrukcur">Aanleiding </text:span>
          </text:p>
            <text:p text:style-name="common-al">De gemeente Heerenveen is bezig met het vernieuwen van de huidige omgevingsvisie uit 2021. Het doel van deze vernieuwing is om een duidelijker kader te geven voor de ontwikkeling en de inrichting van de fysieke leefomgeving tot 2050. Brede welvaart speelt daar een centrale rol in.</text:p>
            <text:p text:style-name="common-al">Bij het vernieuwen van de Omgevingsvisie hoort een Milieueffectrapport (MER). Het MER helpt bij het maken van keuzes over de ontwikkeling en inrichting van de fysieke leefomgeving. Het MER laat zien wat de milieueffecten van keuzes zijn. Omdat brede welvaart centraal zal staan in de nieuwe Omgevingsvisie, worden naast de milieueffecten ook de sociale en de economische effecten in beeld gebracht. Bij deze uitgebreide versie van het MER wordt gesproken van een OER, een Omgevingseffectrapport. </text:p>
            <text:p text:style-name="common-al">
            <text:span text:style-name="nadrukcur">Notitie Reikwijdte en Detailniveau </text:span>
          </text:p>
            <text:p text:style-name="common-al">De eerste stap om te komen tot een OER is het opstellen van een Notitie Reikwijdte en Detailniveau (NRD). In de NRD staat welke stappen worden doorlopen om tot een OER te komen. Ook staan in de NRD in hoofdlijnen de alternatieven beschreven die onderzocht zullen worden. Verder beschrijft de NRD op welke punten de alternatieven beoordeeld zullen worden (reikwijdte) en met welke diepgang het onderzoek plaatsvindt (detailniveau). </text:p>
            <text:p text:style-name="common-al">U heeft de mogelijkheid om door middel van een inspraakreactie te reageren op de inhoud van de NRD. </text:p>
            <text:p text:style-name="common-al">
            <text:span text:style-name="nadrukvet">Inzage </text:span>
          </text:p>
            <text:p text:style-name="common-al">U kunt de NRD digitaal bekijken via het digitale publicatieblad op www.officielebekendmakingen.nl. Ook kunt u de NRD digitaal bekijken via www.heerenveen.nl onder ‘ter inzage’. </text:p>
            <text:p text:style-name="common-al">U kunt de NRD ook inzien in het Gemeentehuis, Crackstraat 2 te Heerenveen - op werkdagen op afspraak geopend van 8.30 tot 16.00 uur. Hiervoor kunt u bellen met nummer 14 0513. Hier kunt u ook vragen stellen over de NRD. </text:p>
            <text:p text:style-name="common-al">
            <text:span text:style-name="nadrukvet">Reageren </text:span>
          </text:p>
            <text:p text:style-name="common-al">Van vrijdag 20 maart 2026 tot en met donderdag 30 april 2026 kunt u uw inspraakreactie over de NRD indienen. Dit kan per brief, per mail, digitaal of mondeling. U geeft aan met welke punten u het wel of niet eens bent en waarom. In een reactienota zal op alle inspraakreacties worden gereageerd en zal worden aangegeven wat er met uw reactie wordt gedaan.</text:p>
            <text:p text:style-name="common-al">
            <text:span text:style-name="nadrukcur">Per brief of mail</text:span>
          </text:p>
            <text:list text:style-name="id1-3-2-1-1-15">
              <text:list-item text:style-override="id1-3-2-1-1-15-1">
                <text:number>•</text:number>
                <text:p text:style-name="al">Schrijf een brief aan de gemeente Heerenveen, t.a.v. het college van burgemeester en wethouders, Postbus 15000, 8440 GA Heerenveen. </text:p>
              </text:list-item>
              <text:list-item text:style-override="id1-3-2-1-1-15-2">
                <text:number>•</text:number>
                <text:p text:style-name="al">Stuur een mail naar gemeente@heerenveen.nl, t.a.v. het college van burgemeester en wethouders. </text:p>
              </text:list-item>
            </text:list>
            <text:p text:style-name="common-al">Vermeld in uw brief/mail: </text:p>
            <text:list text:style-name="id1-3-2-1-1-17">
              <text:list-item text:style-override="id1-3-2-1-1-17-1">
                <text:number>•</text:number>
                <text:p text:style-name="al">Dat het gaat om de ‘NRD OER Omgevingsvisie Heerenveen’ </text:p>
              </text:list-item>
              <text:list-item text:style-override="id1-3-2-1-1-17-2">
                <text:number>•</text:number>
                <text:p text:style-name="al">Waarom u een reactie indient </text:p>
              </text:list-item>
              <text:list-item text:style-override="id1-3-2-1-1-17-3">
                <text:number>•</text:number>
                <text:p text:style-name="al">De datum </text:p>
              </text:list-item>
              <text:list-item text:style-override="id1-3-2-1-1-17-4">
                <text:number>•</text:number>
                <text:p text:style-name="al">Uw naam en adres </text:p>
              </text:list-item>
              <text:list-item text:style-override="id1-3-2-1-1-17-5">
                <text:number>•</text:number>
                <text:p text:style-name="al">In geval van een brief uw handtekening </text:p>
              </text:list-item>
            </text:list>
            <text:p text:style-name="common-al">
            <text:span text:style-name="nadrukcur">Digitaal</text:span>
          </text:p>
            <text:list text:style-name="id1-3-2-1-1-19">
              <text:list-item text:style-override="id1-3-2-1-1-19-1">
                <text:number>•</text:number>
                <text:p text:style-name="al">Ga naar www.heerenveen.nl en ga naar de pagina ‘zienswijze’. Hiervoor heeft u DigiD nodig.</text:p>
              </text:list-item>
            </text:list>
            <text:p text:style-name="last-al">
            <text:span text:style-name="nadrukcur">Mondeling</text:span>
          </text:p>
            <text:list text:style-name="id1-3-2-1-1-21">
              <text:list-item text:style-override="id1-3-2-1-1-21-1">
                <text:number>•</text:number>
                <text:p text:style-name="al">Maak een afspraak via 14 0513 (ma. t/m vr. 08.30 - 16.0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4151</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151</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151</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2/xml/MC-DRP-Participatie-Web-ZM.xml</meta:user-defined>
    <meta:user-defined meta:name="OVERHEID.Gemeente/DC.creator">Heerenveen</meta:user-defined>
    <meta:user-defined meta:name="OVERHEID.Informatietype/DC.type">officiële publicatie</meta:user-defined>
    <meta:user-defined meta:name="OVERHEIDop.Rubriek/DC.type">particip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Inspraak Notitie Reikwijdte en Detailniveau voor het Omgevingseffectrapport voor de Omgevingsvisie Heerenveen</meta:user-defined>
    <meta:user-defined meta:name="OVERHEIDop.datumEindeReactietermijn">2026-04-30</meta:user-defined>
    <meta:user-defined meta:name="OVERHEIDop.TilID/OVERHEIDop.terinzageleggingOP">til-2026-9759</meta:user-defined>
    <meta:user-defined meta:name="DCTERMS.W3CDTF/DCTERMS.available">2026-03-19</meta:user-defined>
    <meta:user-defined meta:name="DCTERMS.W3CDTF/OVERHEIDop.jaargang">2026</meta:user-defined>
    <meta:user-defined meta:name="OVERHEIDop.publicationIssue">124151</meta:user-defined>
    <meta:user-defined meta:name="OVERHEIDop.GmbID/DC.identifier">gmb-2026-124151</meta:user-defined>
    <meta:user-defined meta:name="OVERHEIDop.versieInformatie"/>
  </office:meta>
</office:document-meta>
</file>