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Instellingsbesluit Cultuurhaven Rotterdam </text:p>
      <text:section text:name="regeling_id1-3-2" text:style-name="regeling">
        <text:section text:name="aanhef_id1-3-2-1" text:style-name="aanhef">
          <text:section text:name="preambule_id1-3-2-1-1" text:style-name="preambule">
            <text:p text:style-name="al">De Raad van de gemeente Rotterdam,</text:p>
            <text:p text:style-name="al"/>
            <text:p text:style-name="al">gelezen het herziene raadsvoorstel van burgemeester en wethouders van 24 februari 2026 </text:p>
            <text:p text:style-name="al">(raadsvoorstel nr. 26bb001588); 26bb001545;</text:p>
            <text:p text:style-name="al"/>
            <text:p text:style-name="al">gelet op de artikelen 84 en 149 van de Gemeentewet;</text:p>
            <text:p text:style-name="al"/>
            <text:p text:style-name="al">overwegende dat:</text:p>
            <text:p text:style-name="al">het gemeentebestuur het wenselijk acht om gevraagd en ongevraagd advies te ontvangen op het vlak van kunst- en cultuurbeleid en dat deze advisering een nieuwe, onafhankelijke en representatieve advies- en ontwerpstructuur vergt, met een nauwe verbinding met de stad en de cultuursector;</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en de daarop berustende bepalingen wordt verstaan onder:</text:p>
            <text:list text:style-name="id1-3-2-2-1-3">
              <text:list-item text:style-override="id1-3-2-2-1-3-1">
                <text:number>-</text:number>
                <text:p text:style-name="al">adviescommissie: commissie als bedoeld in artikel 84 van de Gemeentewet;</text:p>
              </text:list-item>
              <text:list-item text:style-override="id1-3-2-2-1-3-2">
                <text:number>-</text:number>
                <text:p text:style-name="al">college: college van burgemeester en wethouders van de gemeente Rotterdam;</text:p>
              </text:list-item>
              <text:list-item text:style-override="id1-3-2-2-1-3-3">
                <text:number>-</text:number>
                <text:p text:style-name="al">raad: gemeenteraad van de gemeente Rotterdam;</text:p>
              </text:list-item>
              <text:list-item text:style-override="id1-3-2-2-1-3-4">
                <text:number>-</text:number>
                <text:p text:style-name="al">Uitgangspuntennota: door de gemeenteraad vastgestelde nota, waarin het cultuurbeleid en het financiële kader voor een periode van vier jaar is vastgelegd.</text:p>
              </text:list-item>
            </text:list>
          </text:section>
          <text:section text:name="artikel_id1-3-2-2-2" text:style-name="artikel">
            <text:p text:style-name="artikel_kop_titel"><text:span text:style-name="artikel_kop_label">Artikel</text:span> <text:span text:style-name="artikel_kop_nr">2</text:span> Instelling en taak adviescommissie</text:p>
            <text:list text:style-name="id1-3-2-2-2-2">
              <text:list-item text:style-override="id1-3-2-2-2-2">
                <text:number>1.</text:number>
                <text:p text:style-name="al">Er is een adviescommissie genaamd de Cultuurhaven Rotterdam, die belast is met: </text:p>
                <text:list text:style-name="id1-3-2-2-2-2-3">
                  <text:list-item text:style-override="id1-3-2-2-2-2-3-1">
                    <text:number>a.</text:number>
                    <text:p text:style-name="al">het gevraagd of ongevraagd adviseren van het college of de raad over het stelsel, de randvoorwaarden en de lange termijnontwikkeling van het culturele ecosysteem van Rotterdam;</text:p>
                  </text:list-item>
                  <text:list-item text:style-override="id1-3-2-2-2-2-3-2">
                    <text:number>b.</text:number>
                    <text:p text:style-name="al">het bieden van een breed platform op het gebied van kunst en cultuur, gericht op representatie, democratisering en burgerparticipatie;</text:p>
                  </text:list-item>
                  <text:list-item text:style-override="id1-3-2-2-2-2-3-3">
                    <text:number>c.</text:number>
                    <text:p text:style-name="al">het functioneren als kennismotor die data en inzichten samenbrengt, verzamelt en ontwikkelt, en deze actief deelt in het culturele veld en daarbuiten.</text:p>
                  </text:list-item>
                </text:list>
              </text:list-item>
              <text:list-item text:style-override="id1-3-2-2-2-3">
                <text:number>2.</text:number>
                <text:p text:style-name="al">De Cultuurhaven Rotterdam besteedt in haar adviezen in ieder geval aandacht aan de volle breedte van de cultuursector inclusief niet door het college gesubsidieerde culturele activiteiten, de relatie tussen de cultuursector en andere voor cultuur relevante sectoren, en de groei van de stad in relatie tot culturele activiteiten en voorzieningen. Hierbij wordt uitgegaan van de volgende vier pijlers: </text:p>
                <text:list text:style-name="id1-3-2-2-2-3-3">
                  <text:list-item text:style-override="id1-3-2-2-2-3-3-1">
                    <text:number>a.</text:number>
                    <text:p text:style-name="al">publieke pijler van wijken en gebieden; </text:p>
                  </text:list-item>
                  <text:list-item text:style-override="id1-3-2-2-2-3-3-2">
                    <text:number>b.</text:number>
                    <text:p text:style-name="al">artistieke pijler van experts;</text:p>
                  </text:list-item>
                  <text:list-item text:style-override="id1-3-2-2-2-3-3-3">
                    <text:number>c.</text:number>
                    <text:p text:style-name="al">sociaal-maatschappelijke pijler met thematafels; en</text:p>
                  </text:list-item>
                  <text:list-item text:style-override="id1-3-2-2-2-3-3-4">
                    <text:number>d.</text:number>
                    <text:p text:style-name="al">economische pijler van culturele ondernemers.</text:p>
                  </text:list-item>
                </text:list>
              </text:list-item>
              <text:list-item text:style-override="id1-3-2-2-2-4">
                <text:number>3.</text:number>
                <text:p text:style-name="al">De Cultuurhaven Rotterdam maakt een verkenning voor de Uitgangspuntennota.</text:p>
              </text:list-item>
              <text:list-item text:style-override="id1-3-2-2-2-5">
                <text:number>4.</text:number>
                <text:p text:style-name="al">De adviezen van de Cultuurhaven Rotterdam zijn openbaar. Zij worden gelijktijdig uitgebracht aan het college en de raad en zijn vervolgens online te lezen via de website van de Cultuurhaven, te weten <text:a xlink:href="http://www.cultuurhavenrotterdam.nl" xlink:type="simple"><text:span text:style-name="nadrukondlijn">www.cultuurhavenrotterdam.nl</text:span></text:a>.</text:p>
              </text:list-item>
              <text:list-item text:style-override="id1-3-2-2-2-6">
                <text:number>5.</text:number>
                <text:p text:style-name="al">Van adviezen van de Cultuurhaven Rotterdam kan slechts gemotiveerd worden afgeweken. Indien het college afwijkt van een advies, wordt de raad hiervan in kennis gesteld.</text:p>
              </text:list-item>
              <text:list-item text:style-override="id1-3-2-2-2-7">
                <text:number>6.</text:number>
                <text:p text:style-name="al">De Cultuurhaven Rotterdam brengt jaarlijks voor 1 april een verslag uit met een inhoudelijke en financiële rapportage van zijn werkzaamheden in het voorafgaande kalenderjaar. Het verslag wordt gelijktijdig gezonden aan het college en de raad.</text:p>
              </text:list-item>
            </text:list>
          </text:section>
          <text:section text:name="artikel_id1-3-2-2-3" text:style-name="artikel">
            <text:p text:style-name="artikel_kop_titel"><text:span text:style-name="artikel_kop_label">Artikel</text:span> <text:span text:style-name="artikel_kop_nr">3</text:span> Samenstelling adviescommissie</text:p>
            <text:list text:style-name="id1-3-2-2-3-2">
              <text:list-item text:style-override="id1-3-2-2-3-2">
                <text:number>1.</text:number>
                <text:p text:style-name="al">De Cultuurhaven Rotterdam bestaat uit een oneven aantal van minimaal vijftien en maximaal eenentwintig leden, met inbegrip van de voorzitter.</text:p>
              </text:list-item>
              <text:list-item text:style-override="id1-3-2-2-3-3">
                <text:number>2.</text:number>
                <text:p text:style-name="al">De raad benoemt, schorst en ontslaat de voorzitter en de overige leden op voordracht van het college.</text:p>
              </text:list-item>
              <text:list-item text:style-override="id1-3-2-2-3-4">
                <text:number>3.</text:number>
                <text:p text:style-name="al">Ten minste een derde gedeelte van de leden is niet werkzaam in de cultuursector.</text:p>
              </text:list-item>
            </text:list>
          </text:section>
          <text:section text:name="artikel_id1-3-2-2-4" text:style-name="artikel">
            <text:p text:style-name="artikel_kop_titel"><text:span text:style-name="artikel_kop_label">Artikel</text:span> <text:span text:style-name="artikel_kop_nr">4</text:span> Benoeming </text:p>
            <text:list text:style-name="id1-3-2-2-4-2">
              <text:list-item text:style-override="id1-3-2-2-4-2">
                <text:number>1.</text:number>
                <text:p text:style-name="al">De raad stelt een profielschets vast van de voorzitter en een generieke profielschets van de overige leden, waarna de vacature openbaar gemaakt wordt.</text:p>
              </text:list-item>
              <text:list-item text:style-override="id1-3-2-2-4-3">
                <text:number>2.</text:number>
                <text:p text:style-name="al">De voorzitter en de overige leden worden benoemd voor een periode van maximaal vier jaar. Zij kunnen eenmaal voor een periode van ten hoogste twee jaar worden herbenoemd.</text:p>
              </text:list-item>
              <text:list-item text:style-override="id1-3-2-2-4-4">
                <text:number>3.</text:number>
                <text:p text:style-name="al">Voorafgaand aan de benoeming van de voorzitter en de overige leden vindt openbare bekendmaking van de vacatures plaats.</text:p>
              </text:list-item>
              <text:list-item text:style-override="id1-3-2-2-4-5">
                <text:number>4.</text:number>
                <text:p text:style-name="al">De Cultuurhaven Rotterdam wijst uit haar midden twee vicevoorzitters aan.</text:p>
              </text:list-item>
              <text:list-item text:style-override="id1-3-2-2-4-6">
                <text:number>5.</text:number>
                <text:p text:style-name="al">De voorzitter en de overige leden worden op persoonlijke titel benoemd.</text:p>
              </text:list-item>
            </text:list>
          </text:section>
          <text:section text:name="artikel_id1-3-2-2-5" text:style-name="artikel">
            <text:p text:style-name="artikel_kop_titel"><text:span text:style-name="artikel_kop_label">Artikel</text:span> <text:span text:style-name="artikel_kop_nr">5</text:span> Uitvoerend secretaris en ondersteunend bureau</text:p>
            <text:list text:style-name="id1-3-2-2-5-2">
              <text:list-item text:style-override="id1-3-2-2-5-2">
                <text:number>1.</text:number>
                <text:p text:style-name="al">De Cultuurhaven Rotterdam wordt bijgestaan door een uitvoerend secretaris en een ondersteunend bureau. De uitvoerend secretaris is geen lid van de adviescommissie. </text:p>
              </text:list-item>
              <text:list-item text:style-override="id1-3-2-2-5-3">
                <text:number>2.</text:number>
                <text:p text:style-name="al">De voorzitter geeft leiding aan de werkzaamheden van de uitvoerend secretaris. </text:p>
              </text:list-item>
              <text:list-item text:style-override="id1-3-2-2-5-4">
                <text:number>3.</text:number>
                <text:p text:style-name="al">De uitvoerend secretaris staat onder gezag van de adviescommissie en legt voor zijn werkzaamheden uitsluitend verantwoording af aan de adviescommissie.</text:p>
              </text:list-item>
            </text:list>
          </text:section>
          <text:section text:name="artikel_id1-3-2-2-6" text:style-name="artikel">
            <text:p text:style-name="artikel_kop_titel"><text:span text:style-name="artikel_kop_label">Artikel</text:span> <text:span text:style-name="artikel_kop_nr">6</text:span> Taken voorzitter en uitvoerend secretaris</text:p>
            <text:list text:style-name="id1-3-2-2-6-2">
              <text:list-item text:style-override="id1-3-2-2-6-2">
                <text:number>1.</text:number>
                <text:p text:style-name="al">Tot de taken van de voorzitter behoren ten minste:</text:p>
                <text:list text:style-name="id1-3-2-2-6-2-3">
                  <text:list-item text:style-override="id1-3-2-2-6-2-3-1">
                    <text:number>a.</text:number>
                    <text:p text:style-name="al">het tijdig doen opstellen van de agenda, in overleg met de uitvoerend secretaris;</text:p>
                  </text:list-item>
                  <text:list-item text:style-override="id1-3-2-2-6-2-3-2">
                    <text:number>b.</text:number>
                    <text:p text:style-name="al">het doen uitnodigen van de leden voor de vergadering;</text:p>
                  </text:list-item>
                  <text:list-item text:style-override="id1-3-2-2-6-2-3-3">
                    <text:number>c.</text:number>
                    <text:p text:style-name="al">het leiden van de vergadering;</text:p>
                  </text:list-item>
                  <text:list-item text:style-override="id1-3-2-2-6-2-3-4">
                    <text:number>d.</text:number>
                    <text:p text:style-name="al">het bewaken van de integriteit in de Cultuurhaven Rotterdam en van de kwaliteit van de adviezen en het adviseringsproces; </text:p>
                  </text:list-item>
                  <text:list-item text:style-override="id1-3-2-2-6-2-3-5">
                    <text:number>e.</text:number>
                    <text:p text:style-name="al">het toezenden van de adviezen aan het college of de raad.</text:p>
                  </text:list-item>
                </text:list>
              </text:list-item>
              <text:list-item text:style-override="id1-3-2-2-6-3">
                <text:number>2.</text:number>
                <text:p text:style-name="al">Tot de taken van de uitvoerend secretaris behoren ten minste:</text:p>
                <text:list text:style-name="id1-3-2-2-6-3-3">
                  <text:list-item text:style-override="id1-3-2-2-6-3-3-1">
                    <text:number>a.</text:number>
                    <text:p text:style-name="al">het mede opstellen en tijdig versturen van de agenda en bijbehorende stukken aan de voorzitter en de overige leden;</text:p>
                  </text:list-item>
                  <text:list-item text:style-override="id1-3-2-2-6-3-3-2">
                    <text:number>b.</text:number>
                    <text:p text:style-name="al">het verstrekken van de benodigde informatie aan de voorzitter en de overige leden van de adviescommissie;</text:p>
                  </text:list-item>
                  <text:list-item text:style-override="id1-3-2-2-6-3-3-3">
                    <text:number>c.</text:number>
                    <text:p text:style-name="al">het bijwonen van de vergaderingen, het bijhouden van de presentielijst en de verslaglegging;</text:p>
                  </text:list-item>
                  <text:list-item text:style-override="id1-3-2-2-6-3-3-4">
                    <text:number>d.</text:number>
                    <text:p text:style-name="al">het opstellen van de conceptadviezen;</text:p>
                  </text:list-item>
                  <text:list-item text:style-override="id1-3-2-2-6-3-3-5">
                    <text:number>e.</text:number>
                    <text:p text:style-name="al">het mede bewaken van de kwaliteit en de integriteit van de adviezen en het adviseringsproces.</text:p>
                  </text:list-item>
                </text:list>
              </text:list-item>
            </text:list>
          </text:section>
          <text:section text:name="artikel_id1-3-2-2-7" text:style-name="artikel">
            <text:p text:style-name="artikel_kop_titel"><text:span text:style-name="artikel_kop_label">Artikel</text:span> <text:span text:style-name="artikel_kop_nr">7</text:span> Onverenigbare functies </text:p>
            <text:list text:style-name="id1-3-2-2-7-2">
              <text:list-item text:style-override="id1-3-2-2-7-2">
                <text:number>1.</text:number>
                <text:p text:style-name="al">Het lidmaatschap van de Cultuurhaven Rotterdam is onverenigbaar met:</text:p>
                <text:list text:style-name="id1-3-2-2-7-2-3">
                  <text:list-item text:style-override="id1-3-2-2-7-2-3-1">
                    <text:number>a.</text:number>
                    <text:p text:style-name="al">het ambt van burgemeester of wethouder van Rotterdam; </text:p>
                  </text:list-item>
                  <text:list-item text:style-override="id1-3-2-2-7-2-3-2">
                    <text:number>b.</text:number>
                    <text:p text:style-name="al">het lidmaatschap van de gemeenteraad van Rotterdam;</text:p>
                  </text:list-item>
                  <text:list-item text:style-override="id1-3-2-2-7-2-3-3">
                    <text:number>c.</text:number>
                    <text:p text:style-name="al">het op basis van een arbeidsovereenkomst werkzaam zijn voor de gemeente Rotterdam of het anderszins verrichten van werkzaamheden voor de gemeente Rotterdam;</text:p>
                  </text:list-item>
                  <text:list-item text:style-override="id1-3-2-2-7-2-3-4">
                    <text:number>d.</text:number>
                    <text:p text:style-name="al">een functie in het bestuur, de directie of de raad van toezicht van een organisatie die subsidie ontvangt vanuit de cultuurbegroting van de gemeente Rotterdam; </text:p>
                  </text:list-item>
                  <text:list-item text:style-override="id1-3-2-2-7-2-3-5">
                    <text:number>e.</text:number>
                    <text:p text:style-name="al">de persoon in kwestie een belang heeft bij gesubsidieerde culturele instellingen en organisaties in Rotterdam, waaronder in ieder geval wordt verstaan de betrokkenheid van diens partner of familielid in de eerste graad.</text:p>
                  </text:list-item>
                </text:list>
              </text:list-item>
              <text:list-item text:style-override="id1-3-2-2-7-3">
                <text:number>2.</text:number>
                <text:p text:style-name="al">De functies en nevenfuncties van de voorzitter en de overige leden van de Cultuurhaven Rotterdam worden gepubliceerd op de website van de Cultuurhaven, www.cultuurhavenrotterdam.nl.</text:p>
              </text:list-item>
            </text:list>
          </text:section>
          <text:section text:name="artikel_id1-3-2-2-8" text:style-name="artikel">
            <text:p text:style-name="artikel_kop_titel"><text:span text:style-name="artikel_kop_label">Artikel</text:span> <text:span text:style-name="artikel_kop_nr">8</text:span> Belangenverstrengeling</text:p>
            <text:list text:style-name="id1-3-2-2-8-2">
              <text:list-item text:style-override="id1-3-2-2-8-2">
                <text:number>1.</text:number>
                <text:p text:style-name="al">De voorzitter of een lid van de Cultuurhaven Rotterdam onthoudt zich van deelneming aan de behandeling van een advies waarbij hij een direct of indirect belang heeft. </text:p>
              </text:list-item>
              <text:list-item text:style-override="id1-3-2-2-8-3">
                <text:number>2.</text:number>
                <text:p text:style-name="al">Onder het hebben van een belang wordt in ieder geval begrepen een familierelatie in de eerste graad.</text:p>
              </text:list-item>
              <text:list-item text:style-override="id1-3-2-2-8-4">
                <text:number>3.</text:number>
                <text:p text:style-name="al">Indien een advies wordt gegeven over een onderwerp als bedoeld in het eerste lid, wordt in het advies vermeld op welke wijze toepassing is gegeven aan dit artikel.</text:p>
              </text:list-item>
            </text:list>
          </text:section>
          <text:section text:name="artikel_id1-3-2-2-9" text:style-name="artikel">
            <text:p text:style-name="artikel_kop_titel"><text:span text:style-name="artikel_kop_label">Artikel</text:span> <text:span text:style-name="artikel_kop_nr">9</text:span> Einde lidmaatschap</text:p>
            <text:p text:style-name="al">Het lidmaatschap eindigt:</text:p>
            <text:list text:style-name="id1-3-2-2-9-3">
              <text:list-item text:style-override="id1-3-2-2-9-3-1">
                <text:number>a.</text:number>
                <text:p text:style-name="al">door het verstrijken van de benoemingsperiode;</text:p>
              </text:list-item>
              <text:list-item text:style-override="id1-3-2-2-9-3-2">
                <text:number>b.</text:number>
                <text:p text:style-name="al">op eigen verzoek;</text:p>
              </text:list-item>
              <text:list-item text:style-override="id1-3-2-2-9-3-3">
                <text:number>c.</text:number>
                <text:p text:style-name="al">door een ontslagbesluit van de gemeenteraad;</text:p>
              </text:list-item>
              <text:list-item text:style-override="id1-3-2-2-9-3-4">
                <text:number>d.</text:number>
                <text:p text:style-name="al">door overlijden;</text:p>
              </text:list-item>
              <text:list-item text:style-override="id1-3-2-2-9-3-5">
                <text:number>e.</text:number>
                <text:p text:style-name="al">door aanvaarding van een onverenigbare functie als bedoeld in artikel 7.</text:p>
              </text:list-item>
            </text:list>
          </text:section>
          <text:section text:name="artikel_id1-3-2-2-10" text:style-name="artikel">
            <text:p text:style-name="artikel_kop_titel"><text:span text:style-name="artikel_kop_label">Artikel</text:span> <text:span text:style-name="artikel_kop_nr">10</text:span> Vergaderingen</text:p>
            <text:list text:style-name="id1-3-2-2-10-2">
              <text:list-item text:style-override="id1-3-2-2-10-2">
                <text:number>1.</text:number>
                <text:p text:style-name="al">De Cultuurhaven Rotterdam vergadert vier keer per jaar. Indien naar het oordeel van de voorzitter sprake is van een bijzondere situatie, of op verzoek van ten minste vijf leden, kan ook meer dan vier keer vergaderd worden.</text:p>
              </text:list-item>
              <text:list-item text:style-override="id1-3-2-2-10-3">
                <text:number>2.</text:number>
                <text:p text:style-name="al">De vergaderingen van de Cultuurhaven Rotterdam zijn niet openbaar, tenzij de voorzitter of tenminste de helft van de ter vergadering aanwezige leden anders beslist.</text:p>
              </text:list-item>
              <text:list-item text:style-override="id1-3-2-2-10-4">
                <text:number>3.</text:number>
                <text:p text:style-name="al">De Cultuurhaven Rotterdam beslist met gewone meerderheid van stemmen van de bij de stemming aanwezige leden.</text:p>
              </text:list-item>
              <text:list-item text:style-override="id1-3-2-2-10-5">
                <text:number>4.</text:number>
                <text:p text:style-name="al">Indien de stemming resulteert in hetzelfde aantal voor- en tegenstemmen, beslist de voorzitter.</text:p>
              </text:list-item>
            </text:list>
          </text:section>
          <text:section text:name="artikel_id1-3-2-2-11" text:style-name="artikel">
            <text:p text:style-name="artikel_kop_titel"><text:span text:style-name="artikel_kop_label">Artikel</text:span> <text:span text:style-name="artikel_kop_nr">11</text:span> Werkgroepen en externe deskundigen</text:p>
            <text:list text:style-name="id1-3-2-2-11-2">
              <text:list-item text:style-override="id1-3-2-2-11-2">
                <text:number>1.</text:number>
                <text:p text:style-name="al">De Cultuurhaven Rotterdam kan zich laten bijstaan door externe deskundigen en werkgroepen instellen.</text:p>
              </text:list-item>
              <text:list-item text:style-override="id1-3-2-2-11-3">
                <text:number>2.</text:number>
                <text:p text:style-name="al">Een beslissing van de Cultuurhaven Rotterdam tot instellen van een werkgroep bevat de taakopdracht aan die werkgroep en de termijn waarbinnen die opdracht wordt vervuld.</text:p>
              </text:list-item>
              <text:list-item text:style-override="id1-3-2-2-11-4">
                <text:number>3.</text:number>
                <text:p text:style-name="al">De Cultuurhaven Rotterdam kan een werkgroep en externe deskundigen aanwijzingen en richtlijnen geven over de vervulling van de aan hen opgedragen taak.</text:p>
              </text:list-item>
              <text:list-item text:style-override="id1-3-2-2-11-5">
                <text:number>4.</text:number>
                <text:p text:style-name="al">Op adviseurs is artikel 7 onderdelen a en b van overeenkomstige toepassing.</text:p>
              </text:list-item>
              <text:list-item text:style-override="id1-3-2-2-11-6">
                <text:number>5.</text:number>
                <text:p text:style-name="al">De Cultuurhaven Rotterdam organiseert de werkgroepen, rekening houdend met de vier pijlers zoals genoemd in artikel 2, tweede lid.</text:p>
              </text:list-item>
            </text:list>
          </text:section>
          <text:section text:name="artikel_id1-3-2-2-12" text:style-name="artikel">
            <text:p text:style-name="artikel_kop_titel"><text:span text:style-name="artikel_kop_label">Artikel</text:span> <text:span text:style-name="artikel_kop_nr">12</text:span> Huishoudelijk reglement</text:p>
            <text:list text:style-name="id1-3-2-2-12-2">
              <text:list-item text:style-override="id1-3-2-2-12-2">
                <text:number>1.</text:number>
                <text:p text:style-name="al">De Cultuurhaven Rotterdam stelt een huishoudelijk reglement over haar werkwijze vast, waarin in ieder geval regels worden vastgelegd over de verdeling van taken, de samenstelling van werkgroepen, het aanwijzen van externe deskundigen en de wijze waarop de advisering tot stand komt, in ieder geval voor zover het de advisering over de Uitgangspuntennota betreft.</text:p>
              </text:list-item>
              <text:list-item text:style-override="id1-3-2-2-12-3">
                <text:number>2.</text:number>
                <text:p text:style-name="al">Het college wordt in de gelegenheid gesteld te reageren op een voorstel voor het opstellen of wijzigen van het huishoudelijk reglement.</text:p>
              </text:list-item>
            </text:list>
          </text:section>
          <text:section text:name="artikel_id1-3-2-2-13" text:style-name="artikel">
            <text:p text:style-name="artikel_kop_titel"><text:span text:style-name="artikel_kop_label">Artikel</text:span> <text:span text:style-name="artikel_kop_nr">13</text:span> Zorgplicht archiefbescheiden</text:p>
            <text:list text:style-name="id1-3-2-2-13-2">
              <text:list-item text:style-override="id1-3-2-2-13-2">
                <text:number>1.</text:number>
                <text:p text:style-name="al">De adviescommissie draagt zorg voor de archiefbescheiden van de Cultuurhaven Rotterdam.</text:p>
              </text:list-item>
              <text:list-item text:style-override="id1-3-2-2-13-3">
                <text:number>2.</text:number>
                <text:p text:style-name="al">De secretaris is belast met het beheer van de archiefbescheiden van de adviescommissie, voor zover deze niet zijn overgebracht naar de archiefbewaarplaats.</text:p>
              </text:list-item>
              <text:list-item text:style-override="id1-3-2-2-13-4">
                <text:number>3.</text:number>
                <text:p text:style-name="al">Voor de bewaring van de over te brengen archiefbescheiden wordt aangewezen de archiefbewaarplaats van de gemeente Rotterdam.</text:p>
              </text:list-item>
              <text:list-item text:style-override="id1-3-2-2-13-5">
                <text:number>4.</text:number>
                <text:p text:style-name="al">Met het toezicht op het beheer van de archiefbescheiden van de Cultuurhaven Rotterdam, voor zover deze zijn overgebracht naar de archiefbewaarplaats, is belast de archivaris van de gemeente Rotterdam.</text:p>
              </text:list-item>
              <text:list-item text:style-override="id1-3-2-2-13-6">
                <text:number>5.</text:number>
                <text:p text:style-name="al">Het archief bevat tenminste gespreksverslagen, verslagen van vergaderingen en andere documenten die ten grondslag hebben gelegen aan de adviezen van de adviescommissie en andere documenten die inzicht geven in de totstandkoming van de door haar uitgebrachte rapporten, verslagen en adviezen.</text:p>
              </text:list-item>
            </text:list>
          </text:section>
          <text:section text:name="artikel_id1-3-2-2-14" text:style-name="artikel">
            <text:p text:style-name="artikel_kop_titel"><text:span text:style-name="artikel_kop_label">Artikel</text:span> <text:span text:style-name="artikel_kop_nr">14</text:span> Inwerkingtreding</text:p>
            <text:p text:style-name="al">Deze regeling treedt in werking met ingang van de dag na de datum van uitgifte van het gemeenteblad waarin het wordt geplaatst. </text:p>
          </text:section>
          <text:section text:name="artikel_id1-3-2-2-15" text:style-name="artikel">
            <text:p text:style-name="artikel_kop_titel"><text:span text:style-name="artikel_kop_label">Artikel</text:span> <text:span text:style-name="artikel_kop_nr">15</text:span> Citeertitel </text:p>
            <text:p text:style-name="al">Deze regeling wordt aangehaald als: Instellingsbesluit Cultuurhaven Rotterdam.</text:p>
          </text:section>
        </text:section>
        <text:section text:name="regeling-sluiting_id1-3-2-3" text:style-name="regeling-sluiting">
          <text:section text:name="ondertekening_id1-3-2-3-1">
            <text:p><text:span text:style-name="functie">Aldus vastgesteld in de openbare vergadering van 26 februari 2026.</text:span></text:p>
          </text:section>
          <text:section text:name="ondertekening_id1-3-2-3-2">
            <text:p><text:span text:style-name="functie"/></text:p>
            <text:p><text:span text:style-name="functie">De griffier,</text:span></text:p>
            <text:p><text:span text:style-name="functie">I.C.M. Broeders </text:span></text:p>
          </text:section>
          <text:section text:name="ondertekening_id1-3-2-3-3">
            <text:p><text:span text:style-name="functie"/></text:p>
            <text:p><text:span text:style-name="functie">De voorzitter,</text:span></text:p>
            <text:p><text:span text:style-name="functie">C.J. Schouten</text:span></text:p>
          </text:section>
        </text:section>
        <text:section text:name="nota-toelichting_id1-3-2-4" text:style-name="nota-toelichting">
          <text:p text:style-name="artikel_kop_titel"><text:span text:style-name="label"/> </text:p>
          <text:p text:style-name="al">Dit gemeenteblad ligt ook ter inzage bij het Concern Informatiecentrum Rotterdam (CIC): 010-267 2514 of bir@rotterdam.nl</text:p>
          <text:p text:style-name="al"/>
        </text:section>
        <text:section text:name="nota-toelichting_id1-3-2-5" text:style-name="nota-toelichting">
          <text:p text:style-name="kop_level0"><text:span text:style-name="label">Toelichting</text:span>  bij het Instellingsbesluit Cultuurhaven Rotterdam</text:p>
          <text:p text:style-name="al">
          <text:span text:style-name="nadrukvet">Algemeen</text:span>
        </text:p>
          <text:p text:style-name="al">Dit besluit regelt de instelling, functie, taken en organisatie van de Cultuurhaven Rotterdam. Dit is een onafhankelijke adviescommissie op het gebied van kunst en cultuur die recht doet aan de diversiteit en meerstemmigheid van Rotterdam. De Cultuurhaven adviseert zowel de gemeenteraad als het college van burgemeester en wethouders van de gemeente Rotterdam, zowel gevraagd als ongevraagd. Het adviesorgaan is onafhankelijk in zijn oordeelsvorming, zowel in relatie tot het gemeentebestuur als tot het culturele veld. Onafhankelijkheid wordt gekenmerkt door de volgende waarden: autonomie, integriteit, draagvlak, zonder politieke of commerciële beïnvloeding.</text:p>
          <text:p text:style-name="al">De Cultuurhaven vervult geen uitvoerende, subsidieverdelende of toezichthoudende rol en treedt niet op als belangenbehartiger van individuele instellingen, makers of organisaties. </text:p>
          <text:p text:style-name="al">De advisering richt zich op het stelsel, de randvoorwaarden en de lange termijnontwikkeling van het culturele ecosysteem van Rotterdam. Een doel van de adviescommissie is het versterken van democratisering en daadwerkelijke participatie en eigenaarschap in cultuur, door bewoners, makers en initiatiefnemers, ondernemers en andere vertegenwoordigers van binnen en buiten de cultuursector. </text:p>
          <text:p text:style-name="al">De Cultuurhaven bestaat uit minimaal vijftien en maximaal eenentwintig leden, met inbegrip van de voorzitter. De gemeenteraad benoemt, schorst en ontslaat de voorzitter en de overige leden op voordracht van het college. De voorzitter en de overige leden worden benoemd voor een periode van vier jaar. Zij zijn herbenoembaar voor een periode van twee jaar. In totaal betreft het dus een maximale zittingsduur van zes jaar. De adviescommissie krijgt de beschikking over eigen ondersteuning, organisatie, huisvesting en activiteiten, inclusief een uitvoerend secretaris. Het college stelt dit ter beschikking binnen het budget van de cultuurbegroting.</text:p>
          <text:p text:style-name="al"/>
          <text:p text:style-name="al">
          <text:span text:style-name="nadrukvet">Artikelsgewijs</text:span>
        </text:p>
          <text:p text:style-name="al">
          <text:span text:style-name="nadrukvet">Artikel 2</text:span>
        </text:p>
          <text:p text:style-name="al">Met “relevante sectoren” wordt gedoeld op beleidsterreinen en maatschappelijke domeinen die in verbinding staan met cultuur, en waarvan ontwikkelingen aantoonbare invloed hebben op het culturele ecosysteem van Rotterdam, of waarop cultuur een betekenisvolle bijdrage kan leveren. Het betreft onder meer, maar niet uitsluitend, de domeinen: </text:p>
          <text:list text:style-name="id1-3-2-5-11">
            <text:list-item text:style-override="id1-3-2-5-11-1">
              <text:number>a.</text:number>
              <text:p text:style-name="al">stedelijke ontwikkeling en ruimtelijke ordening (zoals gebiedsontwikkeling, erfgoed, placemaking); </text:p>
            </text:list-item>
            <text:list-item text:style-override="id1-3-2-5-11-2">
              <text:number>b.</text:number>
              <text:p text:style-name="al">sociaal-maatschappelijke domeinen (zoals welzijn, zorg, onderwijs en participatie); </text:p>
            </text:list-item>
            <text:list-item text:style-override="id1-3-2-5-11-3">
              <text:number>c.</text:number>
              <text:p text:style-name="al">economie en werk (zoals creatieve industrie, toerisme, arbeidsmarktpositie van makers); </text:p>
            </text:list-item>
            <text:list-item text:style-override="id1-3-2-5-11-4">
              <text:number>d.</text:number>
              <text:p text:style-name="al">duurzaamheid en transities (zoals klimaatadaptatie, circulariteit en sociale transities); </text:p>
            </text:list-item>
            <text:list-item text:style-override="id1-3-2-5-11-5">
              <text:number>e.</text:number>
              <text:p text:style-name="al">digitalisering en technologie (zoals digitale cultuur, AI, media en toegang tot cultuur).</text:p>
            </text:list-item>
          </text:list>
          <text:p text:style-name="al">De Cultuurhaven beziet deze sectoren steeds vanuit een cultureel perspectief. Advisering in relatie tot deze andere sectoren vindt uitsluitend plaats voor zover dit direct raakt aan de positie, ontwikkeling, infrastructuur of maatschappelijke betekenis van kunst en cultuur in de stad. De Cultuurhaven heeft geen taak ten aanzien van het inhoudelijk beoordelen of sturen van beleid binnen deze sectoren zelf.</text:p>
          <text:p text:style-name="al"/>
          <text:p text:style-name="al">
          <text:span text:style-name="nadrukvet">Artikel 3</text:span>
        </text:p>
          <text:p text:style-name="al">Minimaal een derde van de leden van de Cultuurhaven Rotterdam is niet werkzaam in de culturele sector. </text:p>
          <text:p text:style-name="al"/>
          <text:p text:style-name="al">
          <text:span text:style-name="nadrukvet">Artikel 7</text:span>
        </text:p>
          <text:p text:style-name="al">Dat het lidmaatschap van de raad en het college onverenigbaar is met het lidmaatschap van deze commissie is een aanvulling op het bepaalde in artikel 13, artikel 36b en artikel 68 van de Gemeentewet. Dit heeft te maken met het feit dat de commissie zowel de raad als het college adviseert, zonder last of ruggenspraak. </text:p>
          <text:p text:style-name="al">Overigens wordt er nog op gewezen dat artikel 81f, eerste lid, onderdeel o, van de Gemeentewet bepaalt dat een lid van de rekenkamer niet tevens lid van een commissie kan zijn. Omdat dit al bij de wet is geregeld, is deze onverenigbaarheid niet ook nog in de onderhavige regeling opgenomen. </text:p>
          <text:p text:style-name="al"/>
          <text:p text:style-name="al">
          <text:span text:style-name="nadrukvet">Artikel 10</text:span>
        </text:p>
          <text:p text:style-name="al">Uitgangspunt is dat vier vergaderingen per jaar voldoende zijn om alle gevraagde en ongevraagde adviezen te bespreken en vast te stellen. In bijzondere situaties kan echter extra vergaderd worden. Bijvoorbeeld indien er na bespreking van een advies nog belangrijke verschillen van mening zijn binnen de commissie. Uitgangspunt is dat de leden van de Cultuurhaven Rotterdam streven naar besluitvorming op basis van consensus.</text:p>
          <text:p text:style-name="al"/>
          <text:p text:style-name="al">
          <text:span text:style-name="nadrukvet">Artikel 11</text:span>
        </text:p>
          <text:p text:style-name="al">De werkgroepen dienen ter inhoudelijke voeding van de leden van de cultuurhaven en worden ingesteld langs de lijn van de vier pijlers zoals genoemd in artikel 2, tweede lid. Zij hebben geen beslissende bevoegdheid, maar helpen de leden van de cultuurhaven om diep in de haarvaten van de Rotterdamse samenleving de benodigde input voor hun adviezen op te halen. De uiteindelijke advisering berust bij de benoemde leden van de Cultuurhaven, die daarbij integrale afwegingen maken en de verantwoordelijkheid dragen voor de inhoud en kwaliteit van haar adviez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22187</text:span><text:line-break/><text:date style:data-style-name="dag" text:fixed="true" text:date-value="2026-03-17"/><text:line-break/><text:date style:data-style-name="jaar" text:fixed="true" text:date-value="2026-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2187</text:span><text:date style:data-style-name="nicedate" text:fixed="true" text:date-value="2026-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2187</text:span><text:date style:data-style-name="nicedate" text:fixed="true" text:date-value="2026-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Cultuur en recreatie | Organisatie en beleid</meta:user-defined>
    <meta:user-defined meta:name="DC.source">artikel 84 van de Gemeentewet]|[1.0:c:BWBR0005416&amp;artikel=84&amp;g=2026-01-01</meta:user-defined>
    <meta:user-defined meta:name="DC.source">artikel 149 van de Gemeentewet]|[1.0:c:BWBR0005416&amp;artikel=149&amp;g=2026-01-01</meta:user-defined>
    <meta:user-defined meta:name="OVERHEIDop.referentienummer">2026, nummer 45</meta:user-defined>
    <meta:user-defined meta:name="DCTERMS.alternative">Instellingsbesluit Cultuurhaven Rotterdam</meta:user-defined>
    <dc:language>nl</dc:language>
    <meta:user-defined meta:name="OVERHEIDop.locatietype/OVERHEIDop.gebiedsmarkering">Gemeente</meta:user-defined>
    <meta:user-defined meta:name="DC.title">Instellingsbesluit Cultuurhaven Rotterdam</meta:user-defined>
    <meta:user-defined meta:name="DCTERMS.W3CDTF/DCTERMS.available">2026-03-17</meta:user-defined>
    <meta:user-defined meta:name="DCTERMS.W3CDTF/OVERHEIDop.jaargang">2026</meta:user-defined>
    <meta:user-defined meta:name="OVERHEIDop.publicationIssue">122187</meta:user-defined>
    <meta:user-defined meta:name="OVERHEIDop.betreftRegeling">CVDR758824_1</meta:user-defined>
    <meta:user-defined meta:name="OVERHEIDop.GmbID/DC.identifier">gmb-2026-122187</meta:user-defined>
    <meta:user-defined meta:name="xs:date/OVERHEIDop.startdatum">2026-03-18</meta:user-defined>
    <meta:user-defined meta:name="OVERHEIDop.versieInformatie"/>
  </office:meta>
</office:document-meta>
</file>