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9 januari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15 uur behandeling bezwaarschrift over de omgevingsvergunning voor verbouwen kantoorruimte in kantoorruimte en 3 woningen op de Burgemeester Falkenaweg 32 te Heerenveen</text:p>
            <text:p text:style-name="al"/>
            <text:p text:style-name="al">19.45 uur behandeling bezwaarschriften over de omgevingsvergunning voor het realiseren van een natuurinclusief zonneveld op de percelen Tjalleberd K507, 539 en 540 langs de Leeuwarderstraatweg te Heerenveen</text:p>
            <text:p text:style-name="al"/>
            <text:p text:style-name="al"/>
            <text:p text:style-name="al">U kunt als toehoorder bij een openbare hoorzitting aanwezig zijn door u te melden via bezwaar@heerenveen.nl of 14 0513. De datum van de hoorzitting en de tijden zijn onder voorbehoud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058</text:span><text:line-break/><text:date style:data-style-name="dag" text:fixed="true" text:date-value="2026-01-12"/><text:line-break/><text:date style:data-style-name="jaar" text:fixed="true" text:date-value="2026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058</text:span><text:date style:data-style-name="nicedate" text:fixed="true" text:date-value="2026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058</text:span><text:date style:data-style-name="nicedate" text:fixed="true" text:date-value="2026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1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op 19 januari 2026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9 januari 2026</meta:user-defined>
    <meta:user-defined meta:name="DCTERMS.W3CDTF/DCTERMS.available">2026-01-12</meta:user-defined>
    <meta:user-defined meta:name="DCTERMS.W3CDTF/OVERHEIDop.jaargang">2026</meta:user-defined>
    <meta:user-defined meta:name="OVERHEIDop.publicationIssue">12058</meta:user-defined>
    <meta:user-defined meta:name="OVERHEIDop.GmbID/DC.identifier">gmb-2026-12058</meta:user-defined>
    <meta:user-defined meta:name="OVERHEIDop.versieInformatie"/>
  </office:meta>
</office:document-meta>
</file>