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G. van Heijningenstraat 8, 1501 TR Zaandam - het bouwen van een dakkapel op voordakvlak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2368 - het bouwen van een dakkapel op voordakvlak van de woning op de locatie G. van Heijningenstraat 8, 1501 TR Zaandam</text:p>
            <text:p text:style-name="common-al">Aanvraag ontvangen: 09-03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19202</text:span><text:line-break/><text:date style:data-style-name="dag" text:fixed="true" text:date-value="2026-03-16"/><text:line-break/><text:date style:data-style-name="jaar" text:fixed="true" text:date-value="2026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9202</text:span><text:date style:data-style-name="nicedate" text:fixed="true" text:date-value="2026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9202</text:span><text:date style:data-style-name="nicedate" text:fixed="true" text:date-value="2026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2368</meta:user-defined>
    <dc:language>nl</dc:language>
    <meta:user-defined meta:name="OVERHEIDop.locatietype/OVERHEIDop.gebiedsmarkering">Punt</meta:user-defined>
    <meta:user-defined meta:name="DC.title">Aanvraag omgevingsvergunning - G. van Heijningenstraat 8, 1501 TR Zaandam - het bouwen van een dakkapel op voordakvlak van de woning</meta:user-defined>
    <meta:user-defined meta:name="DCTERMS.W3CDTF/DCTERMS.available">2026-03-16</meta:user-defined>
    <meta:user-defined meta:name="DCTERMS.W3CDTF/OVERHEIDop.jaargang">2026</meta:user-defined>
    <meta:user-defined meta:name="OVERHEIDop.publicationIssue">119202</meta:user-defined>
    <meta:user-defined meta:name="OVERHEIDop.GmbID/DC.identifier">gmb-2026-119202</meta:user-defined>
    <meta:user-defined meta:name="OVERHEIDop.versieInformatie"/>
  </office:meta>
</office:document-meta>
</file>