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7 jan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anuari 2026 is een melding ontvangen waarvoor geen vergunningsplicht geldt voor de locatie naast Mgr. Nolenslaan 44 in parkeervakken Veldstraat. De melding is geregistreerd onder zaaknummer Z2026-00000156. De melding betreft:</text:p>
            <text:p text:style-name="common-al">- plaatsen van een steiger van 11 t/m 25 mei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19185</text:span><text:line-break/><text:date style:data-style-name="dag" text:fixed="true" text:date-value="2026-03-16"/><text:line-break/><text:date style:data-style-name="jaar" text:fixed="true" text:date-value="2026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9185</text:span><text:date style:data-style-name="nicedate" text:fixed="true" text:date-value="2026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9185</text:span><text:date style:data-style-name="nicedate" text:fixed="true" text:date-value="2026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156</meta:user-defined>
    <meta:user-defined meta:name="DCTERMS.abstract">naast Mgr. Nolenslaan 44 in parkeervakken Veldstraat</meta:user-defined>
    <dc:language>nl</dc:language>
    <meta:user-defined meta:name="OVERHEIDop.locatietype/OVERHEIDop.gebiedsmarkering">Punt</meta:user-defined>
    <meta:user-defined meta:name="DC.title">Ontvangst melding, : 27 januari 2026</meta:user-defined>
    <meta:user-defined meta:name="DCTERMS.W3CDTF/DCTERMS.available">2026-03-16</meta:user-defined>
    <meta:user-defined meta:name="DCTERMS.W3CDTF/OVERHEIDop.jaargang">2026</meta:user-defined>
    <meta:user-defined meta:name="OVERHEIDop.publicationIssue">119185</meta:user-defined>
    <meta:user-defined meta:name="OVERHEIDop.GmbID/DC.identifier">gmb-2026-119185</meta:user-defined>
    <meta:user-defined meta:name="OVERHEIDop.versieInformatie"/>
  </office:meta>
</office:document-meta>
</file>