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vangingsregeling gemeentesecretaris/algemeen directeur gemeente Schag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Schagen;</text:p>
            <text:p text:style-name="al">gelet op het bepaalde in artikel 106 Gemeentewet in verband met artikel 102 van de Gemeentewet;</text:p>
            <text:p text:style-name="al"/>
            <text:p text:style-name="al">
            <text:span text:style-name="nadrukvet">b e s l u i t e n 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I.</text:number>
                <text:p text:style-name="al">om in geval van afwezigheid van de gemeentesecretaris/algemeen directeur de volgende functionarissen in de aangegeven volgorde als loco-secretaris/algemeen directeur aan te wijzen;</text:p>
                <text:p text:style-name="al"/>
                <text:p text:style-name="al">1e loco-secretaris/algemeen directeur: de domeinmanager Ruimte</text:p>
                <text:p text:style-name="al">2e loco-secretaris/algemeen directeur: de domeinmanager Inwoners en Samenleving</text:p>
                <text:p text:style-name="al">3e loco-secretaris/algemeen directeur: de domeinmanager Bedrijfsvoering</text:p>
              </text:list-item>
              <text:list-item text:style-override="id1-3-2-2-1-2-2">
                <text:number>II.</text:number>
                <text:p text:style-name="al">dat de loco-secretaris/algemeen directeur de vervanging in de ondertekening van stukken tot uitdrukking brengt door de aanduiding ‘loco-secretaris/algemeen directeur’ te vermelden;</text:p>
              </text:list-item>
              <text:list-item text:style-override="id1-3-2-2-1-2-3">
                <text:number>III.</text:number>
                <text:p text:style-name="al">dat de loco-secretaris/algemeen directeur uit eigen beweging of op verzoek de gemeentesecretaris/algemeen directeur over de vervanging de gewenste informatie verschaft;</text:p>
              </text:list-item>
              <text:list-item text:style-override="id1-3-2-2-1-2-4">
                <text:number>IV.</text:number>
                <text:p text:style-name="al">de ‘Vervangingsregeling gemeentesecretaris gemeente Schagen 2024’ van 16 juli 2024, besloten in de collegevergadering van 23 juli 2024, in te trekken;</text:p>
              </text:list-item>
              <text:list-item text:style-override="id1-3-2-2-1-2-5">
                <text:number>V.</text:number>
                <text:p text:style-name="al">dit besluit bekend te maken op de wettelijk voorgeschreven wijze.</text:p>
              </text:list-item>
              <text:list-item text:style-override="id1-3-2-2-1-2-6">
                <text:number>VI.</text:number>
                <text:p text:style-name="al">deze regeling wordt aangehaald als "Vervangingsregeling gemeentesecretaris/ algemeen directeur gemeente Schagen 2026" en treedt in werking de dag na bekendmak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Schagen, 10 februari 2026</text:span></text:p>
          </text:section>
          <text:section text:name="ondertekening_id1-3-2-3-2">
            <text:p><text:span text:style-name="functie"/></text:p>
            <text:p><text:span text:style-name="functie">Het college van burgemeester en wethouders van de gemeente Schagen,</text:span></text:p>
          </text:section>
          <text:section text:name="ondertekening_id1-3-2-3-3">
            <text:p><text:span text:style-name="functie"/></text:p>
            <text:p><text:span text:style-name="functie">E.C. van der Bruggen</text:span></text:p>
            <text:p><text:span text:style-name="functie">Gemeenstesecretaris/ algemeen directeur </text:span></text:p>
          </text:section>
          <text:section text:name="ondertekening_id1-3-2-3-4">
            <text:p><text:span text:style-name="functie"/></text:p>
            <text:p><text:span text:style-name="functie">M.J.P. van Kampen-Nouwen</text:span></text:p>
            <text:p><text:span text:style-name="functie">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115103</text:span><text:line-break/><text:date style:data-style-name="dag" text:fixed="true" text:date-value="2026-03-12"/><text:line-break/><text:date style:data-style-name="jaar" text:fixed="true" text:date-value="2026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5103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5103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Scha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Bestuur | Organisatie en beleid</meta:user-defined>
    <meta:user-defined meta:name="DC.source">artikel 106 van de Gemeentewet]|[1.0:c:BWBR0005416&amp;artikel=106&amp;g=2026-01-01</meta:user-defined>
    <meta:user-defined meta:name="DC.source">artikel 102 van de Gemeentewet]|[1.0:c:BWBR0005416&amp;artikel=102&amp;g=2026-01-01</meta:user-defined>
    <meta:user-defined meta:name="DCTERMS.alternative">Vervangingsregeling gemeentesecretaris/algemeen directeur gemeente Schagen 2026</meta:user-defined>
    <dc:language>nl</dc:language>
    <meta:user-defined meta:name="OVERHEIDop.locatietype/OVERHEIDop.gebiedsmarkering">Gemeente</meta:user-defined>
    <meta:user-defined meta:name="DC.title">Vervangingsregeling gemeentesecretaris/algemeen directeur gemeente Schagen 2026</meta:user-defined>
    <meta:user-defined meta:name="DCTERMS.W3CDTF/DCTERMS.available">2026-03-12</meta:user-defined>
    <meta:user-defined meta:name="DCTERMS.W3CDTF/OVERHEIDop.jaargang">2026</meta:user-defined>
    <meta:user-defined meta:name="OVERHEIDop.publicationIssue">115103</meta:user-defined>
    <meta:user-defined meta:name="OVERHEIDop.betreftRegeling">CVDR758609_1</meta:user-defined>
    <meta:user-defined meta:name="OVERHEIDop.GmbID/DC.identifier">gmb-2026-115103</meta:user-defined>
    <meta:user-defined meta:name="xs:date/OVERHEIDop.startdatum">2026-02-13</meta:user-defined>
    <meta:user-defined meta:name="OVERHEIDop.versieInformatie"/>
  </office:meta>
</office:document-meta>
</file>