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bekendmaking van de verkiezing van de gemeenteraad – Zitting Gemeentelijk Stembureau (GSB) en afwijkende stemopneming</text:p>
      <text:section text:name="zakelijke-mededeling_id1-3-2" text:style-name="zakelijke-mededeling">
        <text:section text:name="zakelijke-mededeling-tekst_id1-3-2-1" text:style-name="zakelijke-mededeling-tekst">
          <text:section text:name="tekst_id1-3-2-1-1" text:style-name="tekst">
            <text:p text:style-name="common-al">De burgemeester van Dongen maakt met betrekking tot de verkiezing van de leden van de gemeenteraad het volgende bekend;</text:p>
            <text:p text:style-name="common-al">
            <text:span text:style-name="nadrukvet">
              <text:span text:style-name="nadrukcur">Zitting gemeentelijk stembureau</text:span>
            </text:span>
          </text:p>
            <text:p text:style-name="common-al">Op woensdag 18 maart 2026 vinden de gemeenteraadsverkiezingen plaats. Zodra de stembureaus sluiten starten de stembureauleden met het tellen van de stemmen op kandidaat-niveau, ook wel decentrale stemopneming genoemd.</text:p>
            <text:p text:style-name="common-al">Op donderdag 19 maart 2026 vindt de openbare zitting van het gemeentelijk stembureau (GSB) van de gemeente Dongen plaats, in de raadszaal van het gemeentehuis aan de Hoge Ham 62, 5104 JJ in Dongen. </text:p>
            <text:p text:style-name="common-al">Tijdens de zitting controleert het GSB de proces-verbalen van de stembureaus. De voorzitter maakt tijdens deze zitting de voorlopige uitslagen op gemeentelijk niveau bekend. Het GSB kan beslissen opdracht te geven tot hertelling. De hertelling vindt plaats op het gemeentehuis. </text:p>
            <text:p text:style-name="common-al"/>
            <text:p text:style-name="common-al">De processen-verbaal worden na deze zitting gepubliceerd op <text:a xlink:href="https://www.dongen.nl/verkiezingen" xlink:type="simple">www.dongen.nl/verkiezingen.</text:a></text:p>
            <text:p text:style-name="common-al">Vanaf het moment van publicatie kunnen kiezers melding maken bij het centraal stembureau van fouten in een proces-verbaal van een stembureau. Dat kan tot dinsdag 24 maart 2026 15.30 uur.  </text:p>
            <text:p text:style-name="common-al">Als gemelde fouten leiden tot een (gedeeltelijke) hertelling of onderzoek, dan houdt het gemeentelijk stembureau daarvoor op woensdag 25 maart 2026 om 10.00 uur een extra openbare zitting in het gemeentehuis. Kijk op www.dongen.nl/verkiezingen of deze zitting doorgaat.</text:p>
            <text:p text:style-name="common-al">
            <text:span text:style-name="nadrukvet">
              <text:span text:style-name="nadrukcur">Plaats van stemopneming</text:span>
            </text:span>
          </text:p>
            <text:p text:style-name="common-al">De stemmen die worden uitgebracht op stembureau 3 Mijzo Dongepark worden na 21:00 uur geteld op het gemeentehuis van de gemeente Dongen aan de Hoge Ham 62, 5104 JJ te Dongen.</text:p>
            <text:p text:style-name="common-al">Nadere inlichtingen worden verstrekt door:</text:p>
            <text:p text:style-name="common-al">Team Verkiezingen</text:p>
            <text:p text:style-name="common-al">Hoge Ham 62</text:p>
            <text:p text:style-name="common-al">5104 JJ Dongen</text:p>
            <text:p text:style-name="common-al">Meer informatie over de verkiezingen leest u op <text:a xlink:href="https://www.dongen.nl/verkiezingen" xlink:type="simple">www.dongen.nl/verkiezingen</text:a> en op <text:a xlink:href="https://www.kiesraad.nl/" xlink:type="simple">www.kiesraad.nl</text:a>.</text:p>
            <text:p text:style-name="common-al">Team Verkiezingen is bereikbaar via <text:a xlink:href="mailto:verkiezingen@dongen.nl" xlink:type="simple">verkiezingen@dongen.nl</text:a> en via 14 0162</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Dongen, 4 maart 2026</text:span></text:p>
            <text:p><text:span text:style-name="functie">De burgemeester,</text:span></text:p>
            <text:p><text:span text:style-name="functie">J.C. Slagboo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4113</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113</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113</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Bestuur | Organisatie en beleid</meta:user-defined>
    <meta:user-defined meta:name="OVERHEIDop.Rubriek/DC.type">verkiezingen</meta:user-defined>
    <dc:language>nl</dc:language>
    <meta:user-defined meta:name="OVERHEIDop.locatietype/OVERHEIDop.gebiedsmarkering">Gemeente</meta:user-defined>
    <meta:user-defined meta:name="DC.title">Openbare bekendmaking van de verkiezing van de gemeenteraad – Zitting Gemeentelijk Stembureau (GSB) en afwijkende stemopneming</meta:user-defined>
    <meta:user-defined meta:name="DCTERMS.W3CDTF/DCTERMS.available">2026-03-10</meta:user-defined>
    <meta:user-defined meta:name="DCTERMS.W3CDTF/OVERHEIDop.jaargang">2026</meta:user-defined>
    <meta:user-defined meta:name="OVERHEIDop.publicationIssue">114113</meta:user-defined>
    <meta:user-defined meta:name="OVERHEIDop.GmbID/DC.identifier">gmb-2026-114113</meta:user-defined>
    <meta:user-defined meta:name="OVERHEIDop.versieInformatie"/>
  </office:meta>
</office:document-meta>
</file>