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en gemeente Oosterhou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en</text:span>
          </text:p>
            <text:p text:style-name="al">De gemeenteraad vergadert op dinsdag 31 maart 2026 om 19:30 uur en neemt dan afscheid van de raadsleden die niet terugkeren in de nieuwe raadsperiode. Op woensdag 1 april 2026 om 19.30 uur worden de raadsleden geïnstalleerd. </text:p>
            <text:p text:style-name="al"/>
            <text:p text:style-name="al">Beide vergaderingen zijn in de raadszaal van het gemeentehuis (Slotjesveld 1 Oosterhout) en zijn openbaar. Belangstellenden kunnen plaats nemen op de publieke tribune. De vergaderingen zijn live te volgen en terug te kijken via de vergaderkalender op <text:a xlink:href="https://oosterhout.notubiz.nl/" xlink:type="simple">https://oosterhout.notubiz.nl</text:a>  Op deze website staan ook de stukken voor de raad.</text:p>
            <text:p text:style-name="al"/>
            <text:p text:style-name="al">
            <text:span text:style-name="nadrukcur">Contact</text:span>
          </text:p>
            <text:p text:style-name="al">Wilt u de stukken op een andere wijze raadplegen of heeft u vragen over (het bijwonen van) de vergadering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9 maart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113116</text:span><text:line-break/><text:date style:data-style-name="dag" text:fixed="true" text:date-value="2026-03-11"/><text:line-break/><text:date style:data-style-name="jaar" text:fixed="true" text:date-value="2026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3116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13116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op dinsdag 31 maart en woensdag 1 april 2026.</meta:user-defined>
    <dc:language>nl</dc:language>
    <meta:user-defined meta:name="OVERHEIDop.locatietype/OVERHEIDop.gebiedsmarkering">Gemeente</meta:user-defined>
    <meta:user-defined meta:name="DC.title">Mededeling raadsvergaderingen gemeente Oosterhout</meta:user-defined>
    <meta:user-defined meta:name="DCTERMS.W3CDTF/DCTERMS.available">2026-03-11</meta:user-defined>
    <meta:user-defined meta:name="DCTERMS.W3CDTF/OVERHEIDop.jaargang">2026</meta:user-defined>
    <meta:user-defined meta:name="OVERHEIDop.publicationIssue">113116</meta:user-defined>
    <meta:user-defined meta:name="OVERHEIDop.GmbID/DC.identifier">gmb-2026-113116</meta:user-defined>
    <meta:user-defined meta:name="OVERHEIDop.versieInformatie"/>
  </office:meta>
</office:document-meta>
</file>