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4f623e0b-73ab-4a0a-a44b-83e01a4ff97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Camerabesluit Tefaf 2026</text:p>
      <text:section text:name="regeling_id1-3-2" text:style-name="regeling">
        <text:section text:name="aanhef_id1-3-2-1" text:style-name="aanhef">
          <text:section text:name="preambule_id1-3-2-1-1" text:style-name="preambule">
            <text:p text:style-name="al">
            <text:span text:style-name="nadrukvet">De Burgemeester van Maastricht</text:span>
          </text:p>
            <text:p text:style-name="al"/>
            <text:p text:style-name="al">
            <text:span text:style-name="nadrukvet">Overwegende:</text:span>
          </text:p>
            <text:p text:style-name="al"/>
            <text:p text:style-name="al">dat de gemeenteraad ingevolge artikel 151c van de Gemeentewet bij verordening de burgemeester de bevoegdheid kan verlenen om, indien dat in het belang van de handhaving van de openbare orde noodzakelijk is, te besluiten om voor een bepaalde duur camera’s in te zetten ten behoeve van het toezicht op een openbare plaats als bedoeld in artikel 1 van de Wet openbare manifestaties en andere bij verordening aan te wijzen plaatsen die voor een ieder toegankelijk zijn;</text:p>
            <text:p text:style-name="al"/>
            <text:p text:style-name="al">dat de burgemeester op grond van artikel 2.81 van de Algemene Plaatselijke Verordening van de gemeente Maastricht (APV) de bevoegdheid heeft om overeenkomstig artikel 151c van de Gemeentewet te besluiten tot plaatsing van camera’s voor een bepaalde duur ten behoeve van het toezicht op een openbare plaats;</text:p>
            <text:p text:style-name="al"/>
            <text:p text:style-name="al">dat de burgemeester de hierboven genoemde bevoegdheid tevens heeft ten aanzien van andere voor een ieder toegankelijke plaatsen:</text:p>
            <text:list text:style-name="id1-3-2-1-1-10">
              <text:list-item text:style-override="id1-3-2-1-1-10-1">
                <text:number>-</text:number>
                <text:p text:style-name="al">parkeerplaatsen en parkeerterreinen;</text:p>
              </text:list-item>
              <text:list-item text:style-override="id1-3-2-1-1-10-2">
                <text:number>-</text:number>
                <text:p text:style-name="al">plaatsen die vanwege doelgebonden verblijf niet onder de definitie van openbare plaats uit artikel 1 van de Wet openbare manifestaties vallen;</text:p>
              </text:list-item>
            </text:list>
            <text:p text:style-name="al">dat er van 12 tot en met 19 maart 2026 de “The European Fine Art Fair” zal plaatsvinden in het MECC aan het Forum 100 te Maastricht;</text:p>
            <text:p text:style-name="al"/>
            <text:p text:style-name="al">dat er een tweetal camera’s nodig zijn rondom het MECC binnen de gemeentegrenzen van Maastricht;</text:p>
            <text:p text:style-name="al"/>
            <text:p text:style-name="al">dat de reeds aanwezige verkeerscamera’s in Maastricht-Oost eveneens tijdelijk ingezet worden als camera ter handhaving van de openbare orde zoals gesteld in artikel 151c van de Gemeentewet;</text:p>
            <text:p text:style-name="al"/>
            <text:p text:style-name="al">dat er op een of meerdere locaties demonstraties kunnen plaatsvinden;</text:p>
            <text:p text:style-name="al"/>
            <text:p text:style-name="al">dat er in de gemeente Beek een demonstratie is gemeld die specifiek bedoeld is tegen de vliegbewegingen van bezoekers van de Tefaf;</text:p>
            <text:p text:style-name="al"/>
            <text:p text:style-name="al">dat de verwachting bestaat dat deze demonstratie zich verplaatst naar de gemeente Maastricht</text:p>
            <text:p text:style-name="al"/>
            <text:p text:style-name="al">dat er in voorgaande jaren ook demonstraties rondom het MECC tijdens de TEFAF zijn geweest met verstoring van de openbare orde;</text:p>
            <text:p text:style-name="al"/>
            <text:p text:style-name="al">dat er door de drukte of een mogelijke demonstratie ernstige hinder ondervonden kan worden van de infrastructuur of verstoringen van de openbare orde kan plaatsvinden;</text:p>
            <text:p text:style-name="al"/>
            <text:p text:style-name="al">dat gezien het aanzien en de omvang van een demonstratie tijdens het evenement, een dergelijke verstoring aanzienlijke gevolgen kan hebben voor de verkeersdoorstroming en de veiligheid van bezoekers van het evenement;</text:p>
            <text:p text:style-name="al"/>
            <text:p text:style-name="al">dat de genoemde locaties in deze niet onder het reguliere cameratoezicht binnen de gemeente Maastricht vallen;</text:p>
            <text:p text:style-name="al"/>
            <text:p text:style-name="al">dat door het plaatsen van mobiele camera’s een beter zicht ontstaat op de genoemde locaties; </text:p>
            <text:p text:style-name="al"/>
            <text:p text:style-name="al">dat daarmee de hulpdiensten in geval van calamiteiten of verstoringen ook beter in staat worden gesteld hun werk te doen;</text:p>
            <text:p text:style-name="al"/>
            <text:p text:style-name="al"/>
            <text:p text:style-name="al">
            <text:span text:style-name="nadrukvet">gelet op artikel 151c Gemeentewet juncto 2.81 van de APV Maastricht: </text:span>
          </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Het navolgende gebied dat begrensd wordt door de volgende wegen, met inbegrip van die wegen en daaraan grenzende trappen, portieken e.d., alsmede de in dit gebied gelegen en daaraan grenzende voor het publiek openstaande gebouwen en daarbij behorende erven, met inbegrip van het daarin gelegen openbare water aan te wijzen als gebied waar cameratoezicht plaatsvindt:</text:p>
                <text:p text:style-name="al"/>
                <text:p text:style-name="al">Forum (inclusief parkeerterrein P4) - Joseph Bechlaan – Johan Willem Beyenlaan – Antoine Pinaylaan- Geatano Martinolaan</text:p>
                <text:p text:style-name="al"/>
                <text:p text:style-name="al">als aangeduid op de bij dit besluit behorende kaart (bijlage 1).</text:p>
                <text:p text:style-name="al"/>
              </text:list-item>
              <text:list-item text:style-override="id1-3-2-2-1-2-2">
                <text:number>2.</text:number>
                <text:p text:style-name="al">De plaatsing van deze camera te laten duren van 12 maart 2026 tot en met 14 maart 2026. </text:p>
                <text:p text:style-name="al"/>
              </text:list-item>
              <text:list-item text:style-override="id1-3-2-2-1-2-3">
                <text:number>3.</text:number>
                <text:p text:style-name="al">Dat in het belang van de handhaving van de openbare orde gedurende de periode als genoemd onder 2 daadwerkelijk gebruik van de camera’s wordt gemaakt en de met de camera gemaakte beelden rechtstreeks worden bekeken.</text:p>
                <text:p text:style-name="al"/>
              </text:list-item>
              <text:list-item text:style-override="id1-3-2-2-1-2-4">
                <text:number>4.</text:number>
                <text:p text:style-name="al">In deze periode worden de door de gemeente Maastricht beheerde verkeerscamera’s in Maastricht-Oost aangewend overeenkomstig het bepaalde in artikel 151c van de Gemeentewet.</text:p>
                <text:p text:style-name="al"/>
              </text:list-item>
              <text:list-item text:style-override="id1-3-2-2-1-2-5">
                <text:number>5.</text:number>
                <text:p text:style-name="al">Dit besluit in werking te laten treden op het moment van bekendmaking hiervan op de bewuste locaties op 5 maart 2026.</text:p>
              </text:list-item>
            </text:list>
          </text:section>
        </text:section>
        <text:section text:name="regeling-sluiting_id1-3-2-3" text:style-name="regeling-sluiting">
          <text:section text:name="ondertekening_id1-3-2-3-1">
            <text:p><text:span text:style-name="functie">Maastricht, 5 maart 2026</text:span></text:p>
            <text:p><text:span text:style-name="functie">De Burgemeester van Maastricht,</text:span></text:p>
          </text:section>
          <text:section text:name="ondertekening_id1-3-2-3-2">
            <text:p><text:span text:style-name="functie"/></text:p>
            <text:p><text:span text:style-name="functie">W.A.G. Hillenaar</text:span></text:p>
          </text:section>
          <text:section text:name="ondertekening_id1-3-2-3-3">
            <text:p><text:span text:style-name="functie"/></text:p>
            <text:p><text:span text:style-name="functie">Voor de goede orde deel ik u, onder verwijzing naar de artikelen 7:1 en 8:1 van de Algemene wet bestuursrecht, nog mede dat u, binnen zes weken na de dag van verzending/uitreiking van dit besluit, een gemotiveerd bezwaarschrift kunt indienen bij de burgemeester van Maastricht. </text:span></text:p>
            <text:p><text:span text:style-name="functie">U kunt tevens, gelet op artikel 8:81 van de Algemene wet bestuursrecht, de voorzieningenrechter van de Arrondissementsrechtbank te Maastricht verzoeken om een voorlopige voorziening in deze.</text:span></text:p>
          </text:section>
        </text:section>
        <text:section text:name="bijlage_id1-3-2-4" text:style-name="bijlage">
          <text:p text:style-name="bijlage_top"/>
          <text:p text:style-name="hoofdstuk_kop"><text:span text:style-name="label">Bijlage</text:span> <text:span text:style-name="nr">1</text:span> </text:p>
          <text:p text:style-name="al">
          <draw:frame><draw:text-box><text:section text:name="plaatje_id1-3-2-4-2-1" text:style-name="plaatje">
            <text:p text:style-name="illustratie_id1-3-2-4-2-1-1"><draw:frame draw:style-name="illustratie_id1-3-2-4-2-1-1" text:anchor-type="paragraph" svg:width="153mm" svg:height="112.812382739212mm"><draw:image xlink:href="Pictures/Bijlage1i4f623e0b-73ab-4a0a-a44b-83e01a4ff97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112218</text:span><text:line-break/><text:date style:data-style-name="dag" text:fixed="true" text:date-value="2026-03-11"/><text:line-break/><text:date style:data-style-name="jaar" text:fixed="true" text:date-value="2026-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218</text:span><text:date style:data-style-name="nicedate" text:fixed="true" text:date-value="2026-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2218</text:span><text:date style:data-style-name="nicedate" text:fixed="true" text:date-value="2026-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Maastricht</meta:user-defined>
    <meta:user-defined meta:name="OVERHEID.Informatietype/DC.type">officiële publicatie</meta:user-defined>
    <meta:user-defined meta:name="OVERHEIDop.Rubriek/DC.type">ander besluit van algemene strekking</meta:user-defined>
    <meta:user-defined meta:name="OVERHEID.Gemeente/DCTERMS.publisher">Maastricht</meta:user-defined>
    <meta:user-defined meta:name="OVERHEID.Gemeente/OVERHEID.authority">Maastricht</meta:user-defined>
    <meta:user-defined meta:name="OVERHEID.TaxonomieBeleidsagendaDecentraal/OVERHEID.category">Openbare orde en veiligheid | Organisatie en beleid</meta:user-defined>
    <meta:user-defined meta:name="DC.source">artikel 151c van de Gemeentewet]|[1.0:c:BWBR0005416&amp;artikel=151c&amp;g=2026-01-01</meta:user-defined>
    <meta:user-defined meta:name="DCTERMS.alternative">Camerabesluit Tefaf 2026</meta:user-defined>
    <dc:language>nl</dc:language>
    <meta:user-defined meta:name="OVERHEIDop.locatietype/OVERHEIDop.gebiedsmarkering">Punt</meta:user-defined>
    <meta:user-defined meta:name="OVERHEIDop.locatietype/OVERHEIDop.gebiedsmarkering">Punt</meta:user-defined>
    <meta:user-defined meta:name="DC.title">Camerabesluit Tefaf 2026</meta:user-defined>
    <meta:user-defined meta:name="DCTERMS.W3CDTF/DCTERMS.available">2026-03-11</meta:user-defined>
    <meta:user-defined meta:name="DCTERMS.W3CDTF/OVERHEIDop.jaargang">2026</meta:user-defined>
    <meta:user-defined meta:name="OVERHEIDop.publicationIssue">112218</meta:user-defined>
    <meta:user-defined meta:name="OVERHEIDop.betreftRegeling">CVDR758506_1</meta:user-defined>
    <meta:user-defined meta:name="OVERHEIDop.GmbID/DC.identifier">gmb-2026-112218</meta:user-defined>
    <meta:user-defined meta:name="xs:date/OVERHEIDop.startdatum">2026-03-12</meta:user-defined>
    <meta:user-defined meta:name="xs:date/OVERHEIDop.einddatum">2026-03-15</meta:user-defined>
    <meta:user-defined meta:name="OVERHEIDop.versieInformatie"/>
  </office:meta>
</office:document-meta>
</file>