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1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1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14">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zamelbeleidsregel Participatiewet in balans fase 1 gemeente Oldambt 2026</text:p>
      <text:section text:name="regeling_id1-3-2" text:style-name="regeling">
        <text:section text:name="aanhef_id1-3-2-1" text:style-name="aanhef">
          <text:section text:name="preambule_id1-3-2-1-1" text:style-name="preambule">
            <text:p text:style-name="al"/>
            <text:p text:style-name="al">Het college van burgemeester en wethouders van Oldambt;</text:p>
            <text:p text:style-name="al"/>
            <text:p text:style-name="al">gelet op artikel 4:81, eerste lid, van de Algemene wet bestuursrecht, de artikelen 31, tweede lid, onderdeel m en s, 41, elfde lid, 43a, eerste lid, en 44, vijfde lid, van de Participatiewet, en de artikelen 15a, eerste lid, en 16a, vierde lid, van de Wet inkomensvoorziening oudere en gedeeltelijk arbeidsongeschikte werkloze werknemers (Ioaw);</text:p>
            <text:p text:style-name="al"/>
            <text:p text:style-name="al">
            <text:span text:style-name="nadrukvet">B E S L U I T</text:span>
          </text:p>
            <text:p text:style-name="al"/>
            <text:p text:style-name="al">vast te stellen de <text:span text:style-name="nadrukcur">Verzamelbeleidsregel Participatiewet in balans fase 1 gemeente Oldambt 2026</text:span></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 wordt verstaan onder:</text:p>
              <text:list text:style-name="id1-3-2-2-1-2-3">
                <text:list-item text:style-override="id1-3-2-2-1-2-3-1">
                  <text:number>a.</text:number>
                  <text:p text:style-name="al">College: het college van burgemeester en wethouders van de gemeente Oldambt;</text:p>
                </text:list-item>
                <text:list-item text:style-override="id1-3-2-2-1-2-3-2">
                  <text:number>b.</text:number>
                  <text:p text:style-name="al">De wet: Participatiewet;</text:p>
                </text:list-item>
                <text:list-item text:style-override="id1-3-2-2-1-2-3-3">
                  <text:number>c.</text:number>
                  <text:p text:style-name="al">Ioaw: Wet inkomensvoorziening oudere en gedeeltelijk arbeidsongeschikte werkloze werknemers;</text:p>
                </text:list-item>
                <text:list-item text:style-override="id1-3-2-2-1-2-3-4">
                  <text:number>d.</text:number>
                  <text:p text:style-name="al">Ioaz: Wet inkomensvoorziening oudere en gedeeltelijk arbeidsongeschikte gewezen zelfstandigen;</text:p>
                </text:list-item>
                <text:list-item text:style-override="id1-3-2-2-1-2-3-5">
                  <text:number>e.</text:number>
                  <text:p text:style-name="al">Bbz: Besluit bijstandverlening zelfstandigen;</text:p>
                </text:list-item>
                <text:list-item text:style-override="id1-3-2-2-1-2-3-6">
                  <text:number>f.</text:number>
                  <text:p text:style-name="al">Wmo 2015: Wet maatschappelijke ondersteuning 2015;</text:p>
                </text:list-item>
                <text:list-item text:style-override="id1-3-2-2-1-2-3-7">
                  <text:number>g.</text:number>
                  <text:p text:style-name="al">Jongere: de belanghebbende of het gezin, bedoeld in artikel 41, vierde lid, van de Wet (tot 27 jaar);</text:p>
                </text:list-item>
                <text:list-item text:style-override="id1-3-2-2-1-2-3-8">
                  <text:number>h.</text:number>
                  <text:p text:style-name="al">Zoektermijn: de termijn van vier weken, genoemd in artikel 41, vierde lid, van de Wet.</text:p>
                </text:list-item>
              </text:list>
            </text:section>
            <text:p text:style-name="hoofdstuk_bottom"/>
          </text:section>
          <text:section text:name="hoofdstuk_id1-3-2-2-2" text:style-name="hoofdstuk">
            <text:p text:style-name="hoofdstuk_kop"><text:span text:style-name="label">Hoofdstuk</text:span> <text:span text:style-name="nr">2.</text:span> Beleidskeuzes</text:p>
            <text:section text:name="artikel_id1-3-2-2-2-2" text:style-name="artikel">
              <text:p text:style-name="artikel_kop_titel"><text:span text:style-name="artikel_kop_label">Artikel</text:span> <text:span text:style-name="artikel_kop_nr">2.</text:span> Zoektermijn jongeren &lt;27jaar</text:p>
              <text:list text:style-name="id1-3-2-2-2-2-2">
                <text:list-item text:style-override="id1-3-2-2-2-2-2-1">
                  <text:number>1.</text:number>
                  <text:p text:style-name="al">Het college neemt iedere aanvraag om algemene bijstand van een jongere tot 27 jaar direct in behandeling.</text:p>
                </text:list-item>
                <text:list-item text:style-override="id1-3-2-2-2-2-2-2">
                  <text:number>2.</text:number>
                  <text:p text:style-name="al">Het college kan, met toepassing van artikel 41, elfde lid, van de Participatiewet, besluiten de zoektermijn van vier weken geheel of gedeeltelijk achterwege te laten, indien de individuele omstandigheden van de jongere of het gezin daartoe aanleiding geven.</text:p>
                </text:list-item>
                <text:list-item text:style-override="id1-3-2-2-2-2-2-3">
                  <text:number>3.</text:number>
                  <text:p text:style-name="al">Bij de beoordeling, bedoeld in het tweede lid, betrekt het college in ieder geval de mate van zelfredzaamheid en de persoonlijke en sociale omstandigheden van de jongere.</text:p>
                </text:list-item>
              </text:list>
            </text:section>
            <text:section text:name="artikel_id1-3-2-2-2-3" text:style-name="artikel">
              <text:p text:style-name="artikel_kop_titel"><text:span text:style-name="artikel_kop_label">Artikel</text:span> <text:span text:style-name="artikel_kop_nr">3.</text:span> Vereenvoudigde (verkorte) aanvraagprocedure</text:p>
              <text:list text:style-name="id1-3-2-2-2-3-2">
                <text:list-item text:style-override="id1-3-2-2-2-3-2-1">
                  <text:number>1.</text:number>
                  <text:p text:style-name="al">Wanneer er binnen twaalf maanden na beëindiging van de algemene bijstand opnieuw een aanvraag wordt gedaan, gebruikt het college, als bedoeld in artikel 43 a, eerste lid  van de Participatiewet, de bij hem bekende gegevens wanneer dit leidt tot een minder belastende aanvraag voor belanghebbende.</text:p>
                </text:list-item>
                <text:list-item text:style-override="id1-3-2-2-2-3-2-2">
                  <text:number>2.</text:number>
                  <text:p text:style-name="al">Het eerste lid geldt alleen wanneer de eerdere bijstandsverlening is beëindigd vanwege:</text:p>
                </text:list-item>
                <text:list-item text:style-override="id1-3-2-2-2-3-2-3">
                  <text:number>a.</text:number>
                  <text:p text:style-name="al">werkaanvaarding; of</text:p>
                </text:list-item>
                <text:list-item text:style-override="id1-3-2-2-2-3-2-4">
                  <text:number>b.</text:number>
                  <text:p text:style-name="al">verhuizing naar of binnen de gemeente Oldambt.</text:p>
                </text:list-item>
                <text:list-item text:style-override="id1-3-2-2-2-3-2-5">
                  <text:number>3.</text:number>
                  <text:p text:style-name="al">Het college controleert altijd of er wijzigingen zijn in:</text:p>
                </text:list-item>
                <text:list-item text:style-override="id1-3-2-2-2-3-2-6">
                  <text:number>a.</text:number>
                  <text:p text:style-name="al">hoofdverblijf (adres/woon-situatie);</text:p>
                </text:list-item>
                <text:list-item text:style-override="id1-3-2-2-2-3-2-7">
                  <text:number>b.</text:number>
                  <text:p text:style-name="al">gezinssituatie (samenstelling);</text:p>
                </text:list-item>
                <text:list-item text:style-override="id1-3-2-2-2-3-2-8">
                  <text:number>c.</text:number>
                  <text:p text:style-name="al">inkomen en vermogen.</text:p>
                </text:list-item>
                <text:list-item text:style-override="id1-3-2-2-2-3-2-9">
                  <text:number>4.</text:number>
                  <text:p text:style-name="al">Het college vraagt alleen noodzakelijke, gewijzigde gegevens op, in ieder geval:</text:p>
                </text:list-item>
                <text:list-item text:style-override="id1-3-2-2-2-3-2-10">
                  <text:number>a.</text:number>
                  <text:p text:style-name="al">bankafschriften van alle betaal- en spaarrekeningen over de maand voorafgaand aan de nieuwe aanvraag;</text:p>
                </text:list-item>
                <text:list-item text:style-override="id1-3-2-2-2-3-2-11">
                  <text:number>b.</text:number>
                  <text:p text:style-name="al">bij beëindiging door werk: een ontslagbewijs of bewijs einde contract;</text:p>
                </text:list-item>
                <text:list-item text:style-override="id1-3-2-2-2-3-2-12">
                  <text:number>c.</text:number>
                  <text:p text:style-name="al">bij verhuizing: een huurcontract of bewijs inschrijving op nieuw adres.</text:p>
                </text:list-item>
                <text:list-item text:style-override="id1-3-2-2-2-3-2-13">
                  <text:number>5.</text:number>
                  <text:p text:style-name="al">De leden 1 t/m 4 zijn van overeenkomstige toepassing op een uitkering als bedoeld in artikel 15a, eerste lid, van de Ioaw en Ioaz.</text:p>
                </text:list-item>
              </text:list>
            </text:section>
            <text:section text:name="artikel_id1-3-2-2-2-4" text:style-name="artikel">
              <text:p text:style-name="artikel_kop_titel"><text:span text:style-name="artikel_kop_label">Artikel</text:span> <text:span text:style-name="artikel_kop_nr">4.</text:span> Vrijlaten van giften in individuele gevallen</text:p>
              <text:list text:style-name="id1-3-2-2-2-4-2">
                <text:list-item text:style-override="id1-3-2-2-2-4-2-1">
                  <text:number>1.</text:number>
                  <text:p text:style-name="al">Giften en bijdragen die leiden tot een kostenbesparing worden tot het in artikel 31, tweede lid, onderdeel m, van de Participatiewet bedoelde bedrag per kalenderjaar in ieder geval niet tot de middelen gerekend.</text:p>
                </text:list-item>
                <text:list-item text:style-override="id1-3-2-2-2-4-2-2">
                  <text:number>2.</text:number>
                  <text:p text:style-name="al">Het college kan daarnaast, met toepassing van artikel 31, tweede lid, onderdeel s, van de Participatiewet, giften geheel of gedeeltelijk vrijlaten indien en voor zover dit in het individuele geval verantwoord is.</text:p>
                </text:list-item>
                <text:list-item text:style-override="id1-3-2-2-2-4-2-3">
                  <text:number>3.</text:number>
                  <text:p text:style-name="al">Bij de beoordeling, bedoeld in het tweede lid, betrekt het college in ieder geval of de gift is verstrekt en ingezet voor:</text:p>
                </text:list-item>
                <text:list-item text:style-override="id1-3-2-2-2-4-2-4">
                  <text:number>a.</text:number>
                  <text:p text:style-name="al">kosten waarvoor anders bijzondere bijstand zou kunnen worden verleend;</text:p>
                </text:list-item>
                <text:list-item text:style-override="id1-3-2-2-2-4-2-5">
                  <text:number>b.</text:number>
                  <text:p text:style-name="al">medisch noodzakelijke kosten;</text:p>
                </text:list-item>
                <text:list-item text:style-override="id1-3-2-2-2-4-2-6">
                  <text:number>c.</text:number>
                  <text:p text:style-name="al">het aflossen van problematische schulden die zijn ontstaan vóór de ingangsdatum van de algemene bijstand.</text:p>
                </text:list-item>
                <text:list-item text:style-override="id1-3-2-2-2-4-2-7">
                  <text:number>4.</text:number>
                  <text:p text:style-name="al">De beoordeling vindt plaats met inachtneming van het individualiseringsbeginsel. </text:p>
                </text:list-item>
                <text:list-item text:style-override="id1-3-2-2-2-4-2-8">
                  <text:number>5.</text:number>
                  <text:p text:style-name="al">De opsomming in het derde lid is niet limitatief. Belanghebbenden melden giften aan het college indien:</text:p>
                </text:list-item>
                <text:list-item text:style-override="id1-3-2-2-2-4-2-9">
                  <text:number>a.</text:number>
                  <text:p text:style-name="al">het totaal aan giften in een kalenderjaar het in het eerste lid bedoelde bedrag overstijgt;</text:p>
                </text:list-item>
                <text:list-item text:style-override="id1-3-2-2-2-4-2-10">
                  <text:number>b.</text:number>
                  <text:p text:style-name="al">sprake is van structurele giften;</text:p>
                </text:list-item>
                <text:list-item text:style-override="id1-3-2-2-2-4-2-11">
                  <text:number>c.</text:number>
                  <text:p text:style-name="al">sprake is van een incidentele gift met een waarde van € 500 of meer.</text:p>
                </text:list-item>
              </text:list>
            </text:section>
            <text:section text:name="artikel_id1-3-2-2-2-5" text:style-name="artikel">
              <text:p text:style-name="artikel_kop_titel"><text:span text:style-name="artikel_kop_label">Artikel</text:span> <text:span text:style-name="artikel_kop_nr">5.</text:span> Verlenen van bijstand met terugwerkende kracht</text:p>
              <text:list text:style-name="id1-3-2-2-2-5-2">
                <text:list-item text:style-override="id1-3-2-2-2-5-2-1">
                  <text:number>1.</text:number>
                  <text:p text:style-name="al">De ingangsdatum van de uitkering is gelijk aan de meldingsdatum.</text:p>
                </text:list-item>
                <text:list-item text:style-override="id1-3-2-2-2-5-2-2">
                  <text:number>2.</text:number>
                  <text:p text:style-name="al">Het college kan met toepassing van artikel 44, vijfde lid, van de Participatiewet, bij uitzondering bijstand toekennen vanaf een dag gelegen vóór de dag waarop de belanghebbende zich heeft gemeld, indien de individuele omstandigheden hiertoe noodzaken en wanneer er verschoonbare omstandigheden worden vastgesteld. </text:p>
                </text:list-item>
                <text:list-item text:style-override="id1-3-2-2-2-5-2-3">
                  <text:number>3.</text:number>
                  <text:p text:style-name="al">Onder noodzaak, als bedoeld in lid 2, wordt verstaan:</text:p>
                </text:list-item>
                <text:list-item text:style-override="id1-3-2-2-2-5-2-4">
                  <text:number>a.</text:number>
                  <text:p text:style-name="al">schulden die zijn gemaakt of ontstaan in de 3 maanden voorafgaand aan de aanvraag als gevolg van te weinig inkomen.</text:p>
                </text:list-item>
                <text:list-item text:style-override="id1-3-2-2-2-5-2-5">
                  <text:number>b.</text:number>
                  <text:p text:style-name="al">omstandigheden die er op wijzen dat het, naar oordeel van het college, ernstige gevolgen voor de belanghebbende heeft als de bijstand niet wordt toegekend voorafgaand aan de melding.</text:p>
                </text:list-item>
                <text:list-item text:style-override="id1-3-2-2-2-5-2-6">
                  <text:number>4.</text:number>
                  <text:p text:style-name="al">Onder verschoonbare omstandigheden, als bedoeld in lid 2, kan worden verstaan:</text:p>
                </text:list-item>
                <text:list-item text:style-override="id1-3-2-2-2-5-2-7">
                  <text:number>a.</text:number>
                  <text:p text:style-name="al">medische problemen waardoor aanvraag niet mogelijk was;</text:p>
                </text:list-item>
                <text:list-item text:style-override="id1-3-2-2-2-5-2-8">
                  <text:number>b.</text:number>
                  <text:p text:style-name="al">afwijzing van een passende en toereikende voorliggende voorziening;</text:p>
                </text:list-item>
                <text:list-item text:style-override="id1-3-2-2-2-5-2-9">
                  <text:number>c.</text:number>
                  <text:p text:style-name="al">onvoldoende zicht van de aanvrager op inkomen/vermogen (flexibel werk, echtscheiding, erfenis);</text:p>
                </text:list-item>
                <text:list-item text:style-override="id1-3-2-2-2-5-2-10">
                  <text:number>d.</text:number>
                  <text:p text:style-name="al">met terugwerkende kracht verkregen verblijfsvergunning;</text:p>
                </text:list-item>
                <text:list-item text:style-override="id1-3-2-2-2-5-2-11">
                  <text:number>5.</text:number>
                  <text:p text:style-name="al">Bij de in het vierde lid genoemde situaties onder b en c kan er bijstand met terugwerkende kracht verstrekt worden als de noodzaak ontbreekt. </text:p>
                </text:list-item>
                <text:list-item text:style-override="id1-3-2-2-2-5-2-12">
                  <text:number>6.</text:number>
                  <text:p text:style-name="al">De opsommingen in het derde en vierde lid zijn niet limitatief. Het college weegt alle relevante omstandigheden van het individuele geval.</text:p>
                </text:list-item>
                <text:list-item text:style-override="id1-3-2-2-2-5-2-13">
                  <text:number>7.</text:number>
                  <text:p text:style-name="al">Het college kent de bijstand toe vanaf de dag waarop het recht op bijstand is ontstaan, met een maximum van drie maanden vóór de dag waarop de belanghebbende zich heeft gemeld.</text:p>
                </text:list-item>
                <text:list-item text:style-override="id1-3-2-2-2-5-2-14">
                  <text:number>8.</text:number>
                  <text:p text:style-name="al">De leden 1 tot en met 7 zijn van overeenkomstige toepassing op uitkeringen als bedoeld in artikel 16a, vierde lid, van de Ioaw en Ioaz.</text:p>
                </text:list-item>
              </text:list>
            </text:section>
            <text:section text:name="artikel_id1-3-2-2-2-6" text:style-name="artikel">
              <text:p text:style-name="artikel_kop_titel"><text:span text:style-name="artikel_kop_label">Artikel</text:span> <text:span text:style-name="artikel_kop_nr">6.</text:span> Mantelzorg en gezamenlijke huishouding</text:p>
              <text:list text:style-name="id1-3-2-2-2-6-2">
                <text:list-item text:style-override="id1-3-2-2-2-6-2-1">
                  <text:number>1.</text:number>
                  <text:p text:style-name="al">Het verlenen of ontvangen van mantelzorg wordt niet aangemerkt als op loon waardeerbare arbeid.</text:p>
                </text:list-item>
                <text:list-item text:style-override="id1-3-2-2-2-6-2-2">
                  <text:number>2.</text:number>
                  <text:p text:style-name="al">Tijdelijk verblijf op één adres in verband met intensieve mantelzorg (zorgbehoefte) leidt niet automatisch tot het aannemen van een gezamenlijke huishouding en kostendelersnorm.</text:p>
                </text:list-item>
                <text:list-item text:style-override="id1-3-2-2-2-6-2-3">
                  <text:number>3.</text:number>
                  <text:p text:style-name="al">Het college beoordeelt per individueel geval of sprake is van intensieve mantelzorg. Van intensieve mantelzorg is in ieder geval sprake als er een verklaring intensieve mantelzorg is. </text:p>
                </text:list-item>
                <text:list-item text:style-override="id1-3-2-2-2-6-2-4">
                  <text:number>4.</text:number>
                  <text:p text:style-name="al">Het college blijft verantwoordelijk voor het besluit over het recht op en de hoogte van de bijstand.</text:p>
                </text:list-item>
                <text:list-item text:style-override="id1-3-2-2-2-6-2-5">
                  <text:number>5.</text:number>
                  <text:p text:style-name="al">Indien de omstandigheden daartoe aanleiding geven, kan het college met toepassing van artikel 18 van de Participatiewet de uitkering afstemmen op de individuele situatie. </text:p>
                </text:list-item>
                <text:list-item text:style-override="id1-3-2-2-2-6-2-6">
                  <text:number>6.</text:number>
                  <text:p text:style-name="al">De leden 1 t/m 4 zijn van overeenkomstige toepassing op uitkeringen als bedoeld in artikel 3, tweede lid onder b, van de Ioaw en Ioaz.</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7.</text:span> Evaluatie</text:p>
              <text:p text:style-name="al">Binnen drie jaar na inwerkingtreding onderzoekt het college de doeltreffendheid en effecten van deze beleidsregel in de praktijk en past deze zo nodig aan.</text:p>
            </text:section>
            <text:section text:name="artikel_id1-3-2-2-3-3" text:style-name="artikel">
              <text:p text:style-name="artikel_kop_titel"><text:span text:style-name="artikel_kop_label">Artikel</text:span> <text:span text:style-name="artikel_kop_nr">8.</text:span> Intrekking</text:p>
              <text:p text:style-name="al">Met de inwerkingtreding van deze beleidsregel worden eerdere beleidsregels over dezelfde onderwerpen ingetrokken voor zover zij hiermee in strijd zijn.</text:p>
            </text:section>
            <text:section text:name="artikel_id1-3-2-2-3-4" text:style-name="artikel">
              <text:p text:style-name="artikel_kop_titel"><text:span text:style-name="artikel_kop_label">Artikel</text:span> <text:span text:style-name="artikel_kop_nr">9.</text:span> Inwerkingtreding en overgangsrecht</text:p>
              <text:p text:style-name="al">Deze beleidsregel treedt met terugwerkende kracht in werking op 1 januari 2026.</text:p>
              <text:p text:style-name="al">Besluiten van vóór de inwerkingtreding blijven in stand totdat daarover opnieuw is beslist conform deze beleidsregel.</text:p>
            </text:section>
            <text:section text:name="artikel_id1-3-2-2-3-5" text:style-name="artikel">
              <text:p text:style-name="artikel_kop_titel"><text:span text:style-name="artikel_kop_label">Artikel</text:span> <text:span text:style-name="artikel_kop_nr">10.</text:span> Citeertitel</text:p>
              <text:p text:style-name="al">Deze beleidsregel wordt aangehaald als: Verzamelbeleidsregel Participatiewet in balans fase 1 Oldambt 2026.</text:p>
            </text:section>
            <text:p text:style-name="hoofdstuk_bottom"/>
          </text:section>
        </text:section>
        <text:section text:name="regeling-sluiting_id1-3-2-3" text:style-name="regeling-sluiting">
          <text:section text:name="ondertekening_id1-3-2-3-1">
            <text:p><text:span text:style-name="functie"/></text:p>
            <text:p><text:span text:style-name="functie">Aldus vastgesteld door het college van burgemeester en wethouders van de gemeente Oldambt d.d. 3 maart 2026</text:span></text:p>
            <text:p><text:span text:style-name="functie"/></text:p>
            <text:p><text:span text:style-name="functie">de secretaris,       de burgemeester,</text:span></text:p>
            <text:p><text:span text:style-name="functie"/></text:p>
            <text:p><text:span text:style-name="functie">B. Aukema           C. Y. Sikkema</text:span></text:p>
            <text:p><text:span text:style-name="functie"/></text:p>
            <text:p><text:span text:style-name="functie"/></text:p>
          </text:section>
        </text:section>
        <text:section text:name="nota-toelichting_id1-3-2-4" text:style-name="nota-toelichting">
          <text:p text:style-name="kop_level0"><text:span text:style-name="label"/> <text:span text:style-name="nr"/> Toelichting</text:p>
          <text:p text:style-name="al"/>
          <text:p text:style-name="al">
          <text:span text:style-name="nadrukvet">Algemeen</text:span>
        </text:p>
          <text:p text:style-name="al">Op 1 januari 2026 is de Participatiewet (de Wet) gewijzigd door de Participatiewet in balans en door de Verzamelwet SZW 2026. De wijzigingen vanuit de Participatiewet in balans treden gefaseerd in werking. Deze beleidsregel ziet op het invullen van de beleids- en uitvoeringsruimte van het college op een vijftal bevoegdheden uit de eerste fase. </text:p>
          <text:list text:style-name="id1-3-2-4-5">
            <text:list-item text:style-override="id1-3-2-4-5-1">
              <text:number>1.</text:number>
              <text:p text:style-name="al">Vier weken zoektermijn voor jongeren;</text:p>
            </text:list-item>
            <text:list-item text:style-override="id1-3-2-4-5-2">
              <text:number>2.</text:number>
              <text:p text:style-name="al">Vereenvoudiging verkorte aanvraag;</text:p>
            </text:list-item>
            <text:list-item text:style-override="id1-3-2-4-5-3">
              <text:number>3.</text:number>
              <text:p text:style-name="al">Vrijlating giften;</text:p>
            </text:list-item>
            <text:list-item text:style-override="id1-3-2-4-5-4">
              <text:number>4.</text:number>
              <text:p text:style-name="al">Bijstandsverlening met terugwerkende kracht </text:p>
            </text:list-item>
            <text:list-item text:style-override="id1-3-2-4-5-5">
              <text:number>5.</text:number>
              <text:p text:style-name="al">Verruiming mantelzorg </text:p>
            </text:list-item>
          </text:list>
          <text:p text:style-name="al">Voor de bevoegdheden onder punt 2 en 4 (verkorte aanvraag en terugwerkende kracht) geldt dat het college deze ook kan inzetten voor de aanvraag van een uitkering op grond van de Wet inkomensvoorziening oudere en gedeeltelijk arbeidsongeschikte werkloze werknemers (Ioaw).</text:p>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Artikel 1. Definities</text:span>
        </text:p>
          <text:p text:style-name="al">In dit artikel zijn de begrippen omschreven die worden gebruikt in de beleidsregel. Voor het overige gelden de definities uit de Participatiewet of de Algemene wet bestuursrecht. Enkele van de begrippen uit de beleidsregel worden hieronder nader toegelicht.</text:p>
          <text:p text:style-name="al"/>
          <text:p text:style-name="al">
          <text:span text:style-name="nadrukcur">Zoektermijn</text:span>
        </text:p>
          <text:p text:style-name="al">Onder ‘zoektermijn’ wordt verstaan: de termijn van vier weken nadat een jongere (tot 27 jaar) zich heeft gemeld om algemene bijstand aan te vragen. Pas na die termijn kan een aanvraag worden ingediend en door het college in behandeling worden genomen (enkele uitzonderingen daargelaten, zie artikel 41, vierde lid, van de Participatiewet). </text:p>
          <text:p text:style-name="al"/>
          <text:p text:style-name="al">
          <text:span text:style-name="nadrukvet">Artikel 2. Het behandelen van bijstandsaanvragen van jongeren voor afloop van de zoektermijn</text:span>
        </text:p>
          <text:p text:style-name="al">Dit artikel geeft uitvoering aan de beoordelingsruimte die het college op grond van artikel 41, elfde en twaalfde lid, van de Participatiewet heeft om bij individuele omstandigheden de zoektermijn voor jongeren tot 27 jaar achterwege te laten.</text:p>
          <text:p text:style-name="al">Uitgangspunt is dat van zelfredzame jongeren wordt verwacht dat zij eerst zoeken naar werk of scholing. Voor jongeren in kwetsbare omstandigheden kan het vasthouden aan de zoektermijn leiden tot onredelijke of onevenredige gevolgen.</text:p>
          <text:p text:style-name="al">Het college beoordeelt per individuele situatie of toepassing van de zoektermijn passend is. Daarbij worden onder meer de mate van zelfredzaamheid, de persoonlijke omstandigheden en de gezinssituatie betrokken. De opsomming is niet limitatief. Het college weegt alle relevante omstandigheden en handelt overeenkomstig het evenredigheidsbeginsel.</text:p>
          <text:p text:style-name="al"/>
          <text:p text:style-name="al">
          <text:span text:style-name="nadrukvet">Artikel 3. Het volgen van de vereenvoudigde aanvraagprocedure</text:span>
        </text:p>
          <text:p text:style-name="al">De aanvraagprocedure voor algemene bijstand is voor veel inwoners ingewikkeld en wordt als (te) lang ervaren. Vooral bij een korte periode van werk of bij flexibel werk moet de uitgebreide  aanvraagprocedure steeds weer opnieuw doorlopen worden en zit men lang in financiële onzekerheid. Dit wordt opgelost door een  vereenvoudigde (of verkorte) aanvraagprocedure, op grond van het  artikel 43a: </text:p>
          <text:p text:style-name="al"/>
          <text:p text:style-name="al">Dit geeft ruimte om een inwoner die binnen twaalf maanden opnieuw een bijstandsuitkering aanvraagt via een vereenvoudigde aanvraag op korte termijn weer van een uitkering te voorzien. Van deze ruimte is gebruik gemaakt. Het college gebruikt de nog aanwezige gegevens over de eerdere bijstandsperiode en vraagt deze niet opnieuw van de belanghebbende. </text:p>
          <text:p text:style-name="al"/>
          <text:p text:style-name="al">A:<text:span text:style-name="nadrukcur">  Indien na het eindigen van de algemene bijstand binnen twaalf maanden een nieuwe aanvraag wordt gedaan, kan het college de gegevens die bij hem berusten in verband met de eerdere bijstandsverlening gebruiken, indien dit leidt tot een voor de belanghebbende minder belastende aanvraag.’ </text:span></text:p>
          <text:p text:style-name="al">B:<text:span text:style-name="nadrukcur"> ‘ Het college verifieert de juistheid en actualiteit van de gegevens, bedoeld in het eerste lid, in de beschikbare bronnen en zo nodig bij de belanghebbende.’</text:span></text:p>
          <text:p text:style-name="al"/>
          <text:p text:style-name="al">Een vereenvoudigde aanvraagprocedure in combinatie met hergebruik van gegevens, is bij uitstek bedoeld voor situaties waarin aangenomen mag worden dat de omstandigheden niet wezenlijk veranderd zijn, zodat het recht op bijstand eenvoudig is vast te stellen. In elk geval mag het hergebruik van gegevens er volgens de wet niet toe leiden dat er sprake is van een meer belastende aanvraag. </text:p>
          <text:p text:style-name="al"/>
          <text:p text:style-name="al">Sommige gegevens kunnen eerder aan verandering onderhevig zijn dan andere. In de beleidsregel is benoemd welke gegevens in ieder geval gecheckt worden op eventuele wijzigingen. Het college kan bij twijfel te allen tijde alsnog om meer actuele informatie vragen bij de belanghebbende. Ook op andere punten.</text:p>
          <text:p text:style-name="al"/>
          <text:p text:style-name="al">
          <text:span text:style-name="nadrukvet">Artikel 4. Vrijlaten van giften in individuele gevallen</text:span>
        </text:p>
          <text:p text:style-name="al">In artikel 4 zijn regels opgenomen over het vrijlaten van giften in het kader van artikel 31, tweede lid, onderdelen m en s, van de Participatiewet. De wet maakt onderscheid tussen een algemene vrijlating van giften en bijdragen tot een wettelijk vastgesteld bedrag per kalenderjaar en de mogelijkheid om giften daarboven in het individuele geval vrij te laten indien dat verantwoord is.</text:p>
          <text:p text:style-name="al"/>
          <text:p text:style-name="al">Giften en bijdragen die leiden tot een kostenbesparing worden tot het wettelijk vastgestelde bedrag per kalenderjaar niet tot de middelen gerekend. Deze algemene vrijlating geldt ongeacht het doel waarvoor de gift wordt verstrekt, zolang het totaalbedrag niet wordt overschreden.</text:p>
          <text:p text:style-name="al"/>
          <text:p text:style-name="al">Daarnaast kan het college giften geheel of gedeeltelijk vrijlaten wanneer dit, gelet op de individuele omstandigheden van de belanghebbende, verantwoord is. Daarbij beoordeelt het college onder meer of de gift is aangewend voor kosten waarvoor anders bijzondere bijstand zou kunnen worden verstrekt, voor medisch noodzakelijke kosten of voor het aflossen van problematische schulden die zijn ontstaan vóór de ingangsdatum van de algemene bijstand.</text:p>
          <text:p text:style-name="al">De beoordeling vindt altijd plaats op individueel niveau, met inachtneming van het individualiseringsbeginsel. De in de beleidsregel genoemde situaties zijn richtinggevend en niet limitatief. Het college weegt alle relevante omstandigheden van het geval.</text:p>
          <text:p text:style-name="al">Belanghebbenden zijn gehouden giften te melden wanneer deze een omvang of karakter hebben die van invloed kunnen zijn op het recht op of de hoogte van de bijstand, zodat het college een zorgvuldige beoordeling kan maken.</text:p>
          <text:p text:style-name="al"/>
          <text:p text:style-name="al">
          <text:span text:style-name="nadrukvet">Artikel 5. Het verlenen van bijstand met terugwerkende kracht </text:span>
        </text:p>
          <text:p text:style-name="al">Op grond van artikel 44, eerste lid, van de Participatiewet gaat algemene bijstand in op de meldingsdatum. Met de invoering van artikel 44, vijfde lid, is het college de bevoegdheid gegeven om bij uitzondering bijstand toe te kennen met een beperkte terugwerkende kracht van maximaal drie maanden vóór de meldingsdatum, indien individuele omstandigheden daartoe noodzaken.</text:p>
          <text:p text:style-name="al">Deze bevoegdheid is bedoeld voor situaties waarin vasthouden aan de meldingsdatum leidt tot onredelijke of onevenredige gevolgen voor de belanghebbende. De wetgever heeft daarbij met name het oog gehad op gevallen waarin het de belanghebbende niet of slechts in beperkte mate kan worden verweten dat de melding niet eerder is gedaan en waarin de gevolgen van het ontbreken van bijstand ernstig zijn.</text:p>
          <text:p text:style-name="al"/>
          <text:p text:style-name="al">Het college beoordeelt per individueel geval of sprake is van noodzaak. Daarbij kan onder meer relevant zijn of in de periode voorafgaand aan de melding schulden zijn ontstaan als gevolg van een gebrek aan inkomsten, of dat het niet toekennen van bijstand met terugwerkende kracht leidt tot ernstige financiële of maatschappelijke gevolgen.</text:p>
          <text:p text:style-name="al">Bij de beoordeling betrekt het college tevens of sprake is van verschoonbare omstandigheden, zoals medische belemmeringen, onzekerheid over inkomen of vermogen, het ontbreken van een passende voorliggende voorziening of het met terugwerkende kracht verkrijgen van een verblijfsvergunning. Deze opsomming is niet limitatief.</text:p>
          <text:p text:style-name="al"/>
          <text:p text:style-name="al">Indien het college besluit bijstand met terugwerkende kracht toe te kennen, wordt de ingangsdatum vastgesteld op de datum waarop het recht op bijstand is ontstaan, met inachtneming van de wettelijke begrenzing van maximaal drie maanden vóór de meldingsdatum.</text:p>
          <text:p text:style-name="al"/>
          <text:p text:style-name="al">
          <text:span text:style-name="nadrukvet">Artikel 6 Mantelzorg en gezamenlijke huishouding</text:span>
        </text:p>
          <text:p text:style-name="al">Artikel 6 geeft uitvoering aan de verruimde mogelijkheden voor het verlenen en ontvangen van mantelzorg binnen de Participatiewet. Met deze bepaling wordt beoogd te voorkomen dat mantelzorg leidt tot onbedoelde negatieve gevolgen voor het recht op bijstand.</text:p>
          <text:p text:style-name="al">Het verlenen of ontvangen van mantelzorg wordt niet aangemerkt als op geld waardeerbare arbeid. Daarnaast leidt tijdelijk verblijf op één adres, als bedoeld in artikel 40, derde lid onder d, in verband met intensieve mantelzorg niet automatisch tot het aannemen van een gezamenlijke huishouding of tot toepassing van de kostendelersnorm.</text:p>
          <text:p text:style-name="al">Het college beoordeelt per individueel geval of sprake is van intensieve mantelzorg en of het verblijf als tijdelijk kan worden aangemerkt. Deze beoordeling vindt plaats in overleg met de afdeling Wmo, waarbij de zorgbehoefte leidend is. Het advies vanuit de Wmo ondersteunt de beoordeling, maar het college blijft verantwoordelijk voor het besluit over het recht op en de hoogte van de bijstand.</text:p>
          <text:p text:style-name="al">Indien mantelzorg van invloed is op de mogelijkheden van de belanghebbende om te voldoen aan arbeids- en participatieverplichtingen, bespreekt het college dit met de belanghebbende. Waar nodig kan maatwerk worden toegepast, onder meer door afstemming van de bijstand op grond van artikel 18 van de Participatiewet.</text:p>
          <text:p text:style-name="al">
          <text:span text:style-name="nadrukvet">Artikel 7. Evaluatie</text:span>
        </text:p>
          <text:p text:style-name="al">Het vaststellen van deze verzamelbeleidsregel, of elementen daarvan, zal er op onderdelen toe leiden, dat het gemeentelijk beleid gewijzigd wordt. Om te beoordelen of dat beleid doel treft, doelmatig kan worden uitgevoerd, en binnen rechtmatigheidsgrenzen blijft, wil het college periodiek onderzoeken en evalueren wat de stand van de uitvoering is. Zowel voor de eigen uitvoering als voor de inwoner is het van belang, dat het beleid regelmatig tegen het licht wordt gehouden, actueel wordt gehouden en op effecten wordt onderzocht. Mogelijk moet na verloop van tijd bijstelling plaats te vinden. </text:p>
          <text:p text:style-name="al"/>
          <text:p text:style-name="al">
          <text:span text:style-name="nadrukvet">Artikel 8.</text:span>
        </text:p>
          <text:p text:style-name="al">-</text:p>
          <text:p text:style-name="al"/>
          <text:p text:style-name="al">
          <text:span text:style-name="nadrukvet">Artikel 9. Inwerkingtreding en overgangsrecht</text:span>
        </text:p>
          <text:p text:style-name="al">Voor besluiten die zijn genomen voor 1 januari 2026, geldt in ieder geval, dat deze in stand blijven totdat daarover opnieuw is beslist. Dat zal bij de giftenregeling het geval kunnen zijn. Denkbaar is, dat besloten is om in een individueel geval periodieke giften vrij te laten. Die vrijlating blijft doorlopen, totdat daarop met toepassing van de nieuwe regels is beslist.</text:p>
          <text:p text:style-name="al"/>
          <text:p text:style-name="al">
          <text:span text:style-name="nadrukvet">Artikel 10. </text:span>
        </text:p>
          <text:p text:style-name="al">-</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11094</text:span><text:line-break/><text:date style:data-style-name="dag" text:fixed="true" text:date-value="2026-03-11"/><text:line-break/><text:date style:data-style-name="jaar" text:fixed="true" text:date-value="2026-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1094</text:span><text:date style:data-style-name="nicedate" text:fixed="true" text:date-value="2026-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1094</text:span><text:date style:data-style-name="nicedate" text:fixed="true" text:date-value="2026-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Oldambt</meta:user-defined>
    <meta:user-defined meta:name="OVERHEID.Informatietype/DC.type">officiële publicatie</meta:user-defined>
    <meta:user-defined meta:name="OVERHEIDop.Rubriek/DC.type">beleidsregel</meta:user-defined>
    <meta:user-defined meta:name="OVERHEID.Gemeente/DCTERMS.publisher">Oldambt</meta:user-defined>
    <meta:user-defined meta:name="OVERHEID.Gemeente/OVERHEID.authority">Oldambt</meta:user-defined>
    <meta:user-defined meta:name="OVERHEID.TaxonomieBeleidsagendaDecentraal/OVERHEID.category">Sociale zekerheid | Organisatie en beleid</meta:user-defined>
    <meta:user-defined meta:name="DC.source">https://wetten.overheid.nl/BWBR0005537/2026-01-01</meta:user-defined>
    <meta:user-defined meta:name="DC.source">https://wetten.overheid.nl/BWBR0015703/2026-02-04</meta:user-defined>
    <meta:user-defined meta:name="DCTERMS.alternative">Beleidsregels schadevergoedingen Participatiewet gemeente Oldambt 2026</meta:user-defined>
    <dc:language>nl</dc:language>
    <meta:user-defined meta:name="OVERHEIDop.locatietype/OVERHEIDop.gebiedsmarkering">Gemeente</meta:user-defined>
    <meta:user-defined meta:name="DC.title">Verzamelbeleidsregel Participatiewet in balans fase 1 gemeente Oldambt 2026</meta:user-defined>
    <meta:user-defined meta:name="DCTERMS.W3CDTF/DCTERMS.available">2026-03-11</meta:user-defined>
    <meta:user-defined meta:name="DCTERMS.W3CDTF/OVERHEIDop.jaargang">2026</meta:user-defined>
    <meta:user-defined meta:name="OVERHEIDop.publicationIssue">111094</meta:user-defined>
    <meta:user-defined meta:name="OVERHEIDop.betreftRegeling">CVDR758476_1</meta:user-defined>
    <meta:user-defined meta:name="xs:date/OVERHEIDop.startdatum">2026-03-11</meta:user-defined>
    <meta:user-defined meta:name="OVERHEIDop.GmbID/DC.identifier">gmb-2026-111094</meta:user-defined>
    <meta:user-defined meta:name="OVERHEIDop.versieInformatie"/>
  </office:meta>
</office:document-meta>
</file>