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2i20653e3e-5ca6-4b35-92e9-1af74a8df2f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1-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0-1-3-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erordening tot wijziging van de verordening op de ambtelijke bijstand en fractieondersteuning Zwijndrecht</text:p>
      <text:section text:name="regeling_id1-3-2" text:style-name="regeling">
        <text:section text:name="aanhef_id1-3-2-1" text:style-name="aanhef">
          <text:section text:name="preambule_id1-3-2-1-1" text:style-name="preambule">
            <text:p text:style-name="al">De raad van de gemeente Zwijndrecht;</text:p>
            <text:p text:style-name="al"/>
            <text:p text:style-name="al">gelet op het bepaalde in artikel 33 Gemeentewet;</text:p>
            <text:p text:style-name="al"/>
            <text:p text:style-name="al">besluit vast te stellen</text:p>
            <text:p text:style-name="al"/>
            <text:p text:style-name="al">De verordening tot wijziging van de verordening op de ambtelijke bijstand en fractieondersteuning Zwijndrecht</text:p>
          </text:section>
        </text:section>
        <text:section text:name="regeling-tekst_id1-3-2-2" text:style-name="regeling-tekst">
          <text:section text:name="artikel_id1-3-2-2-1" text:style-name="artikel">
            <text:p text:style-name="artikel_kop_titel"><text:span text:style-name="artikel_kop_label"/> </text:p>
            <text:p text:style-name="al"/>
            <text:p text:style-name="al"/>
            <text:p text:style-name="al"/>
          </text:section>
          <text:section text:name="artikel_id1-3-2-2-2" text:style-name="artikel">
            <text:p text:style-name="artikel_kop_titel"><text:span text:style-name="artikel_kop_label">Artikel</text:span> <text:span text:style-name="artikel_kop_nr">I Wijziging verordening</text:span> </text:p>
            <text:p text:style-name="al">De verordening op de ambtelijke bijstand en fractieondersteuning Zwijndrecht wordt als volgt gewijzigd:</text:p>
            <text:p text:style-name="al">A</text:p>
            <text:p text:style-name="al">Artikel 12 wordt als volgt gewijzigd:</text:p>
            <text:p text:style-name="al">Na het zevende lid worden twee leden toegevoegd, luidende:</text:p>
            <text:p text:style-name="al">In aanvulling op het eerste en tweede lid legt een fractie die na het verstrijken van een raadsperiode niet terugkeert in de gemeenteraad uiterlijk drie maanden na de datum van de ontbinding van de raad verantwoording af aan de voorzitter van de raad over de besteding van de fractievergoeding over de periode vanaf 1 januari van het kalenderjaar waarin de ontbinding van de raad plaatsvindt tot en met de datum van die ontbinding.</text:p>
            <text:p text:style-name="al">De in het achtste lid bedoelde verantwoording en de in artikel 13, vijfde lid, bedoelde terugstorting worden namens de fractie verzorgd door de fractievoorzitter zoals deze op de datum van de ontbinding van de raad in functie was. Deze blijft, ook indien zijn of haar raadslidmaatschap na de ontbinding van de raad is geëindigd, verantwoordelijk voor de afwikkeling van deze verantwoording en terugstorting.</text:p>
            <text:p text:style-name="al">B</text:p>
            <text:p text:style-name="al">Artikel 13 wordt als volgt gewijzigd:</text:p>
            <text:list text:style-name="id1-3-2-2-2-10">
              <text:list-item text:style-override="id1-3-2-2-2-10-1">
                <text:number>1.</text:number>
                <text:p text:style-name="al">Het vijfde lid komt te luiden:</text:p>
                <text:list text:style-name="id1-3-2-2-2-10-1-3">
                  <text:list-item text:style-override="id1-3-2-2-2-10-1-3-1">
                    <text:number>5.</text:number>
                    <text:p text:style-name="al">De fractie die na verstrijken van een raadsperiode niet in de gemeenteraad terugkeert en voor welke door de raad geen rechtsopvolgende fractie als bedoeld in het zesde lid is aangewezen, stort het bedrag dat resteert na de datum van de ontbinding van de raad binnen 3 maanden na die datum terug in de gemeentekas.</text:p>
                  </text:list-item>
                </text:list>
              </text:list-item>
            </text:list>
            <text:p text:style-name="al">Er wordt een zesde lid toegevoegd, luidende:</text:p>
            <text:list text:style-name="id1-3-2-2-2-12">
              <text:list-item text:style-override="id1-3-2-2-2-12-1">
                <text:number>6.</text:number>
                <text:p text:style-name="al">In afwijking van het vijfde lid blijft de reserve na de verkiezingen beschikbaar voor de fractie die onder dezelfde naam terugkeert, dan wel voor de fractie die door de raad bij afzonderlijk besluit naar zijn oordeel als rechtsopvolger daarvan kan worden beschouwd. In dat geval gaat de op de datum van ontbinding aanwezige reserve van die niet-terugkerende fractie, alsmede de aan die reserve verbonden rechten en verplichtingen uit deze verordening, over op de aangewezen rechtsopvolgende fractie. Het eerste tot en met vierde lid blijven onverkort van toepassing; voor zover de (overgegane) reserve ertoe leidt dat de reserve van de rechtsopvolgende fractie het maximum overschrijdt, wordt het meerdere binnen drie maanden na de datum van ontbinding van de raad teruggestort in de gemeentekas.</text:p>
              </text:list-item>
            </text:list>
            <text:p text:style-name="al">C</text:p>
            <text:p text:style-name="al">Bijlage 2 (Verslagformulier verantwoording besteding fractievergoeding) wordt als volgt gewijzigd:</text:p>
            <text:p text:style-name="al">De zin “Per besteding dient een bankafschrift en een factuur of ander bewijsstuk te worden overlegd.” wordt vervangen door:</text:p>
            <text:p text:style-name="al">“Per besteding dient een factuur, bankafschrift of ander bewijsstuk te worden overlegd waaruit de aard, het doel en het bedrag van de uitgave blijken”.</text:p>
            <text:p text:style-name="al">
            <draw:frame><draw:text-box><text:section text:name="plaatje_id1-3-2-2-2-17-1" text:style-name="plaatje">
              <text:p text:style-name="illustratie_id1-3-2-2-2-17-1-1"><draw:frame draw:style-name="illustratie_id1-3-2-2-2-17-1-1" text:anchor-type="paragraph" svg:width="150mm" svg:height="80.39999999999999mm"><draw:image xlink:href="Pictures/Bijlage2i20653e3e-5ca6-4b35-92e9-1af74a8df2f1.png" xlink:type="simple"/></draw:frame></text:p>
            </text:section></draw:text-box></draw:frame>
          </text:p>
            <text:p text:style-name="al"/>
            <text:p text:style-name="al">
            <text:span text:style-name="nadrukvet">Artikel II </text:span>
            <text:span text:style-name="nadrukvet">Citeertitel</text:span>
          </text:p>
            <text:p text:style-name="al">Deze verordening kan worden aangehaald als de “Verordening tot wijziging van de Verordening op de ambtelijke bijstand en de fractieondersteuning gemeente Zwijndrecht”.</text:p>
            <text:p text:style-name="al"/>
            <text:p text:style-name="al">
            <text:span text:style-name="nadrukvet">Artikel III </text:span>
            <text:span text:style-name="nadrukvet">Inwerkingtreding</text:span>
          </text:p>
            <text:p text:style-name="al">Deze verordening treedt in werking op de dag na bekendmaking.</text:p>
            <text:p text:style-name="al"/>
            <text:p text:style-name="al">Aldus vastgesteld in de vergadering van de raad van de gemeente Zwijndrecht, 24 februari 2026</text:p>
            <text:p text:style-name="al">De voorzitter,</text:p>
            <text:p text:style-name="al">De griffier,</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17-1-1" style:parent-style-name="Standard">
      <style:paragraph-properties style:line-spacing="0mm" style:text-autospace="none" ofo:line-height="0.001cm"/>
    </style:style>
    <style:style style:family="graphic" style:name="illustratie_id1-3-2-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109593</text:span><text:line-break/><text:date style:data-style-name="dag" text:fixed="true" text:date-value="2026-03-10"/><text:line-break/><text:date style:data-style-name="jaar" text:fixed="true" text:date-value="2026-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593</text:span><text:date style:data-style-name="nicedate" text:fixed="true" text:date-value="2026-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9593</text:span><text:date style:data-style-name="nicedate" text:fixed="true" text:date-value="2026-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Zwijndrecht</meta:user-defined>
    <meta:user-defined meta:name="OVERHEID.Informatietype/DC.type">officiële publicatie</meta:user-defined>
    <meta:user-defined meta:name="OVERHEIDop.Rubriek/DC.type">algemeen verbindend voorschrift (verordening)</meta:user-defined>
    <meta:user-defined meta:name="OVERHEID.Gemeente/OVERHEID.authority">Zwijndrecht</meta:user-defined>
    <meta:user-defined meta:name="OVERHEID.Gemeente/DCTERMS.publisher">Zwijndrecht</meta:user-defined>
    <meta:user-defined meta:name="OVERHEID.TaxonomieBeleidsagendaDecentraal/OVERHEID.category">Bestuur | Organisatie en beleid</meta:user-defined>
    <meta:user-defined meta:name="DC.source">artikel 33 van de Gemeentewet]|[1.0:c:BWBR0005416&amp;artikel=33&amp;g=2024-01-31</meta:user-defined>
    <meta:user-defined meta:name="DCTERMS.alternative">Verordening op de ambtelijke bijstand en de fractieondersteuning gemeente Zwijndrecht </meta:user-defined>
    <dc:language>nl</dc:language>
    <meta:user-defined meta:name="OVERHEIDop.locatietype/OVERHEIDop.gebiedsmarkering">Gemeente</meta:user-defined>
    <meta:user-defined meta:name="DC.title">Verordening op de ambtelijke bijstand en de fractieondersteuning gemeente Zwijndrecht</meta:user-defined>
    <meta:user-defined meta:name="DCTERMS.W3CDTF/DCTERMS.available">2026-03-10</meta:user-defined>
    <meta:user-defined meta:name="DCTERMS.W3CDTF/OVERHEIDop.jaargang">2026</meta:user-defined>
    <meta:user-defined meta:name="OVERHEIDop.publicationIssue">109593</meta:user-defined>
    <meta:user-defined meta:name="OVERHEIDop.betreftRegeling">CVDR723806_2</meta:user-defined>
    <meta:user-defined meta:name="xs:date/OVERHEIDop.startdatum">2026-03-11</meta:user-defined>
    <meta:user-defined meta:name="OVERHEIDop.GmbID/DC.identifier">gmb-2026-109593</meta:user-defined>
    <meta:user-defined meta:name="OVERHEIDop.versieInformatie"/>
  </office:meta>
</office:document-meta>
</file>