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Prinsengracht 723-H 1017JW Amsterdam</text:p>
      <text:section text:name="zakelijke-mededeling_id1-3-2" text:style-name="zakelijke-mededeling">
        <text:section text:name="zakelijke-mededeling-tekst_id1-3-2-1" text:style-name="zakelijke-mededeling-tekst">
          <text:section text:name="tekst_id1-3-2-1-1" text:style-name="tekst">
            <text:p text:style-name="common-al">Omschrijving: intern wijzigen van het pand en realiseren van vier woningen, het toevoegen van balkons en een dakterras aan de achtergevel en het wijzigen van het trappenhuis aan de achtergevel, het toevoegen van dakramen en isolatie op het dak van hoofdgebouw, het toevoegen van isolatie op het dak van het bijgebouw, het herstellen van de aanwezige lichtstraat, het wijzigen van de pui van het bijgebouw en het maken van constructieve wijzigingen</text:p>
            <text:p text:style-name="common-al">Zaakadres: Prinsengracht 723-H 1017JW Amsterdam</text:p>
            <text:p text:style-name="common-al">Datum ontvangst: 18-02-2026 17:53</text:p>
            <text:p text:style-name="common-al">Zaaknummer: Z2026-007711</text:p>
            <text:p text:style-name="common-al">DSO-nummer: 2026021801734</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07967</text:span><text:line-break/><text:date style:data-style-name="dag" text:fixed="true" text:date-value="2026-03-09"/><text:line-break/><text:date style:data-style-name="jaar" text:fixed="true" text:date-value="2026-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7967</text:span><text:date style:data-style-name="nicedate" text:fixed="true" text:date-value="2026-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7967</text:span><text:date style:data-style-name="nicedate" text:fixed="true" text:date-value="2026-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711</meta:user-defined>
    <meta:user-defined meta:name="DCTERMS.abstract">veranderen van het gebouw met bestemming daarvan tot vier woningen en maken van balkons aan de achtergevel (vervolg Z2025-01557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Prinsengracht 723-H 1017JW Amsterdam</meta:user-defined>
    <meta:user-defined meta:name="DCTERMS.W3CDTF/DCTERMS.available">2026-03-09</meta:user-defined>
    <meta:user-defined meta:name="DCTERMS.W3CDTF/OVERHEIDop.jaargang">2026</meta:user-defined>
    <meta:user-defined meta:name="OVERHEIDop.publicationIssue">107967</meta:user-defined>
    <meta:user-defined meta:name="OVERHEIDop.GmbID/DC.identifier">gmb-2026-107967</meta:user-defined>
    <meta:user-defined meta:name="OVERHEIDop.versieInformatie"/>
  </office:meta>
</office:document-meta>
</file>