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 op 16 maart 2026</text:p>
      <text:section text:name="regeling_id1-3-2" text:style-name="regeling">
        <text:section text:name="aanhef_id1-3-2-1" text:style-name="aanhef">
          <text:section text:name="preambule_id1-3-2-1-1" text:style-name="preambule">
            <text:p text:style-name="al"/>
            <text:p text:style-name="al"/>
            <text:p text:style-name="al">19.15 uur behandeling bezwaarschrift over de verleende omgevingsvergunning voor de bouw van een appartementsgebouw (14 woningen en een toegangspartij) op de locatie Schoterlandseweg 40 -1 tot en met 40 -14 te Nieuwehorne</text:p>
            <text:p text:style-name="al"/>
            <text:p text:style-name="al">19.45 uur behandeling bezwaarschrift over de opgelegde last onder dwangsom voor het gebruik (bedrijf en woning) van het pand in strijd met de bestemming op de locatie Het Meer 129 te Heerenveen</text:p>
            <text:p text:style-name="al"/>
            <text:p text:style-name="al">20.30 uur behandeling bezwaarschrift over de besluiten inzake het niet in behandeling nemen van ingebrekestellingen</text:p>
            <text:p text:style-name="al"/>
            <text:p text:style-name="al"/>
            <text:p text:style-name="al">De hoorzitting is in het gemeentehuis te Heerenveen. U kunt als toehoorder bij een hoorzitting aanwezig zijn door u te melden via bezwaar@heerenveen.nl. De datum en de tijden zijn onder voorbehoud.</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7865</text:span><text:line-break/><text:date style:data-style-name="dag" text:fixed="true" text:date-value="2026-03-09"/><text:line-break/><text:date style:data-style-name="jaar" text:fixed="true" text:date-value="2026-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7865</text:span><text:date style:data-style-name="nicedate" text:fixed="true" text:date-value="2026-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7865</text:span><text:date style:data-style-name="nicedate" text:fixed="true" text:date-value="2026-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Commissie bezwaarschriften gemeente Heerenveen 16 maart 2026</meta:user-defined>
    <dc:language>nl</dc:language>
    <meta:user-defined meta:name="OVERHEIDop.locatietype/OVERHEIDop.gebiedsmarkering">Gemeente</meta:user-defined>
    <meta:user-defined meta:name="DC.title">Openbare hoorzitting Commissie bezwaarschriften gemeente Heerenveen op 16 maart 2026</meta:user-defined>
    <meta:user-defined meta:name="DCTERMS.W3CDTF/DCTERMS.available">2026-03-09</meta:user-defined>
    <meta:user-defined meta:name="DCTERMS.W3CDTF/OVERHEIDop.jaargang">2026</meta:user-defined>
    <meta:user-defined meta:name="OVERHEIDop.publicationIssue">107865</meta:user-defined>
    <meta:user-defined meta:name="OVERHEIDop.GmbID/DC.identifier">gmb-2026-107865</meta:user-defined>
    <meta:user-defined meta:name="OVERHEIDop.versieInformatie"/>
  </office:meta>
</office:document-meta>
</file>