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a34ab22e-650e-49d6-ab61-37e7dd865e2c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Centrum, verkeersbesluit Raamgracht 17 opheffen gehandicaptenparkeerplaats kenteken J-075-V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Raamgracht 17 met kenteken J-075-VG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en de ondersteunende wegmarkeringen (RVV 1990) op te heffen: de gehandicaptenparkeerplaats ter hoogte van perceel Raamgracht 17 (parkeervaknummer 121759486993) met kenteken J-075-VG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102.09622641509432mm"><draw:image xlink:href="Pictures/Afbeelding1ia34ab22e-650e-49d6-ab61-37e7dd865e2c.png" xlink:type="simple"/></draw:frame></text:p>
            </text:section></draw:text-box></draw:frame>
          </text:p>
            <text:p text:style-name="common-al">Amsterdam, 4 maart 2026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3309</text:span><text:line-break/><text:date style:data-style-name="dag" text:fixed="true" text:date-value="2026-03-06"/><text:line-break/><text:date style:data-style-name="jaar" text:fixed="true" text:date-value="2026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3309</text:span><text:date style:data-style-name="nicedate" text:fixed="true" text:date-value="2026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3309</text:span><text:date style:data-style-name="nicedate" text:fixed="true" text:date-value="2026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1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 - Raamgracht 17 opheffen gehandicaptenparkeerplaats kenteken J-075-VG - Raamgracht 1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Raamgracht 17 opheffen gehandicaptenparkeerplaats kenteken J-075-VG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Centrum, verkeersbesluit Raamgracht 17 opheffen gehandicaptenparkeerplaats kenteken J-075-VG</meta:user-defined>
    <meta:user-defined meta:name="DCTERMS.W3CDTF/DCTERMS.available">2026-03-06</meta:user-defined>
    <meta:user-defined meta:name="DCTERMS.W3CDTF/OVERHEIDop.jaargang">2026</meta:user-defined>
    <meta:user-defined meta:name="OVERHEIDop.publicationIssue">103309</meta:user-defined>
    <meta:user-defined meta:name="OVERHEIDop.GmbID/DC.identifier">gmb-2026-103309</meta:user-defined>
    <meta:user-defined meta:name="OVERHEIDop.versieInformatie"/>
  </office:meta>
</office:document-meta>
</file>