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onaireplein 6A-2 1058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03-03-2026</text:p>
            <text:p text:style-name="common-al">Zaakadres: Bonaireplein 6A-2 1058XB Amsterdam</text:p>
            <text:p text:style-name="common-al">Zaaknummer: Z2026-00111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01113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3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1230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1230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1230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7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111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onaireplein 6A-2 1058XB Amsterdam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1230</meta:user-defined>
    <meta:user-defined meta:name="OVERHEIDop.GmbID/DC.identifier">gmb-2026-101230</meta:user-defined>
    <meta:user-defined meta:name="OVERHEIDop.versieInformatie"/>
  </office:meta>
</office:document-meta>
</file>