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Buitengebied, herziening 23 (Sidestream Innovation Valley)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17 december 2024 het bestemmingsplan “Buitengebied, herziening 23 (Sidestream Innovation Valley)” heeft vastgesteld. Het plan voorziet in de realisering van een cluster biobased bedrijven. De begrenzing van het plangebied wordt gevormd door het Wilhelminakanaal aan de noordzijde, de Plantagelaan aan de zuidzijde en de bedrijven gelegen aan de Denariusstraat aan de westzijde. </text:p>
            <text:p text:style-name="common-al">
            <text:span text:style-name="nadrukcur">Inzien stukken</text:span>
          </text:p>
            <text:p text:style-name="common-al">U kunt het bestemmingsplan met ingang van donderdag 13 maart 2025 inzien via <text:a xlink:href="http://www.ruimtelijkeplannen.nl" xlink:type="simple">www.ruimtelijkeplannen.nl</text:a>. Zoek op plannaam “Buitengebied , herziening 23 (Sidestream Innovation Valley)” of plannummer NL.IMRO.0826.BSPhz23BG2023-VA01. Ook kunt u het bestemmingsplan en de bijbehorende stukken raadplegen op het stadhuis (Slotjesveld 1 te Oosterhout). Hiervoor kunt u via het algemene telefoonnummer 14 0162 een afspraak maken met mevrouw S. Snoeren medewerker ruimtelijke ordening.</text:p>
            <text:p text:style-name="common-al">
            <text:span text:style-name="nadrukcur">Beroep</text:span>
          </text:p>
            <text:p text:style-name="common-al">De dag na aanvang van de terinzagelegging kan gedurende 6 weken (tot en met donderdag 24 april 2025 door belanghebbenden beroep worden ingesteld tegen dit besluit. Niet-belanghebbenden, die tijdig een zienswijzen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
            <text:span text:style-name="nadrukcur">Crisis en- herstelwet</text:span>
          </text:p>
            <text:p text:style-name="common-al">Omdat de Crisis- en herstelwet van toepassing is, moeten alle beroepsgronden in het beroepschrift worden opgenomen (a), wordt het beroep niet-ontvankelijk verklaard, indien binnen de beroepstermijn geen gronden zijn ingediend (b) en kunnen de beroepsgronden na afloop van de beroepstermijn niet meer worden aangevuld (c).</text:p>
            <text:p text:style-name="common-al">
            <text:span text:style-name="nadrukcur">Inwerkingtreding bestemmingsplan</text:span>
          </text:p>
            <text:p text:style-name="common-al">Het raadsbesluit tot vaststelling van dit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common-al">Voor vragen kunt u via het algemene telefoonnummer 14 0162, contact op nemen met mevrouw S. Snoeren, medewerker ruimtelijke ordening.</text:p>
            <text:p text:style-name="last-al">Vul hier de tekst in</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12 maart 2025</text:span>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99821</text:span><text:line-break/><text:date style:data-style-name="dag" text:fixed="true" text:date-value="2025-03-12"/><text:line-break/><text:date style:data-style-name="jaar" text:fixed="true" text:date-value="2025-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9821</text:span><text:date style:data-style-name="nicedate" text:fixed="true" text:date-value="2025-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9821</text:span><text:date style:data-style-name="nicedate" text:fixed="true" text:date-value="2025-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4/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23BG2023-VA01</meta:user-defined>
    <meta:user-defined meta:name="OVERHEIDop.Plansoort/OVERHEIDop.plansoort">bestemmings- of omgevingsplan</meta:user-defined>
    <meta:user-defined meta:name="OVERHEIDop.referentienummer">1058349</meta:user-defined>
    <dc:language>nl</dc:language>
    <meta:user-defined meta:name="OVERHEIDop.locatietype/OVERHEIDop.gebiedsmarkering">Woonplaats</meta:user-defined>
    <meta:user-defined meta:name="DC.title">Vastgesteld bestemmingsplan Buitengebied, herziening 23 (Sidestream Innovation Valley)</meta:user-defined>
    <meta:user-defined meta:name="DCTERMS.W3CDTF/DCTERMS.available">2025-03-12</meta:user-defined>
    <meta:user-defined meta:name="DCTERMS.W3CDTF/OVERHEIDop.jaargang">2025</meta:user-defined>
    <meta:user-defined meta:name="OVERHEIDop.publicationIssue">99821</meta:user-defined>
    <meta:user-defined meta:name="OVERHEIDop.GmbID/DC.identifier">gmb-2025-99821</meta:user-defined>
    <meta:user-defined meta:name="OVERHEIDop.versieInformatie"/>
  </office:meta>
</office:document-meta>
</file>