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i2ea327ec-c435-4470-94b5-e0ff43a12ed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en parkeerverbod tussen 19:00 en 8:00 uur op 3 parkeerplaatsen – Torenstraat - Horst aan de Maas</text:p>
      <text:section text:name="regeling_id1-3-2" text:style-name="regeling">
        <text:section text:name="aanhef_id1-3-2-1" text:style-name="aanhef">
          <text:section text:name="context_id1-3-2-1-1" text:style-name="context">
            <text:p text:style-name="context.al"/>
            <text:p text:style-name="context_bottom"/>
          </text:section>
          <text:p text:style-name="aanhef_wie">namens burgemeester &amp; wethouders</text:p>
          <text:section text:name="considerans_id1-3-2-1-3" text:style-name="considerans">
            <text:p text:style-name="tussenkopcur">
            <text:span text:style-name="nadrukvet">Overwegingen ten aanzien van het besluit</text:span>
          </text:p>
            <text:p text:style-name="considerans.al">Gelet op: </text:p>
            <text:p text:style-name="considerans.al">Artikel 18, eerste lid, onder d, van de Wegenverkeerswet 1994, zijn college van burgemeester en wethouders bevoegd tot het nemen van verkeersbesluiten in de gemeente Horst aan de Maas. </text:p>
            <text:p text:style-name="considerans.al">Artikel 15, eerste lid, van de Wegenverkeerswet 1994, waarin is bepaald dat voor het plaatsen of verwijderen van verkeerstekens, als bedoeld in artikel 12 van het Besluit administratieve bepalingen inzake het wegverkeer (uitvoeringsvoorschriften BABW), een verkeersbesluit noodzakelijk is.</text:p>
            <text:p text:style-name="considerans.al"> Artikel 15, tweede lid, van de Wegenverkeerswet 1994, waarin wordt bepaald dat maatregelen tot wijziging van de inrichting van de weg, of het aanbrengen of verwijderen van voorzieningen ter regeling van het verkeer, eveneens krachtens een verkeersbesluit worden genomen indien deze leiden tot een beperking of uitbreiding van het aantal categorieën weggebruikers dat van een weg of weggedeelte gebruik kan maken. </text:p>
            <text:p text:style-name="considerans.al">Grondslag</text:p>
            <text:p text:style-name="considerans.al"> In overeenstemming met artikel 2, lid 1, sub a t/m d, van de Wegenverkeerswet 1994 en artikel 21 van het BABW, zijn de hierna beschreven maatregelen gericht op: </text:p>
            <text:p text:style-name="considerans.al">a. het verzekeren van de veiligheid op de weg;</text:p>
            <text:p text:style-name="considerans.al"> b. het beschermen van weggebruikers en passagiers; </text:p>
            <text:p text:style-name="considerans.al">c. het in stand houden van de weg en het waarborgen van de bruikbaarheid daarvan;</text:p>
            <text:p text:style-name="considerans.al"> d. het zoveel mogelijk waarborgen van de vrijheid van het verkeer. </text:p>
            <text:p text:style-name="considerans.al">Op basis van overwegingen en in achtneming van; </text:p>
            <text:p text:style-name="considerans.al">Uitvoeringsvoorschriften BABW inzake verkeerstekens; </text:p>
            <text:p text:style-name="considerans.al">- De Algemene wet bestuursrecht; </text:p>
            <text:p text:style-name="considerans.al">- Het mandaatsbesluit van de gemeente Horst aan de Maas is ondergetekende bevoegd dit besluit te nemen.</text:p>
            <text:p text:style-name="considerans.al"/>
            <text:p text:style-name="considerans.al">Belangenafweging:</text:p>
            <text:p text:style-name="considerans.al">Er is geen sprake van onevenredige benadeling van belanghebbenden of het ontstaan van een onduidelijke verkeerssituatie, zoals bedoeld in artikel 3:4, lid 2, van de Algemene wet bestuursrecht. </text:p>
            <text:p text:style-name="considerans.al">Overleg en bekendmaking:</text:p>
            <text:p text:style-name="considerans.al"/>
            <text:p text:style-name="considerans.al"> Overeenkomstig het bepaalde in artikel 24 van het Besluit administratieve bepalingen inzake het wegverkeer (BABW) heeft over dit besluit en handhaafbaarheid van de maatregelen een positief overleg plaatsgevonden met de Basiseenheid Horst van de Politie Limburg-Noord. </text:p>
            <text:p text:style-name="considerans.al">Conform artikel 26 van het BABW zal dit besluit bekendgemaakt worden volgens de artikelen 5 en 6 van de Bekendmakingswet. </text:p>
            <text:p text:style-name="considerans.al"/>
            <text:p text:style-name="considerans.al">Doelstelling </text:p>
            <text:p text:style-name="considerans.al">Uit het oogpunt van het waarborgen van de bruikbaarheid van de weg is het gewenst op 3 parkeerplaatsen op het parkeerterrein aan de Torenstraat te Horst tussen 19:00 en 8:00 uur een parkeerverbod in te stellen. </text:p>
            <text:p text:style-name="considerans.al"/>
            <text:p text:style-name="considerans.al">Motivering </text:p>
            <text:p text:style-name="considerans.al">Hierbij is overwogen dat: </text:p>
            <text:p text:style-name="considerans.al">- In 1986 met de eigenaar van een woning aan de Driessenstraat overeen is gekomen dat de beplanting aan de achterzijde van zijn woning zodanig onderbroken wordt dat hij in en uit kan rijden met een caravan;</text:p>
            <text:p text:style-name="considerans.al">- In opdracht van de gemeente nadien ter plaatse parkeerplaatsen zijn aangelegd, waardoor het in en uitrijden met een caravan ter plaatse feitelijk wordt belemmerd; </text:p>
            <text:p text:style-name="considerans.al">- Uit overleg met de huidige eigenaar van de woning is gebleken dat hij niet de gehele dag, maar alleen tussen 19:00 en 08:00 uur zou willen kunnen in- en uitrijden met zijn caravan; </text:p>
            <text:p text:style-name="considerans.al">- Om dit mogelijk te maken, een parkeerverbod tussen 19:00 en 08:00 ingesteld zou moeten worden op 3 parkeerplaatsen; </text:p>
            <text:p text:style-name="considerans.al">- In oktober en november 2024 een parkeeronderzoek is uitgevoerd door Dufec, een onafhankelijk onderzoeksbureau (ISO 9001 gecertificeerd); </text:p>
            <text:p text:style-name="considerans.al">- Uit dit parkeeronderzoek blijkt dat op de tijden waarop het parkeerverbod zou gelden (tussen 19:00 en 08:00 uur), de parkeerdruk op het parkeerterrein aan te Torenstraat te Horst enigszins toeneemt maar nog steeds ruim onder 85% blijft; </text:p>
            <text:p text:style-name="considerans.al">- Hiermee is aangetoond dat door het instellen van een parkeerverbod tussen 19:00 en 08:00 uur geen structureel parkeerprobleem ontstaat op het parkeerterrein aan de Torenstraat te Horst. </text:p>
            <text:p text:style-name="considerans.al"/>
            <text:p text:style-name="considerans.al">Overleg </text:p>
            <text:p text:style-name="considerans.al">Overeenkomstig het bepaalde in artikel 24 van het Besluit administratieve bepalingen inzake het wegverkeer (BABW) heeft over dit besluit overleg plaatsgevonden met de Basiseenheid Horst van de Politie Limburg-Noord. </text:p>
            <text:p text:style-name="considerans.al"/>
            <text:p text:style-name="considerans.al">Belangenafweging </text:p>
            <text:p text:style-name="considerans.al">Door het instellen van een parkeerverbod op 3 parkeerplaatsen tussen 19:00 en 08:00 neemt de parkeerdruk op het parkeerterrein aan de Torenstraat enigszins toe. Omdat het parkeerverbod alleen van toepassing is op rustige momenten op het parkeerterrein zijn de gevolgen voor de parkeerdruk acceptabel. De parkeerdruk op het parkeerterrein blijft gedurende de tijden dat het parkeerverbod geldt (19:00 en 08:00 uur) nog ruim onder de 85%. </text:p>
            <text:p text:style-name="considerans.al">
            <draw:frame><draw:text-box><text:section text:name="plaatje_id1-3-2-1-3-42-1" text:style-name="plaatje">
              <text:p text:style-name="illustratie_id1-3-2-1-3-42-1-1"><draw:frame draw:style-name="illustratie_id1-3-2-1-3-42-1-1" text:anchor-type="paragraph" svg:width="120mm" svg:height="88.2mm"><draw:image xlink:href="Pictures/Afbeelding2i2ea327ec-c435-4470-94b5-e0ff43a12ed2.png" xlink:type="simple"/></draw:frame></text:p>
            </text:section></draw:text-box></draw:frame>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onderstaande overwegingen besluiten burgemeester en wethouders: </text:p>
            <text:p text:style-name="common-al">Een parkeerverbod in te stellen tussen 19:00 en 08:00 uur op 3 parkeerplaatsen op het parkeerterrein aan de Torenstraat te Horst, door het plaatsen van verkeersborden model E4 van Bijlage 1 van het RVV 1990 voorzien van onderborden met tekstopschrift “parkeren verboden 19-8 h”. </text:p>
            <text:p text:style-name="last-al"/>
            <text:p text:style-name="tekst_bottom"/>
          </text:section>
        </text:section>
        <text:section text:name="regeling-sluiting_id1-3-2-3" text:style-name="regeling-sluiting">
          <text:section text:name="gegeven_id1-3-2-3-1" text:style-name="gegeven">
            <text:p text:style-name="dagtekening">
            <text:span text:style-name="plaats">Horst</text:span>
            <text:span text:style-name="datum">5 maart 2025</text:span>
          </text:p>
          </text:section>
          <text:section text:name="ondertekening_id1-3-2-3-2">
            <text:p><text:span text:style-name="functie">Burgemeester &amp; wethouders</text:span></text:p>
            <text:p><text:span text:style-name="deze">Namens deze,</text:span></text:p>
            <text:p><text:span text:style-name="ondertekening_naam">
            <text:span text:style-name="voornaam">Chris</text:span>
            <text:span text:style-name="achternaam">Dévilé</text:span>
          </text:span></text:p>
            <text:p><text:span text:style-name="functie">Afdelingshoofd Openbare Werken</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Communicatie </text:p>
          <text:p text:style-name="bezwaarschrift_al">Het besluit wordt op 12 maart 2025 gepubliceerd in het Gemeenteblad via <text:a xlink:href="http://www.officielebekendmakingen.nl/" xlink:type="simple">www.officielebekendmakingen.nl</text:a> en de gemeentelijke website <text:a xlink:href="http://www.horstaandemaas.nl/" xlink:type="simple">www.horstaandemaas.nl</text:a> . </text:p>
          <text:p text:style-name="bezwaarschrift_al"/>
          <text:p text:style-name="bezwaarschrift_al">Mededelingen </text:p>
          <text:p text:style-name="bezwaarschrift_al">Bezwaar </text:p>
          <text:p text:style-name="bezwaarschrift_al">Op grond van de Algemene wet bestuursrecht kan iedereen wiens belang rechtstreeks bij een besluit is betrokken, hiertegen een met redenen omkleed bezwaarschrift indienen. Dit moet dan gebeuren binnen zes weken na de dag waarop burgemeester en wethouders het besluit heeft verzonden. Het bezwaarschrift dient te worden gericht aan; het college van burgemeester en wethouders, postbus 6005, 5960 AA Horst. </text:p>
          <text:p text:style-name="bezwaarschrift_al">Het maken van bezwaar schorst niet de werking van dit besluit. (zie art. 6:16 van de Awb) 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42-1-1" style:parent-style-name="Standard">
      <style:paragraph-properties style:line-spacing="0mm" style:text-autospace="none" ofo:line-height="0.001cm"/>
    </style:style>
    <style:style style:family="graphic" style:name="illustratie_id1-3-2-1-3-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98668</text:span><text:line-break/><text:date style:data-style-name="dag" text:fixed="true" text:date-value="2025-03-07"/><text:line-break/><text:date style:data-style-name="jaar" text:fixed="true" text:date-value="2025-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8668</text:span><text:date style:data-style-name="nicedate" text:fixed="true" text:date-value="2025-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8668</text:span><text:date style:data-style-name="nicedate" text:fixed="true" text:date-value="2025-03-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2/xml/MC-DRP-VB-Web-CB.xml</meta:user-defined>
    <meta:user-defined meta:name="OVERHEID.Gemeente/DC.creator">Horst aan de Maas</meta:user-defined>
    <meta:user-defined meta:name="OVERHEID.Gemeente/OVERHEID.authority">Horst aan de Maas</meta:user-defined>
    <meta:user-defined meta:name="OVERHEID.Informatietype/DC.type">officiële publicatie</meta:user-defined>
    <meta:user-defined meta:name="OVERHEIDop.Rubriek/DC.type">verkeersbesluit of -mededeling</meta:user-defined>
    <meta:user-defined meta:name="OVERHEID.Gemeente/DCTERMS.publisher">Horst aan de Maas</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Horst aan de Maas - Vaststellen parkeerverbod tussen 19:00 en 08:00 uur - 3 parkeerplaatsen Torenstraat te Hor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3 parkeerplaatsen waarbij verbod tot parkeren geldt binnen 19:00 uur en 08:00 uur. Torenstraat te Horst. Hiervoor wordt E4 bord met onderbord waar op de tijden staan waar tussen niet geparkeerd mag worden.</meta:user-defined>
    <meta:user-defined meta:name="OVERHEIDop.verkeersbordcode">E4</meta:user-defined>
    <dc:language>nl</dc:language>
    <meta:user-defined meta:name="OVERHEIDop.locatietype/OVERHEIDop.gebiedsmarkering">Punt</meta:user-defined>
    <meta:user-defined meta:name="DC.title">Vaststellen parkeerverbod tussen 19:00 en 8:00 uur op 3 parkeerplaatsen – Torenstraat - Horst aan de Maas</meta:user-defined>
    <meta:user-defined meta:name="DCTERMS.W3CDTF/DCTERMS.available">2025-03-07</meta:user-defined>
    <meta:user-defined meta:name="DCTERMS.W3CDTF/OVERHEIDop.jaargang">2025</meta:user-defined>
    <meta:user-defined meta:name="OVERHEIDop.publicationIssue">98668</meta:user-defined>
    <meta:user-defined meta:name="OVERHEIDop.GmbID/DC.identifier">gmb-2025-98668</meta:user-defined>
    <meta:user-defined meta:name="OVERHEIDop.versieInformatie"/>
  </office:meta>
</office:document-meta>
</file>