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isoleren van de daken en het vervangen van de dakbedekking van 50 woningen op locatie Triemsterloane 39, 9298 VT Kollumersweach, Triemsterloane 20, 929</text:p>
      <text:section text:name="zakelijke-mededeling_id1-3-2" text:style-name="zakelijke-mededeling">
        <text:section text:name="zakelijke-mededeling-tekst_id1-3-2-1" text:style-name="zakelijke-mededeling-tekst">
          <text:section text:name="tekst_id1-3-2-1-1" text:style-name="tekst">
            <text:p text:style-name="common-al">Gemeente Noardeast-Fryslân heeft een besluit genomen op de aanvraag met zaaknummer 2024-272948. De omgevingsvergunning is verleend. De gemeente geeft hiermee toestemming voor het isoleren van de daken en het vervangen van de dakbedekking van 50 woningen aan Triemsterloane 39, 9298 VT Kollumersweach, Triemsterloane 20, 9298 VW Kollumersweach, Triemsterloane 16, 9298 VW Kollumersweach, Triemsterloane 13, 9298 VT Kollumersweach, Triemsterloane 15, 9298 VT Kollumersweach, Triemsterloane 17, 9298 VT Kollumersweach, Triemsterloane 18, 9298 VW Kollumersweach, Triemsterloane 19, 9298 VT Kollumersweach, Triemsterloane 21, 9298 VT Kollumersweach, Triemsterloane 22, 9298 VW Kollumersweach, Triemsterloane 23, 9298 VT Kollumersweach, Triemsterloane 25, 9298 VT Kollumersweach, Triemsterloane 27, 9298 VT Kollumersweach, Triemsterloane 29, 9298 VT Kollumersweach, Triemsterloane 31, 9298 VT Kollumersweach, Triemsterloane 33, 9298 VT Kollumersweach, Triemsterloane 35, 9298 VT Kollumersweach, Triemsterloane 37, 9298 VT Kollumersweach, de Saedkampe 2, 9298 PV Kollumersweach, de Saedkampe 4, 9298 PV Kollumersweach, de Saedkampe 6, 9298 PV Kollumersweach, de Saedkampe 8, 9298 PV Kollumersweach, de Saedkampe 10, 9298 PV Kollumersweach, de Saedkampe 12, 9298 PV Kollumersweach, de Saedkampe 14, 9298 PV Kollumersweach, de Saedkampe 16, 9298 PV Kollumersweach, Skoallestrjitte 16, 9298 PT Kollumersweach, Skoallestrjitte 18, 9298 PT Kollumersweach, Skoallestrjitte 20, 9298 PT Kollumersweach, Skoallestrjitte 22, 9298 PT Kollumersweach, Skoallestrjitte 26, 9298 PT Kollumersweach, Skoallestrjitte 25, 9298 PS Kollumersweach, Skoallestrjitte 27, 9298 PS Kollumersweach, Skoallestrjitte 29, 9298 PS Kollumersweach, Skoallestrjitte 31, 9298 PS Kollumersweach, Skoallestrjitte 33, 9298 PS Kollumersweach, Skoallestrjitte 35, 9298 PS Kollumersweach, Tsjerkestrjitte 17, 9298 RA Kollumersweach, Tsjerkestrjitte 19, 9298 RA Kollumersweach, Tsjerkestrjitte 21, 9298 RA Kollumersweach, Tsjerkestrjitte 23, 9298 RA Kollumersweach, Tsjerkestrjitte 25, 9298 RA Kollumersweach, Tsjerkestrjitte 27, 9298 RA Kollumersweach, Triemsterloane 24, 9298 VW Kollumersweach, Triemsterloane 28, 9298 VW Kollumersweach, Triemsterloane 30, 9298 VW Kollumersweach, Triemsterloane 32, 9298 VW Kollumersweach, Triemsterloane 34, 9298 VW Kollumersweach, Skoallestrjitte 24, 9298 PT Kollumersweach, Triemsterloane 26, 9298 VW Kollumersweach.</text:p>
            <text:p text:style-name="common-al">
            
          </text:p>
            <text:p text:style-name="common-al"/>
            <text:p text:style-name="common-al">Het besluit is verzonden op 05-03-2025.</text:p>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onze websi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98083</text:span><text:line-break/><text:date style:data-style-name="dag" text:fixed="true" text:date-value="2025-03-12"/><text:line-break/><text:date style:data-style-name="jaar" text:fixed="true" text:date-value="2025-03-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98083</text:span><text:date style:data-style-name="nicedate" text:fixed="true" text:date-value="2025-03-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98083</text:span><text:date style:data-style-name="nicedate" text:fixed="true" text:date-value="2025-03-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5/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272948</meta:user-defined>
    <meta:user-defined meta:name="DCTERMS.abstract">Verleende omgevingsvergunning voor het isoleren van de daken en het vervangen van de dakbedekking van 50 woningen op locatie Triemsterloane 39, 9298 VT Kollumersweach, Triemsterloane 20, 9298 VW Kollumersweach, Triemsterloane 16, 9298 VW Kollumersweach, Triemsterloane 13, 9298 VT Kollumersweach, Tri</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Besluit op aanvraag omgevingsvergunning voor het isoleren van de daken en het vervangen van de dakbedekking van 50 woningen op locatie Triemsterloane 39, 9298 VT Kollumersweach, Triemsterloane 20, 929</meta:user-defined>
    <meta:user-defined meta:name="DCTERMS.W3CDTF/DCTERMS.available">2025-03-12</meta:user-defined>
    <meta:user-defined meta:name="DCTERMS.W3CDTF/OVERHEIDop.jaargang">2025</meta:user-defined>
    <meta:user-defined meta:name="OVERHEIDop.publicationIssue">98083</meta:user-defined>
    <meta:user-defined meta:name="OVERHEIDop.GmbID/DC.identifier">gmb-2025-98083</meta:user-defined>
    <meta:user-defined meta:name="OVERHEIDop.versieInformatie"/>
  </office:meta>
</office:document-meta>
</file>