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twee onder één kap woning aan de Plan Heideslag, kavel 122 en 123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Plan Heideslag, kavel 122 en 123 in Wehl</text:p>
            <text:p text:style-name="common-al">Omschrijving:			bouwen van een twee onder één kap woning</text:p>
            <text:p text:style-name="common-al">Dossiernummer:		gD2411001131</text:p>
            <text:p text:style-name="common-al">Datum verzending:	07-01-2025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9408</text:span><text:line-break/><text:date style:data-style-name="dag" text:fixed="true" text:date-value="2025-01-09"/><text:line-break/><text:date style:data-style-name="jaar" text:fixed="true" text:date-value="2025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408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408</text:span><text:date style:data-style-name="nicedate" text:fixed="true" text:date-value="2025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11001131</meta:user-defined>
    <meta:user-defined meta:name="DCTERMS.abstract">Omgevingsvergunning verleend voor het bouwen van een twee onder één kap woning op Plan Heideslag, kavel 122 en 123 in Wehl</meta:user-defined>
    <dc:language>nl</dc:language>
    <meta:user-defined meta:name="OVERHEIDop.locatietype/OVERHEIDop.gebiedsmarkering">Vlak</meta:user-defined>
    <meta:user-defined meta:name="DC.title">Omgevingsvergunning verleend: bouwen van een twee onder één kap woning aan de Plan Heideslag, kavel 122 en 123 in Wehl</meta:user-defined>
    <meta:user-defined meta:name="DCTERMS.W3CDTF/DCTERMS.available">2025-01-09</meta:user-defined>
    <meta:user-defined meta:name="DCTERMS.W3CDTF/OVERHEIDop.jaargang">2025</meta:user-defined>
    <meta:user-defined meta:name="OVERHEIDop.publicationIssue">9408</meta:user-defined>
    <meta:user-defined meta:name="OVERHEIDop.GmbID/DC.identifier">gmb-2025-9408</meta:user-defined>
    <meta:user-defined meta:name="OVERHEIDop.versieInformatie"/>
  </office:meta>
</office:document-meta>
</file>