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meerdere appartementsrechten, Damstraat 19 en 19 BS, 3531BP Utrecht, GU-Z2025-000647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Damstraat 19 en 19 BS, 3531BP Utrecht</text:p>
            <text:p text:style-name="common-al">De aanvraag betreft een vergunning voor het kadastraal splitsen van een gebouw in meerdere appartementsrechten</text:p>
            <text:p text:style-name="common-al">Ons kenmerk: GU-Z2025-0006472</text:p>
            <text:p text:style-name="common-al">Datum ontvangst aanvraag: 24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2657</text:span><text:line-break/><text:date style:data-style-name="dag" text:fixed="true" text:date-value="2025-03-05"/><text:line-break/><text:date style:data-style-name="jaar" text:fixed="true" text:date-value="2025-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2657</text:span><text:date style:data-style-name="nicedate" text:fixed="true" text:date-value="2025-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2657</text:span><text:date style:data-style-name="nicedate" text:fixed="true" text:date-value="2025-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5/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5-0006472</meta:user-defined>
    <meta:user-defined meta:name="DCTERMS.abstract">Aanvraag vergunning voor het kadastraal splitsen van een gebouw in meerdere appartementsrechten, Damstraat 19 en 19 BS, 3531BP Utrecht, GU-Z2025-0006472</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meerdere appartementsrechten, Damstraat 19 en 19 BS, 3531BP Utrecht, GU-Z2025-0006472</meta:user-defined>
    <meta:user-defined meta:name="DCTERMS.W3CDTF/DCTERMS.available">2025-03-05</meta:user-defined>
    <meta:user-defined meta:name="DCTERMS.W3CDTF/OVERHEIDop.jaargang">2025</meta:user-defined>
    <meta:user-defined meta:name="OVERHEIDop.publicationIssue">92657</meta:user-defined>
    <meta:user-defined meta:name="OVERHEIDop.GmbID/DC.identifier">gmb-2025-92657</meta:user-defined>
    <meta:user-defined meta:name="OVERHEIDop.versieInformatie"/>
  </office:meta>
</office:document-meta>
</file>