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Hettenheuvelweg 12-14-16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mengpuin in de periode van 03-03-2025 tot 02-05-2025, met een totaal van 5 breekdagen</text:p>
            <text:p text:style-name="common-al">Aanvrager: ADEX Projecten B.V.</text:p>
            <text:p text:style-name="common-al">Zaaknummer: 13517397</text:p>
            <text:p text:style-name="common-al">DSO nummer: 2025012900598</text:p>
            <text:p text:style-name="common-al">Ontvangstdatum melding: 29-01-2025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1845</text:span><text:line-break/><text:date style:data-style-name="dag" text:fixed="true" text:date-value="2025-03-04"/><text:line-break/><text:date style:data-style-name="jaar" text:fixed="true" text:date-value="2025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1845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1845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599735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Melding mobiel breken van bouw- en sloopafval - Hettenheuvelweg 12-14-16, Amsterdam</meta:user-defined>
    <meta:user-defined meta:name="DCTERMS.W3CDTF/DCTERMS.available">2025-03-04</meta:user-defined>
    <meta:user-defined meta:name="DCTERMS.W3CDTF/OVERHEIDop.jaargang">2025</meta:user-defined>
    <meta:user-defined meta:name="OVERHEIDop.publicationIssue">91845</meta:user-defined>
    <meta:user-defined meta:name="OVERHEIDop.GmbID/DC.identifier">gmb-2025-91845</meta:user-defined>
    <meta:user-defined meta:name="OVERHEIDop.versieInformatie"/>
  </office:meta>
</office:document-meta>
</file>