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verbouwen van bedrijfsruimte naar woning en het bouwen van derde bouwlaag, Oude Pijlsweerdstraat 144, 3513GM Utrecht, GU-Z2024-003042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ude Pijlsweerdstraat 144, 3513GM Utrecht</text:p>
            <text:p text:style-name="common-al">GU-Z2024-0030428</text:p>
            <text:p text:style-name="common-al">Toelichting: het verbouwen van bedrijfsruimte naar woning en het bouwen van derde bouwlaag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11 april 2025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91577</text:span><text:line-break/><text:date style:data-style-name="dag" text:fixed="true" text:date-value="2025-03-04"/><text:line-break/><text:date style:data-style-name="jaar" text:fixed="true" text:date-value="2025-03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91577</text:span><text:date style:data-style-name="nicedate" text:fixed="true" text:date-value="2025-03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91577</text:span><text:date style:data-style-name="nicedate" text:fixed="true" text:date-value="2025-03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4-0030428</meta:user-defined>
    <meta:user-defined meta:name="DCTERMS.abstract">Toelichting: het verbouwen van bedrijfsruimte naar woning en het bouwen van derde bouwlaag</meta:user-defined>
    <dc:language>nl</dc:language>
    <meta:user-defined meta:name="OVERHEIDop.locatietype/OVERHEIDop.gebiedsmarkering">Vlak</meta:user-defined>
    <meta:user-defined meta:name="DC.title">Verleende Omgevingsvergunning, het verbouwen van bedrijfsruimte naar woning en het bouwen van derde bouwlaag, Oude Pijlsweerdstraat 144, 3513GM Utrecht, GU-Z2024-0030428</meta:user-defined>
    <meta:user-defined meta:name="OVERHEIDop.datumEindeReactietermijn">2025-04-11</meta:user-defined>
    <meta:user-defined meta:name="OVERHEIDop.terinzageleggingBG">https://jeleefomgeving.nl/inzien/002220647/6c385abb-1f3a-4053-97ea-e8de5c92981d</meta:user-defined>
    <meta:user-defined meta:name="DCTERMS.W3CDTF/DCTERMS.available">2025-03-04</meta:user-defined>
    <meta:user-defined meta:name="DCTERMS.W3CDTF/OVERHEIDop.jaargang">2025</meta:user-defined>
    <meta:user-defined meta:name="OVERHEIDop.publicationIssue">91577</meta:user-defined>
    <meta:user-defined meta:name="OVERHEIDop.GmbID/DC.identifier">gmb-2025-91577</meta:user-defined>
    <meta:user-defined meta:name="OVERHEIDop.versieInformatie"/>
  </office:meta>
</office:document-meta>
</file>