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OMGEVINGSPLANACTIVITEIT RUIMTELIJK BOUWEN– MIDDELSTEBAAN 8 VUGH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Vught maken bekend, dat zij in de afgelopen periode onderstaande aanvraag hebben verleend:</text:p>
            <text:p text:style-name="common-al"/>
            <text:list text:style-name="id1-3-2-1-1-3">
              <text:list-item text:style-override="id1-3-2-1-1-3-1">
                <text:number>•</text:number>
                <text:p text:style-name="al">Middelstebaan 8 Vught, vervangen van de garagedeur naar een pui, het wijzigen van de voordeur en plaatsen van een fietsenberging in de voortuin, Z24-285541</text:p>
                <text:p text:style-name="al"/>
              </text:list-item>
            </text:list>
            <text:p text:style-name="common-al">De vergunning is verzonden op 26 februar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90683</text:span><text:line-break/><text:date style:data-style-name="dag" text:fixed="true" text:date-value="2025-03-05"/><text:line-break/><text:date style:data-style-name="jaar" text:fixed="true" text:date-value="2025-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0683</text:span><text:date style:data-style-name="nicedate" text:fixed="true" text:date-value="2025-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0683</text:span><text:date style:data-style-name="nicedate" text:fixed="true" text:date-value="2025-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7/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OMGEVINGSPLANACTIVITEIT RUIMTELIJK BOUWEN– MIDDELSTEBAAN 8 VUGHT</meta:user-defined>
    <meta:user-defined meta:name="DCTERMS.W3CDTF/DCTERMS.available">2025-03-05</meta:user-defined>
    <meta:user-defined meta:name="DCTERMS.W3CDTF/OVERHEIDop.jaargang">2025</meta:user-defined>
    <meta:user-defined meta:name="OVERHEIDop.publicationIssue">90683</meta:user-defined>
    <meta:user-defined meta:name="OVERHEIDop.GmbID/DC.identifier">gmb-2025-90683</meta:user-defined>
    <meta:user-defined meta:name="OVERHEIDop.versieInformatie"/>
  </office:meta>
</office:document-meta>
</file>