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van bouw- en sloopafval - Pampuslaan 186,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mobiel breken van gemengd puin in de periode van 13-03-2025 tot 31-07-2025, met een totaal van 3 breekdagen</text:p>
            <text:p text:style-name="common-al">Aanvrager: Barry van Heerdt Loon en Verhuurbedrijf B.V.</text:p>
            <text:p text:style-name="common-al">Zaaknummer: 13566209</text:p>
            <text:p text:style-name="common-al">DSO nummer: 2025021301274</text:p>
            <text:p text:style-name="common-al">Ontvangstdatum melding: 13-02-2025</text:p>
            <text:p text:style-name="common-al">Namens: Gemeente Amsterdam</text:p>
            <text:p text:style-name="common-al">Tegen deze melding kan geen bezwaar worden gemaakt.</text:p>
            <text:p text:style-name="last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89426</text:span><text:line-break/><text:date style:data-style-name="dag" text:fixed="true" text:date-value="2025-03-03"/><text:line-break/><text:date style:data-style-name="jaar" text:fixed="true" text:date-value="2025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9426</text:span><text:date style:data-style-name="nicedate" text:fixed="true" text:date-value="2025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9426</text:span><text:date style:data-style-name="nicedate" text:fixed="true" text:date-value="2025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0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600073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Melding mobiel breken van bouw- en sloopafval - Pampuslaan 186, Weesp</meta:user-defined>
    <meta:user-defined meta:name="DCTERMS.W3CDTF/DCTERMS.available">2025-03-03</meta:user-defined>
    <meta:user-defined meta:name="DCTERMS.W3CDTF/OVERHEIDop.jaargang">2025</meta:user-defined>
    <meta:user-defined meta:name="OVERHEIDop.publicationIssue">89426</meta:user-defined>
    <meta:user-defined meta:name="OVERHEIDop.GmbID/DC.identifier">gmb-2025-89426</meta:user-defined>
    <meta:user-defined meta:name="OVERHEIDop.versieInformatie"/>
  </office:meta>
</office:document-meta>
</file>