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woning aan Groenstraat Teteringen</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5-02-2025.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5-00140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89310</text:span><text:line-break/><text:date style:data-style-name="dag" text:fixed="true" text:date-value="2025-03-03"/><text:line-break/><text:date style:data-style-name="jaar" text:fixed="true" text:date-value="2025-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9310</text:span><text:date style:data-style-name="nicedate" text:fixed="true" text:date-value="2025-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9310</text:span><text:date style:data-style-name="nicedate" text:fixed="true" text:date-value="2025-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1406</meta:user-defined>
    <meta:user-defined meta:name="DCTERMS.abstract">het bouwen van een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voor het bouwen van een woning aan Groenstraat Teteringen</meta:user-defined>
    <meta:user-defined meta:name="DCTERMS.W3CDTF/DCTERMS.available">2025-03-03</meta:user-defined>
    <meta:user-defined meta:name="DCTERMS.W3CDTF/OVERHEIDop.jaargang">2025</meta:user-defined>
    <meta:user-defined meta:name="OVERHEIDop.publicationIssue">89310</meta:user-defined>
    <meta:user-defined meta:name="OVERHEIDop.GmbID/DC.identifier">gmb-2025-89310</meta:user-defined>
    <meta:user-defined meta:name="OVERHEIDop.versieInformatie"/>
  </office:meta>
</office:document-meta>
</file>