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Willemstraat 56 Tijdelijk gebruik gemeentegrond voor containers en steiger   24 en 25 maart wordt het pannendak en dakbeschot vernieuwd Willemstraat 56 Oosterhout   Voor het u</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vangen aanvraag omgevingsvergunning reguliere procedure:</text:span>
          </text:p>
            <text:p text:style-name="common-al">
            
          </text:p>
            <text:list text:style-name="id1-3-2-1-1-3">
              <text:list-item text:style-override="id1-3-2-1-1-3-1">
                <text:number>•</text:number>
                <text:p text:style-name="al">
                <text:span text:style-name="nadrukcur">Willemstraat 56, 4901 LC Oosterhout,</text:span> Willemstraat 56 Tijdelijk gebruik gemeentegrond voor containers en steiger 

24 en 25 maart wordt het pannendak en dakbeschot vernieuwd Willemstraat 56
Oosterhout 

Voor het uitvoeren van de werkzaamheden wordt een steiger geplaatst aan de voorzijde van de woning op nr 56 en twee kleine containers op de parkeerplaatsen aan de overkant van de straat voor huis nr 25 en nr 27 t.b.v. afvoer materialen 
, Toelichting: Nvt (1066030 ontvangen 27-02-2025)</text:p>
              </text:list-item>
            </text:list>
            <text:p text:style-name="common-al">
            
          </text:p>
            <text:p text:style-name="common-al">Wilt u een inhoudelijke toelichting op plannen dan kunt u deze digitaal opvragen bij Team Vergunningen, Toezicht en Handhaving via het</text:p>
            <text:p text:style-name="last-al">contactformulier <text:a xlink:href="https://samenwerkendegemeenten.equalit.nl/formulier/nl-NL/Oosterhout/scContactformulier.aspx" xlink:type="simple">https://samenwerkendegemeenten.equalit.nl/formulier/nl-NL/Oosterhout/scContactformulier.aspx</text:a>Gelieve het referentienummer 1066030 hierbij te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87493</text:span><text:line-break/><text:date style:data-style-name="dag" text:fixed="true" text:date-value="2025-03-06"/><text:line-break/><text:date style:data-style-name="jaar" text:fixed="true" text:date-value="2025-03-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87493</text:span><text:date style:data-style-name="nicedate" text:fixed="true" text:date-value="2025-03-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87493</text:span><text:date style:data-style-name="nicedate" text:fixed="true" text:date-value="2025-03-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4/xml/MC-DRP-OmgevingsvergunningAanvraag-3Pas-ZM.xml</meta:user-defined>
    <meta:user-defined meta:name="OVERHEID.Gemeente/DC.creator">Oosterhout</meta:user-defined>
    <meta:user-defined meta:name="OVERHEIDop.Rubriek/DC.type">omgevingsvergunning</meta:user-defined>
    <meta:user-defined meta:name="OVERHEID.Informatietype/DC.type">officiële publicatie</meta:user-defined>
    <meta:user-defined meta:name="OVERHEID.Gemeente/DCTERMS.publisher">Oosterhout</meta:user-defined>
    <meta:user-defined meta:name="OVERHEID.Gemeente/OVERHEID.authority">Oosterhou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066030</meta:user-defined>
    <dc:language>nl</dc:language>
    <meta:user-defined meta:name="OVERHEIDop.locatietype/OVERHEIDop.gebiedsmarkering">Punt</meta:user-defined>
    <meta:user-defined meta:name="DC.title">Aanvraag vergunning voor Willemstraat 56 Tijdelijk gebruik gemeentegrond voor containers en steiger   24 en 25 maart wordt het pannendak en dakbeschot vernieuwd Willemstraat 56 Oosterhout   Voor het u</meta:user-defined>
    <meta:user-defined meta:name="DCTERMS.W3CDTF/DCTERMS.available">2025-03-06</meta:user-defined>
    <meta:user-defined meta:name="DCTERMS.W3CDTF/OVERHEIDop.jaargang">2025</meta:user-defined>
    <meta:user-defined meta:name="OVERHEIDop.publicationIssue">87493</meta:user-defined>
    <meta:user-defined meta:name="OVERHEIDop.GmbID/DC.identifier">gmb-2025-87493</meta:user-defined>
    <meta:user-defined meta:name="OVERHEIDop.versieInformatie"/>
  </office:meta>
</office:document-meta>
</file>