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hogere waarde Wet geluidhinder (De Vliert 12).</text:p>
      <text:section text:name="regeling_id1-3-2" text:style-name="regeling">
        <text:section text:name="aanhef_id1-3-2-1" text:style-name="aanhef">
          <text:section text:name="preambule_id1-3-2-1-1" text:style-name="preambule">
            <text:p text:style-name="al">Burgemeester en wethouders van Oosterhout maken bekend, dat een ontwerpbesluit hogere waarde Wet geluidhinder (De Vliert 12) is opgesteld, vanwege het op het perceel De Vliert 12 te Dorst planologisch toelaten van twee nieuwe woningen ter vervanging van een bestaande woning.</text:p>
            <text:p text:style-name="al">Daarvoor is op 29 december 2023 een aanvraag omgevingsvergunning ingediend en op 13 november 2024 is een omgevingsvergunning verleend.</text:p>
            <text:p text:style-name="al">Vanwege het spoorweglawaai van de spoorweg Breda-Tilburg moeten hogere waarden Wet geluidhinder worden vastgesteld voor de geluidbelasting op de gevels van de woningen.  </text:p>
            <text:p text:style-name="al">
            <text:span text:style-name="nadrukcur">Besluit hogere waarden Wet geluidhinder</text:span>
          </text:p>
            <text:p text:style-name="al">Gelet op art. 4.3 Invoeringswet Omgevingswet is het zogenaamde oude recht van toepassing.</text:p>
            <text:p text:style-name="al">Op de voorbereiding is, gelet op art. 2.12, eerste lid, onder a., 3<text:span text:style-name="sup">o</text:span> Wet algemene bepalingen omgevingsrecht en art. 110c Wet geluidhinder, de uitgebreide voorbereidingsprocedure als bedoeld in afd. 3.4 Algemene wet bestuursrecht van toepassing.</text:p>
            <text:p text:style-name="al">Met het besluit worden hogere waarden voor het geluid vanwege de spoorweg Breda-Tilburg op enkele gevels van de twee woningen vastgesteld. De vastgestelde hogere waarden variëren van 56 tot 62 dB.</text:p>
            <text:p text:style-name="al">
            <text:span text:style-name="nadrukcur">Terinzagelegging</text:span>
          </text:p>
            <text:p text:style-name="al">Het ontwerpbesluit hogere waarde ligt met ingang van vrijdag <text:span text:style-name="nadrukvet">28 februari 2025 tot en met donderdag  10 april 2025</text:span>, ter inzage bij het informatiecentrum in het stadhuis, Slotjesveld 1 te Oosterhout.</text:p>
            <text:p text:style-name="al">
            <text:span text:style-name="nadrukcur">Zienswijze</text:span>
          </text:p>
            <text:p text:style-name="al">Gedurende de terinzagelegging kunnen belanghebbenden een zienswijze indienen tegen het ontwerpbesluit bij burgemeester en wethouders van Oosterhout, Postbus 10150, 4900 GB Oosterhout onder vermelding van: <text:span text:style-name="nadrukcur">“Ontwerpbesluit hogere waarde Wet geluidhinder (De Vliert 12)”.</text:span></text:p>
            <text:p text:style-name="al">Datum 26 februari 2025</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87035</text:span><text:line-break/><text:date style:data-style-name="dag" text:fixed="true" text:date-value="2025-02-28"/><text:line-break/><text:date style:data-style-name="jaar" text:fixed="true" text:date-value="2025-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7035</text:span><text:date style:data-style-name="nicedate" text:fixed="true" text:date-value="2025-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7035</text:span><text:date style:data-style-name="nicedate" text:fixed="true" text:date-value="2025-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2/xml/MC-DRP-OverigeInformatie-Web-CB.xml</meta:user-defined>
    <meta:user-defined meta:name="OVERHEID.Gemeente/DC.creator">Oosterhout</meta:user-defined>
    <meta:user-defined meta:name="OVERHEID.Informatietype/DC.type">officiële publicatie</meta:user-defined>
    <meta:user-defined meta:name="OVERHEIDop.Rubriek/DC.type">overige overheidsinformatie</meta:user-defined>
    <meta:user-defined meta:name="OVERHEID.Gemeente/OVERHEID.authority">Oosterhout</meta:user-defined>
    <meta:user-defined meta:name="OVERHEID.Gemeente/DCTERMS.publisher">Oosterhout</meta:user-defined>
    <meta:user-defined meta:name="OVERHEID.TaxonomieBeleidsagendaDecentraal/OVERHEID.category">Natuur en milieu | Organisatie en beleid</meta:user-defined>
    <meta:user-defined meta:name="OVERHEIDop.referentienummer">N.v.t.</meta:user-defined>
    <meta:user-defined meta:name="DCTERMS.abstract">Het middels het (ontwerp) Besluit hogere waarde Wet geluidhinder (De Vliert 12) vastleggen van hogere waarden voor het geluid op de gevels van de twee nieuwe woningen.</meta:user-defined>
    <dc:language>nl</dc:language>
    <meta:user-defined meta:name="OVERHEIDop.locatietype/OVERHEIDop.gebiedsmarkering">Punt</meta:user-defined>
    <meta:user-defined meta:name="DC.title">Ontwerpbesluit hogere waarde Wet geluidhinder (De Vliert 12).</meta:user-defined>
    <meta:user-defined meta:name="DCTERMS.W3CDTF/DCTERMS.available">2025-02-28</meta:user-defined>
    <meta:user-defined meta:name="DCTERMS.W3CDTF/OVERHEIDop.jaargang">2025</meta:user-defined>
    <meta:user-defined meta:name="OVERHEIDop.publicationIssue">87035</meta:user-defined>
    <meta:user-defined meta:name="OVERHEIDop.GmbID/DC.identifier">gmb-2025-87035</meta:user-defined>
    <meta:user-defined meta:name="OVERHEIDop.versieInformatie"/>
  </office:meta>
</office:document-meta>
</file>