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BINNENGEKOMEN AANVRAAG OMGEVINGSVERGUNNING BOUWEN – VUGHTERWEG THV BERM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ontvangen:</text:p>
            <text:p text:style-name="common-al"/>
            <text:p text:style-name="common-al"/>
            <text:p text:style-name="common-al">-<text:span text:style-name="nadrukvet">Vughterweg </text:span><text:span text:style-name="nadrukvet"/><text:span text:style-name="nadrukvet">thv</text:span><text:span text:style-name="nadrukvet"> berm Vught, plaatsen nieuwe sirenemastmast, Z25-288668</text:span><text:span text:style-name="nadrukvet">.</text:span></text:p>
            <text:p text:style-name="common-al">De aanvraag is ontvangen op 25 februari 2025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86008</text:span><text:line-break/><text:date style:data-style-name="dag" text:fixed="true" text:date-value="2025-03-05"/><text:line-break/><text:date style:data-style-name="jaar" text:fixed="true" text:date-value="2025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6008</text:span><text:date style:data-style-name="nicedate" text:fixed="true" text:date-value="2025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6008</text:span><text:date style:data-style-name="nicedate" text:fixed="true" text:date-value="2025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7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VUGHT –BINNENGEKOMEN AANVRAAG OMGEVINGSVERGUNNING BOUWEN – VUGHTERWEG THV BERM VUGHT</meta:user-defined>
    <meta:user-defined meta:name="DCTERMS.W3CDTF/DCTERMS.available">2025-03-05</meta:user-defined>
    <meta:user-defined meta:name="DCTERMS.W3CDTF/OVERHEIDop.jaargang">2025</meta:user-defined>
    <meta:user-defined meta:name="OVERHEIDop.publicationIssue">86008</meta:user-defined>
    <meta:user-defined meta:name="OVERHEIDop.GmbID/DC.identifier">gmb-2025-86008</meta:user-defined>
    <meta:user-defined meta:name="OVERHEIDop.versieInformatie"/>
  </office:meta>
</office:document-meta>
</file>