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woning op locatie kavel K08 (nabij Oentzemastate)  te Kollumersweach,  (WTG01) F 1217</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030684. De omgevingsvergunning is verleend. De gemeente geeft hiermee toestemming voor het bouwen van een woning aan kavel K08 (nabij Oentzemastate)  te Kollumersweach,  (WTG01) F 1217.</text:p>
            <text:p text:style-name="common-al">
            
          </text:p>
            <text:p text:style-name="common-al"/>
            <text:p text:style-name="common-al">Het besluit is verzonden op 26-02-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5972</text:span><text:line-break/><text:date style:data-style-name="dag" text:fixed="true" text:date-value="2025-03-05"/><text:line-break/><text:date style:data-style-name="jaar" text:fixed="true" text:date-value="2025-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972</text:span><text:date style:data-style-name="nicedate" text:fixed="true" text:date-value="2025-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972</text:span><text:date style:data-style-name="nicedate" text:fixed="true" text:date-value="2025-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30684</meta:user-defined>
    <meta:user-defined meta:name="DCTERMS.abstract">Verleende omgevingsvergunning voor het bouwen van een woning op locatie kavel K08 (nabij Oentzemastate)  te Kollumersweach,  (WTG01) F 1217.</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voor het bouwen van een woning op locatie kavel K08 (nabij Oentzemastate)  te Kollumersweach,  (WTG01) F 1217</meta:user-defined>
    <meta:user-defined meta:name="DCTERMS.W3CDTF/DCTERMS.available">2025-03-05</meta:user-defined>
    <meta:user-defined meta:name="DCTERMS.W3CDTF/OVERHEIDop.jaargang">2025</meta:user-defined>
    <meta:user-defined meta:name="OVERHEIDop.publicationIssue">85972</meta:user-defined>
    <meta:user-defined meta:name="OVERHEIDop.GmbID/DC.identifier">gmb-2025-85972</meta:user-defined>
    <meta:user-defined meta:name="OVERHEIDop.versieInformatie"/>
  </office:meta>
</office:document-meta>
</file>