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Watertuinlaan 7, 3452RH, GU-Z2024-00359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tertuinlaan 7, 3452RH</text:p>
            <text:p text:style-name="common-al">GU-Z2024-0035943</text:p>
            <text:p text:style-name="common-al">Toelichting: het bouwen van een dakkapel op het voor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9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5721</text:span><text:line-break/><text:date style:data-style-name="dag" text:fixed="true" text:date-value="2025-02-28"/><text:line-break/><text:date style:data-style-name="jaar" text:fixed="true" text:date-value="2025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721</text:span><text:date style:data-style-name="nicedate" text:fixed="true" text:date-value="2025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721</text:span><text:date style:data-style-name="nicedate" text:fixed="true" text:date-value="2025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5943</meta:user-defined>
    <meta:user-defined meta:name="DCTERMS.abstract">Toelichting: het bouwen van een dakkapel op het voordakvlak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Watertuinlaan 7, 3452RH, GU-Z2024-0035943</meta:user-defined>
    <meta:user-defined meta:name="OVERHEIDop.datumEindeReactietermijn">2025-04-09</meta:user-defined>
    <meta:user-defined meta:name="OVERHEIDop.terinzageleggingBG">https://jeleefomgeving.nl/inzien/002220647/5ddd2b99-963c-4e20-a2cf-96606d76d7eb</meta:user-defined>
    <meta:user-defined meta:name="DCTERMS.W3CDTF/DCTERMS.available">2025-02-28</meta:user-defined>
    <meta:user-defined meta:name="DCTERMS.W3CDTF/OVERHEIDop.jaargang">2025</meta:user-defined>
    <meta:user-defined meta:name="OVERHEIDop.publicationIssue">85721</meta:user-defined>
    <meta:user-defined meta:name="OVERHEIDop.GmbID/DC.identifier">gmb-2025-85721</meta:user-defined>
    <meta:user-defined meta:name="OVERHEIDop.versieInformatie"/>
  </office:meta>
</office:document-meta>
</file>