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aanbouw aan de achtergevel, Piet Heinstraat 11, 3582BX Utrecht, GU-Z2024-003603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iet Heinstraat 11, 3582BX Utrecht</text:p>
            <text:p text:style-name="common-al">GU-Z2024-0036034</text:p>
            <text:p text:style-name="common-al">Toelichting: het bouwen van een aanbouw aan de achtergevel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9 april 2025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85606</text:span><text:line-break/><text:date style:data-style-name="dag" text:fixed="true" text:date-value="2025-02-28"/><text:line-break/><text:date style:data-style-name="jaar" text:fixed="true" text:date-value="2025-02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85606</text:span><text:date style:data-style-name="nicedate" text:fixed="true" text:date-value="2025-02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85606</text:span><text:date style:data-style-name="nicedate" text:fixed="true" text:date-value="2025-02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62/xml/MC-DRP-OmgevingsvergunningAfhandelingplan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GU-Z2024-0036034</meta:user-defined>
    <meta:user-defined meta:name="DCTERMS.abstract">Toelichting: het bouwen van een aanbouw aan de achtergevel</meta:user-defined>
    <dc:language>nl</dc:language>
    <meta:user-defined meta:name="DC.title">Verleende Omgevingsvergunning, het bouwen van een aanbouw aan de achtergevel, Piet Heinstraat 11, 3582BX Utrecht, GU-Z2024-0036034</meta:user-defined>
    <meta:user-defined meta:name="OVERHEIDop.datumEindeReactietermijn">2025-04-09</meta:user-defined>
    <meta:user-defined meta:name="OVERHEIDop.terinzageleggingBG">https://jeleefomgeving.nl/inzien/002220647/18d1fdfd-f995-41aa-aa19-26995cfb0bdc</meta:user-defined>
    <meta:user-defined meta:name="OVERHEIDop.locatietype/OVERHEIDop.gebiedsmarkering">GeometrieRef</meta:user-defined>
    <meta:user-defined meta:name="DCTERMS.W3CDTF/DCTERMS.available">2025-02-28</meta:user-defined>
    <meta:user-defined meta:name="DCTERMS.W3CDTF/OVERHEIDop.jaargang">2025</meta:user-defined>
    <meta:user-defined meta:name="OVERHEIDop.externeBijlage">Afwijkvergunning|exb-2025-7607</meta:user-defined>
    <meta:user-defined meta:name="OVERHEIDop.publicationIssue">85606</meta:user-defined>
    <meta:user-defined meta:name="OVERHEIDop.GmbID/DC.identifier">gmb-2025-85606</meta:user-defined>
    <meta:user-defined meta:name="OVERHEIDop.versieInformatie"/>
  </office:meta>
</office:document-meta>
</file>