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mgevingsvergunning ten behoeve van het bouwen en gebruiken van gronden gedeeltelijk in afwijking van het bestemmingsplan aan de Hettenheuvelweg 8 - 10, 1101 BN Amsterdam) en besluit Hogere waarden Wet geluidhinder (OLO nr. 701592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sterdam maken ingevolge artikel 4.3 van de Invoeringswet in samenhang met artikel 3.30 e.v. van de toenmalige Wet ruimtelijke ordening (Wro) en artikel 3.30 e.v. van de toenmalige Wet ruimtelijke ordening (Wro) en artikel 2.12 eerste lid, onder 1, sub a onderdeel 3 van de toenmalige Wet algemene bepalingen omgevingsrecht (Wabo) en artikel 3.5 lid 1 onder b onder 1 van de Aanvullingswet geluid Omgevingswet in samenhang met artikel 110a van de toenmalige Wet geluidhinder (Wgh) het volgende bekend:</text:p>
            <text:p text:style-name="common-al">- Dat besloten is, met toepassing van het bepaalde in artikel 2.12 eerste lid, sub a onder 3 toenmalige Wet algemene bepalingen omgevingsrecht, een omgevingsvergunning is te verlenen voor de bouw van 478 sociale huurwoningen voor jongeren en studenten, in de plint 407 m² bvo gemeenschappelijke woonruimte, 200 m² bvo horeca III/IV (café/restaurant/fitness, een fietsenstalling van 733 m² bvo aan de Hettenheuvelweg 8-10 te Amsterdam;</text:p>
            <text:p text:style-name="common-al">- een besluit hogere grenswaarden als bedoeld artikel 110a van de Wgh vast te stellen;</text:p>
            <text:p text:style-name="common-al">- geen exploitatieplan ex artikel 6.122, lid 1 van de toenmalige Wro vast te stellen.</text:p>
            <text:p text:style-name="common-al">De omgevingsvergunning ziet op de activiteit het bouwen van een bouwwerk (art. 2.1, lid 1, sub a Wabo) en het gebruiken van gronden/bouwwerken in strijd met bestemmingsplan (art. 2.1, lid 1, sub c Wabo). </text:p>
            <text:p text:style-name="common-al">
            <text:span text:style-name="nadrukvet">Inzage</text:span>
          </text:p>
            <text:p text:style-name="common-al">De omgevingsvergunning (OLO nr. 7015921), het besluit en de bijbehorende stukken liggen met ingang van de dag na publicatie gedurende zes weken (digitaal) ter inzage bij:</text:p>
            <text:p text:style-name="common-al">-Het Stadsloket Zuidoost, Anton de Komplein 150, Amsterdam. Bel voor openingstijden 14 020 of kijk op onze website www.amsterdam.nl </text:p>
            <text:p text:style-name="common-al">en bekijken via de link 'Bekijk documenten 'links op deze pagina. Het besluit en de bijbehorende stukken kunt u per e-mail ontvangen. Stuur een verzoek naar VTH.SDZO@amsterdam.nl en vermeld straatnaam, huisnummer en Zaak- en OLO nummer. </text:p>
            <text:p text:style-name="common-al">U kunt de stukken tevens inzien op https://omgevingswet.overheid.nl/regels-op-de-kaart/document?documentID=NL.IMRO.0363.T2405PBSTD-VG01 op www.offcielebekendmakingen.nl en bekijken via de link 'Bekijk documenten' links op deze pagina. </text:p>
            <text:p text:style-name="common-al">
            <text:span text:style-name="nadrukvet">Beroep</text:span>
          </text:p>
            <text:p text:style-name="common-al">Als u belanghebbende bent bij het besluit omgevingsvergunning, kunt u binnen zes weken na de dag waarop dit besluit ter inzage is gelegd een beroepschrift indienen bij de rechtbank Amsterdam, afdeling Publiekrecht - team bestuursrecht, Postbus 75850, 1070AW Amsterdam. Vermeld in uw beroepschrift altijd de datum, uw naam, adres, handtekening en de reden(en) waarom u beroep instelt. Stuur ook een kopie van dit besluit mee en vermeld het referentienummer/kenmerk van dit besluit.</text:p>
            <text:p text:style-name="common-al">In aanvulling op het voorgaande kunnen naast belanghebbenden ook een beroep instellen:</text:p>
            <text:p text:style-name="common-al">- Niet - belanghebbenden die tijdig een zienswijze hebben ingediend; </text:p>
            <text:p text:style-name="common-al">- Niet - belanghebbenden van wie redelijkerwijs niet verwacht kon worden dat zij een zienswijze hebben ingediend</text:p>
            <text:p text:style-name="common-al">Dient iemand anders namens u een beroepsschrift in, dan dient deze een volmacht van u mee te sturen. Over het indienen van het beroepsschrift wordt een griffierecht geheven door de griffier van de rechtbank. Nadere informatie over de hoogte van het griffierecht en de wijze van betalen, kan door de griffier van de rechtbank worden verstrekt. Als u belanghebbende bent bij het besluit vaststelling hogere grenswaarde, kunt u binnen zes weken na de dag waarop dit besluit ter inzage is gelegd een beroepschrift indienen bij de Afdeling bestuursrecht van de Raad van State, Postbus 20019 2500 EA Den Haag.</text:p>
            <text:p text:style-name="common-al">
            <text:span text:style-name="nadrukvet">Crisis- en herstelwet van toepassing</text:span>
          </text:p>
            <text:p text:style-name="common-al">Op beide besluiten is de afdeling 6 van hoofdstuk 2 van de Crisis- en herstelwet (Chw) van toepassing. Dit betekent dat de beroepsgronden in het beroepschrift moeten worden opgenomen, een beroep niet ontvankelijk wordt verklaard indien binnen de beroepstermijn geen beroepsgronden zijn ingediend en de beroepsgronden na afloop van de beroepstermijn niet meer kunnen worden aangevuld. Het indienen van een zogenaamde pro-forma beroepschrift is dus niet mogelijk.</text:p>
            <text:p text:style-name="common-al">
            <text:span text:style-name="nadrukvet">Schorsende werking </text:span>
          </text:p>
            <text:p text:style-name="common-al">Het indienen van een beroepschrift heeft geen schorsende werking. Dat wil zeggen, dat het besluit waartegen u beroep instelt geldig blijft totdat over uw beroep is beslist. </text:p>
            <text:p text:style-name="common-al">
            <text:span text:style-name="nadrukvet">Spoed? Voorlopige voorziening</text:span>
          </text:p>
            <text:p text:style-name="common-al">Indien onverwijlde spoed dit vereist, kan hangende de behandeling van het beroep tegen betaling van griffierecht een voorlopige voorziening worden gevraagd aan de voorzieningenrechter van de Rechtbank Amsterdam, Afdeling Publiekrecht-team bestuursrecht, Postbus 75850, 1070 AW Amsterdam. </text:p>
            <text:p text:style-name="common-al">U kunt het beroepschrift of het verzoek om een voorlopige voorziening ook indienen via http://loket.rechtspraak.nl/bestuursrecht. U moet dan wel beschikken over een elektronische handtekening (DigiD). Kijk op de genoemde site voor de precieze voorwaarden.</text:p>
            <text:p text:style-name="last-al">Voor meer informatie over het instellen van beroep kunt u de brochure 'Bezwaar en beroep tegen een beslissing van de overheid' downloaden van de website www.rijksoverheid.nl. Voor algemene informatie over procedures kunt u ook bellen met de rijksoverheid op telefoonnummer 1400 (lokaal tarief).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85216</text:span><text:line-break/><text:date style:data-style-name="dag" text:fixed="true" text:date-value="2025-02-27"/><text:line-break/><text:date style:data-style-name="jaar" text:fixed="true" text:date-value="2025-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216</text:span><text:date style:data-style-name="nicedate" text:fixed="true" text:date-value="2025-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216</text:span><text:date style:data-style-name="nicedate" text:fixed="true" text:date-value="2025-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2-ZO001020</meta:user-defined>
    <meta:user-defined meta:name="DCTERMS.abstract"> het realiseren van 400 nieuwbouw wooneenheden en aanverwante voorzieningen, inclusief 2 commerciële ruimten   </meta:user-defined>
    <dc:language>nl</dc:language>
    <meta:user-defined meta:name="OVERHEIDop.locatietype/OVERHEIDop.gebiedsmarkering">Punt</meta:user-defined>
    <meta:user-defined meta:name="DC.title">Kennisgeving besluit omgevingsvergunning ten behoeve van het bouwen en gebruiken van gronden gedeeltelijk in afwijking van het bestemmingsplan aan de Hettenheuvelweg 8 - 10, 1101 BN Amsterdam) en besluit Hogere waarden Wet geluidhinder (OLO nr. 7015921).</meta:user-defined>
    <meta:user-defined meta:name="DCTERMS.W3CDTF/DCTERMS.available">2025-02-27</meta:user-defined>
    <meta:user-defined meta:name="DCTERMS.W3CDTF/OVERHEIDop.jaargang">2025</meta:user-defined>
    <meta:user-defined meta:name="OVERHEIDop.publicationIssue">85216</meta:user-defined>
    <meta:user-defined meta:name="OVERHEIDop.GmbID/DC.identifier">gmb-2025-85216</meta:user-defined>
    <meta:user-defined meta:name="OVERHEIDop.versieInformatie"/>
  </office:meta>
</office:document-meta>
</file>