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garage-berging bij de bedrijfswoning, Reijerscop 20, 3454HX De Meern,  GU-Z2025-0000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jerscop 20, 3454HX De Meern</text:p>
            <text:p text:style-name="common-al">GU-Z2025-0000078</text:p>
            <text:p text:style-name="common-al">Toelichting: het bouwen van een garage-berging bij de bedrijfs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020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20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020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0078</meta:user-defined>
    <meta:user-defined meta:name="DCTERMS.abstract">Toelichting: het bouwen van een garage-berging bij de bedrijfs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garage-berging bij de bedrijfswoning, Reijerscop 20, 3454HX De Meern,  GU-Z2025-0000078</meta:user-defined>
    <meta:user-defined meta:name="DCTERMS.W3CDTF/DCTERMS.available">2025-02-27</meta:user-defined>
    <meta:user-defined meta:name="DCTERMS.W3CDTF/OVERHEIDop.jaargang">2025</meta:user-defined>
    <meta:user-defined meta:name="OVERHEIDop.publicationIssue">85020</meta:user-defined>
    <meta:user-defined meta:name="OVERHEIDop.GmbID/DC.identifier">gmb-2025-85020</meta:user-defined>
    <meta:user-defined meta:name="OVERHEIDop.versieInformatie"/>
  </office:meta>
</office:document-meta>
</file>