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garage-berging bij de bedrijfswoning, Reijerscop 20, 3454HX De Meern,  GU-Z2025-00000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ijerscop 20, 3454HX De Meern</text:p>
            <text:p text:style-name="common-al">GU-Z2025-0000078</text:p>
            <text:p text:style-name="common-al">Toelichting: het bouwen van een garage-berging bij de bedrijfs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5015</text:span><text:line-break/><text:date style:data-style-name="dag" text:fixed="true" text:date-value="2025-02-27"/><text:line-break/><text:date style:data-style-name="jaar" text:fixed="true" text:date-value="2025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5015</text:span><text:date style:data-style-name="nicedate" text:fixed="true" text:date-value="2025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5015</text:span><text:date style:data-style-name="nicedate" text:fixed="true" text:date-value="2025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00078</meta:user-defined>
    <meta:user-defined meta:name="DCTERMS.abstract">Toelichting: het bouwen van een garage-berging bij de bedrijfswoning</meta:user-defined>
    <dc:language>nl</dc:language>
    <meta:user-defined meta:name="OVERHEIDop.locatietype/OVERHEIDop.gebiedsmarkering">Vlak</meta:user-defined>
    <meta:user-defined meta:name="DC.title">Verlenging beslistermijn omgevingsvergunning, het bouwen van een garage-berging bij de bedrijfswoning, Reijerscop 20, 3454HX De Meern,  GU-Z2025-0000078</meta:user-defined>
    <meta:user-defined meta:name="DCTERMS.W3CDTF/DCTERMS.available">2025-02-27</meta:user-defined>
    <meta:user-defined meta:name="DCTERMS.W3CDTF/OVERHEIDop.jaargang">2025</meta:user-defined>
    <meta:user-defined meta:name="OVERHEIDop.publicationIssue">85015</meta:user-defined>
    <meta:user-defined meta:name="OVERHEIDop.GmbID/DC.identifier">gmb-2025-85015</meta:user-defined>
    <meta:user-defined meta:name="OVERHEIDop.versieInformatie"/>
  </office:meta>
</office:document-meta>
</file>