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LEKKERBEETJENLAAN 4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Lekkerbeetjenlaan 46 Vught, plaatsen van zonnepanelen op plat dak, Z25-288576</text:p>
            <text:p text:style-name="common-al">De aanvraag is ontvangen op 22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4012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012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012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LEKKERBEETJENLAAN 46 VUGHT</meta:user-defined>
    <meta:user-defined meta:name="DCTERMS.W3CDTF/DCTERMS.available">2025-03-05</meta:user-defined>
    <meta:user-defined meta:name="DCTERMS.W3CDTF/OVERHEIDop.jaargang">2025</meta:user-defined>
    <meta:user-defined meta:name="OVERHEIDop.publicationIssue">84012</meta:user-defined>
    <meta:user-defined meta:name="OVERHEIDop.GmbID/DC.identifier">gmb-2025-84012</meta:user-defined>
    <meta:user-defined meta:name="OVERHEIDop.versieInformatie"/>
  </office:meta>
</office:document-meta>
</file>