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rbouwen van een woning en het bouwen van een bijgebouw - Pastoor Bogaertsstraat 4, 5469EZ Erp</text:p>
      <text:section text:name="zakelijke-mededeling_id1-3-2" text:style-name="zakelijke-mededeling">
        <text:section text:name="zakelijke-mededeling-tekst_id1-3-2-1" text:style-name="zakelijke-mededeling-tekst">
          <text:section text:name="tekst_id1-3-2-1-1" text:style-name="tekst">
            <text:p text:style-name="common-al">De gemeente heeft op 6 januari 2025 besloten om een aangevraagde omgevingsvergunning voor het adres Pastoor Bogaertsstraat 4, 5469EZ Erp te verlenen. </text:p>
            <text:p text:style-name="common-al">
            <text:span text:style-name="nadrukvet"> Gegevens aanvraag</text:span>
          </text:p>
            <text:p text:style-name="common-al"> Omschrijving: verbouwen van een woning en het bouwen van een bijgebouw</text:p>
            <text:p text:style-name="common-al"> Locatie: Pastoor Bogaertsstraat 4, 5469EZ Erp</text:p>
            <text:p text:style-name="common-al"> Zaaknummer: OW-2024-3305</text:p>
            <text:p text:style-name="common-al">Verzenddatum van het besluit: 06-01-2025</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8289</text:span><text:line-break/><text:date style:data-style-name="dag" text:fixed="true" text:date-value="2025-01-09"/><text:line-break/><text:date style:data-style-name="jaar" text:fixed="true" text:date-value="2025-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289</text:span><text:date style:data-style-name="nicedate" text:fixed="true" text:date-value="2025-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289</text:span><text:date style:data-style-name="nicedate" text:fixed="true" text:date-value="2025-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4-3305</meta:user-defined>
    <meta:user-defined meta:name="DCTERMS.abstract">Gemeente Meierijstad - te verlenen - omgevingsvergunning - verbouwen van een woning en het bouwen van een bijgebouw - Pastoor Bogaertsstraat 4, 5469EZ Erp</meta:user-defined>
    <dc:language>nl</dc:language>
    <meta:user-defined meta:name="OVERHEIDop.locatietype/OVERHEIDop.gebiedsmarkering">Adres</meta:user-defined>
    <meta:user-defined meta:name="DC.title">Gemeente Meierijstad - te verlenen - omgevingsvergunning - verbouwen van een woning en het bouwen van een bijgebouw - Pastoor Bogaertsstraat 4, 5469EZ Erp</meta:user-defined>
    <meta:user-defined meta:name="DCTERMS.W3CDTF/DCTERMS.available">2025-01-09</meta:user-defined>
    <meta:user-defined meta:name="DCTERMS.W3CDTF/OVERHEIDop.jaargang">2025</meta:user-defined>
    <meta:user-defined meta:name="OVERHEIDop.publicationIssue">8289</meta:user-defined>
    <meta:user-defined meta:name="OVERHEIDop.GmbID/DC.identifier">gmb-2025-8289</meta:user-defined>
    <meta:user-defined meta:name="OVERHEIDop.versieInformatie"/>
  </office:meta>
</office:document-meta>
</file>