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 dakbeschot van een woning aan Brugweg 7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Sloopmelding / Brugweg 7, 6102 TE te Echt / Echt-Susteren / ingekomen 18 februari 2025 / het verwijderen van asbesthoudend dakbeschot van een won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82575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2575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2575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5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houdend dakbeschot van een woning aan Brugweg 7 te Echt</meta:user-defined>
    <meta:user-defined meta:name="DCTERMS.W3CDTF/DCTERMS.available">2025-02-27</meta:user-defined>
    <meta:user-defined meta:name="DCTERMS.W3CDTF/OVERHEIDop.jaargang">2025</meta:user-defined>
    <meta:user-defined meta:name="OVERHEIDop.publicationIssue">82575</meta:user-defined>
    <meta:user-defined meta:name="OVERHEIDop.GmbID/DC.identifier">gmb-2025-82575</meta:user-defined>
    <meta:user-defined meta:name="OVERHEIDop.versieInformatie"/>
  </office:meta>
</office:document-meta>
</file>