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achtentwintig garageboxen zijde Heuvelstraat, tussen Garst 20 en 32, Winschoten, kadastraal WST C 40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0/02/2025, bouwen achtentwintig garageboxen zijde Heuvelstraat, tussen Garst 20 en 32, Winschoten, kadastraal WST C 4079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26 februari 2025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80861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0861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0861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Oldambt, ingediende aanvraag omgevingsvergunning, bouwen achtentwintig garageboxen zijde Heuvelstraat, tussen Garst 20 en 32, Winschoten, kadastraal WST C 4079</meta:user-defined>
    <meta:user-defined meta:name="DCTERMS.W3CDTF/DCTERMS.available">2025-02-26</meta:user-defined>
    <meta:user-defined meta:name="DCTERMS.W3CDTF/OVERHEIDop.jaargang">2025</meta:user-defined>
    <meta:user-defined meta:name="OVERHEIDop.publicationIssue">80861</meta:user-defined>
    <meta:user-defined meta:name="OVERHEIDop.GmbID/DC.identifier">gmb-2025-80861</meta:user-defined>
    <meta:user-defined meta:name="OVERHEIDop.versieInformatie"/>
  </office:meta>
</office:document-meta>
</file>