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Leerbroekstraat 15, 1507 KV Zaandam - het bouwen van een dakopbouw aan achterzijde en de 1ste verdieping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5039396 - het bouwen van een dakopbouw aan achterzijde en de 1ste verdieping van de woning -  - op de locatie Leerbroekstraat 15, 1507 KV Zaandam</text:p>
            <text:p text:style-name="common-al">Aanvraag ontvangen: 14-02-2025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80293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29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293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5039396</meta:user-defined>
    <dc:language>nl</dc:language>
    <meta:user-defined meta:name="OVERHEIDop.locatietype/OVERHEIDop.gebiedsmarkering">Punt</meta:user-defined>
    <meta:user-defined meta:name="DC.title">Aanvraag omgevingsvergunning - Leerbroekstraat 15, 1507 KV Zaandam - het bouwen van een dakopbouw aan achterzijde en de 1ste verdieping van de woning</meta:user-defined>
    <meta:user-defined meta:name="DCTERMS.W3CDTF/DCTERMS.available">2025-02-26</meta:user-defined>
    <meta:user-defined meta:name="DCTERMS.W3CDTF/OVERHEIDop.jaargang">2025</meta:user-defined>
    <meta:user-defined meta:name="OVERHEIDop.publicationIssue">80293</meta:user-defined>
    <meta:user-defined meta:name="OVERHEIDop.GmbID/DC.identifier">gmb-2025-80293</meta:user-defined>
    <meta:user-defined meta:name="OVERHEIDop.versieInformatie"/>
  </office:meta>
</office:document-meta>
</file>