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GEMEENTE VUGHT – VERLEENDE OMGEVINGSVERGUNNING OMGEVINGSPLANACTIVITEIT BOUWEN WIJZIGING, CONSTANTIJNLAAN 6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list text:style-name="id1-3-2-1-1-4">
              <text:list-item text:style-override="id1-3-2-1-1-4-1">
                <text:number>•</text:number>
                <text:p text:style-name="al">Constantijnlaan 6 Vught, wijziging van de omgevingsvergunning met kenmerk Z23-259362</text:p>
              </text:list-item>
            </text:list>
            <text:p text:style-name="common-al"/>
            <text:p text:style-name="common-al">De vergunning is verzonden op 6 januari 2025.</text:p>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common-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8019</text:span><text:line-break/><text:date style:data-style-name="dag" text:fixed="true" text:date-value="2025-01-15"/><text:line-break/><text:date style:data-style-name="jaar" text:fixed="true" text:date-value="2025-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019</text:span><text:date style:data-style-name="nicedate" text:fixed="true" text:date-value="2025-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019</text:span><text:date style:data-style-name="nicedate" text:fixed="true" text:date-value="2025-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4/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OMGEVINGSPLANACTIVITEIT BOUWEN WIJZIGING, CONSTANTIJNLAAN 6 VUGHT.</meta:user-defined>
    <meta:user-defined meta:name="DCTERMS.W3CDTF/DCTERMS.available">2025-01-15</meta:user-defined>
    <meta:user-defined meta:name="DCTERMS.W3CDTF/OVERHEIDop.jaargang">2025</meta:user-defined>
    <meta:user-defined meta:name="OVERHEIDop.publicationIssue">8019</meta:user-defined>
    <meta:user-defined meta:name="OVERHEIDop.GmbID/DC.identifier">gmb-2025-8019</meta:user-defined>
    <meta:user-defined meta:name="OVERHEIDop.versieInformatie"/>
  </office:meta>
</office:document-meta>
</file>