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Aanvraag verleend Bakertand 1a, 5053 LA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op 20-02-2025 de volgende omgevingsvergunning verleend:</text:p>
            <text:p text:style-name="common-al">
            <text:span text:style-name="nadrukvet">Bakertand 1a, 5053 LA Goirle</text:span>
          </text:p>
            <text:p text:style-name="common-al">
            <text:span text:style-name="nadrukvet">Het kappen van een notenboom (verzonden op: </text:span>
            <text:span text:style-name="nadrukvet">20-02-2025</text:span>
            <text:span text:style-name="nadrukvet">)</text:span>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, bezwaar maken. Bezwaar maken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79936</text:span><text:line-break/><text:date style:data-style-name="dag" text:fixed="true" text:date-value="2025-02-25"/><text:line-break/><text:date style:data-style-name="jaar" text:fixed="true" text:date-value="2025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9936</text:span><text:date style:data-style-name="nicedate" text:fixed="true" text:date-value="2025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9936</text:span><text:date style:data-style-name="nicedate" text:fixed="true" text:date-value="2025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2024-028227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Reguliere procedure - Aanvraag verleend Bakertand 1a, 5053 LA Goirle</meta:user-defined>
    <meta:user-defined meta:name="DCTERMS.W3CDTF/DCTERMS.available">2025-02-25</meta:user-defined>
    <meta:user-defined meta:name="DCTERMS.W3CDTF/OVERHEIDop.jaargang">2025</meta:user-defined>
    <meta:user-defined meta:name="OVERHEIDop.publicationIssue">79936</meta:user-defined>
    <meta:user-defined meta:name="OVERHEIDop.GmbID/DC.identifier">gmb-2025-79936</meta:user-defined>
    <meta:user-defined meta:name="OVERHEIDop.versieInformatie"/>
  </office:meta>
</office:document-meta>
</file>